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jpeg" manifest:media-type="image/jpeg"/>
  <manifest:file-entry manifest:full-path="media/image2.jpeg" manifest:media-type="image/jpeg"/>
  <manifest:file-entry manifest:full-path="media/image3.png" manifest:media-type="image/png"/>
  <manifest:file-entry manifest:full-path="media/image4.jpeg" manifest:media-type="image/jpeg"/>
  <manifest:file-entry manifest:full-path="media/image5.jpeg" manifest:media-type="image/jpeg"/>
  <manifest:file-entry manifest:full-path="media/image6.jpeg" manifest:media-type="image/jpeg"/>
  <manifest:file-entry manifest:full-path="media/image7.jpeg" manifest:media-type="image/jpe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Times New Roman" svg:font-family="&quot;Times New Roman&quot;"/>
    <style:font-face style:name="Arial" svg:font-family="Arial"/>
  </office:font-face-decls>
  <office:automatic-styles>
    <style:style style:name="ce1" style:family="table-cell" style:parent-style-name="Default" style:data-style-name="N0">
      <style:table-cell-properties style:vertical-align="top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</style:style>
    <style:style style:name="ce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</style:style>
    <style:style style:name="ce4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start" fo:margin-left="0cm"/>
    </style:style>
    <style:style style:name="ce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start" fo:margin-left="0cm"/>
    </style:style>
    <style:style style:name="ce6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</style:style>
    <style:style style:name="ce7" style:family="table-cell" style:parent-style-name="Default" style:data-style-name="N0">
      <style:table-cell-properties style:vertical-align="top" fo:wrap-option="wrap" fo:background-color="#D8E4E8" style:repeat-content="false"/>
      <style:paragraph-properties fo:text-align="start" fo:margin-left="0cm"/>
      <style:text-properties fo:color="#000000" fo:font-size="5pt" style:font-size-asian="5pt" style:font-size-complex="5pt" style:font-family-generic="roman"/>
    </style:style>
    <style:style style:name="ce8" style:family="table-cell" style:parent-style-name="Default" style:data-style-name="N0">
      <style:table-cell-properties style:vertical-align="top" fo:wrap-option="wrap" fo:background-color="#EDF2F4" style:repeat-content="false"/>
      <style:paragraph-properties fo:text-align="start" fo:margin-left="0cm"/>
      <style:text-properties fo:color="#000000" fo:font-size="5pt" style:font-size-asian="5pt" style:font-size-complex="5pt" style:font-family-generic="roman"/>
    </style:style>
    <style:style style:name="ce9" style:family="table-cell" style:parent-style-name="Default" style:data-style-name="N0">
      <style:table-cell-properties style:vertical-align="automatic" fo:wrap-option="wrap" fo:background-color="#EDF2F4" style:repeat-content="false"/>
      <style:paragraph-properties fo:text-align="start" fo:margin-left="0cm"/>
    </style:style>
    <style:style style:name="ce10" style:family="table-cell" style:parent-style-name="Default" style:data-style-name="N0">
      <style:table-cell-properties style:vertical-align="top" fo:wrap-option="wrap" fo:background-color="#EDF2F4" style:repeat-content="false"/>
      <style:paragraph-properties fo:text-align="start" fo:margin-left="0cm"/>
      <style:text-properties fo:color="#000000" fo:font-size="4pt" style:font-size-asian="4pt" style:font-size-complex="4pt" style:font-family-generic="roman"/>
    </style:style>
    <style:style style:name="ce11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</style:style>
    <style:style style:name="ce12" style:family="table-cell" style:parent-style-name="Default" style:data-style-name="N0">
      <style:table-cell-properties style:vertical-align="middle" fo:wrap-option="wrap" fo:background-color="#EDF2F4" style:repeat-content="false"/>
      <style:paragraph-properties fo:text-align="start" fo:margin-left="0cm"/>
    </style:style>
    <style:style style:name="ce13" style:family="table-cell" style:parent-style-name="Default" style:data-style-name="N0">
      <style:table-cell-properties fo:border-top="thin solid #000000" fo:border-bottom="thin solid #000000" fo:border-left="thin solid #E8EFF2" fo:border-right="thin solid #E8EFF2" style:vertical-align="top" fo:wrap-option="wrap" style:repeat-content="false"/>
      <style:paragraph-properties fo:text-align="start" fo:margin-left="0cm"/>
    </style:style>
    <style:style style:name="ce14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</style:style>
    <style:style style:name="ce15" style:family="table-cell" style:parent-style-name="Default" style:data-style-name="N0">
      <style:table-cell-properties style:vertical-align="top" fo:wrap-option="wrap" style:repeat-content="false"/>
      <style:paragraph-properties fo:text-align="start" fo:margin-left="0.706cm"/>
    </style:style>
    <style:style style:name="ce16" style:family="table-cell" style:parent-style-name="Default" style:data-style-name="N0">
      <style:table-cell-properties style:vertical-align="top" fo:wrap-option="wrap" style:repeat-content="false"/>
      <style:paragraph-properties fo:text-align="end" fo:margin-right="0cm"/>
    </style:style>
    <style:style style:name="ce1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0cm"/>
    </style:style>
    <style:style style:name="ce18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start" fo:margin-left="0cm"/>
    </style:style>
    <style:style style:name="ce1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start" fo:margin-left="0cm"/>
    </style:style>
    <style:style style:name="ce2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0cm"/>
      <style:text-properties fo:color="#000000" fo:font-size="8pt" style:font-size-asian="8pt" style:font-size-complex="8pt" fo:font-weight="bold" style:font-weight-asian="bold" style:font-weight-complex="bold" style:font-family-generic="roman"/>
    </style:style>
    <style:style style:name="ce21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start" fo:margin-left="0cm"/>
      <style:text-properties fo:color="#000000" fo:font-size="8pt" style:font-size-asian="8pt" style:font-size-complex="8pt" fo:font-weight="bold" style:font-weight-asian="bold" style:font-weight-complex="bold" style:font-family-generic="roman"/>
    </style:style>
    <style:style style:name="ce2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start" fo:margin-left="0cm"/>
      <style:text-properties fo:color="#000000" fo:font-size="8pt" style:font-size-asian="8pt" style:font-size-complex="8pt" fo:font-weight="bold" style:font-weight-asian="bold" style:font-weight-complex="bold" style:font-family-generic="roman"/>
    </style:style>
    <style:style style:name="ce2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0cm"/>
      <style:text-properties fo:color="#000000" fo:font-size="9pt" style:font-size-asian="9pt" style:font-size-complex="9pt" style:font-family-generic="roman"/>
    </style:style>
    <style:style style:name="ce24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start" fo:margin-left="0cm"/>
      <style:text-properties fo:color="#000000" fo:font-size="9pt" style:font-size-asian="9pt" style:font-size-complex="9pt" style:font-family-generic="roman"/>
    </style:style>
    <style:style style:name="ce2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start" fo:margin-left="0cm"/>
      <style:text-properties fo:color="#000000" fo:font-size="9pt" style:font-size-asian="9pt" style:font-size-complex="9pt" style:font-family-generic="roman"/>
    </style:style>
    <style:style style:name="ce2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8pt" style:font-size-asian="8pt" style:font-size-complex="8pt" style:font-family-generic="swiss"/>
    </style:style>
    <style:style style:name="ce27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8pt" style:font-size-asian="8pt" style:font-size-complex="8pt" style:font-family-generic="swiss"/>
    </style:style>
    <style:style style:name="ce2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8pt" style:font-size-asian="8pt" style:font-size-complex="8pt" style:font-family-generic="swiss"/>
    </style:style>
    <style:style style:name="ce2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end" fo:margin-right="0.353cm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3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end" fo:margin-right="0.353cm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3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32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3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3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0cm"/>
      <style:text-properties fo:color="#000000" fo:font-size="8pt" style:font-size-asian="8pt" style:font-size-complex="8pt" fo:font-weight="bold" style:font-weight-asian="bold" style:font-weight-complex="bold" style:font-family-generic="roman"/>
    </style:style>
    <style:style style:name="ce35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start" fo:margin-left="0cm"/>
      <style:text-properties fo:color="#000000" fo:font-size="8pt" style:font-size-asian="8pt" style:font-size-complex="8pt" fo:font-weight="bold" style:font-weight-asian="bold" style:font-weight-complex="bold" style:font-family-generic="roman"/>
    </style:style>
    <style:style style:name="ce3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start" fo:margin-left="0cm"/>
      <style:text-properties fo:color="#000000" fo:font-size="8pt" style:font-size-asian="8pt" style:font-size-complex="8pt" fo:font-weight="bold" style:font-weight-asian="bold" style:font-weight-complex="bold" style:font-family-generic="roman"/>
    </style:style>
    <style:style style:name="ce3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0cm"/>
      <style:text-properties fo:color="#000000" style:font-family-generic="roman"/>
    </style:style>
    <style:style style:name="ce38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start" fo:margin-left="0cm"/>
      <style:text-properties fo:color="#000000" style:font-family-generic="roman"/>
    </style:style>
    <style:style style:name="ce3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start" fo:margin-left="0cm"/>
      <style:text-properties fo:color="#000000" style:font-family-generic="roman"/>
    </style:style>
    <style:style style:name="ce4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end" fo:margin-right="0.353cm"/>
      <style:text-properties fo:color="#000000" fo:font-size="8pt" style:font-size-asian="8pt" style:font-size-complex="8pt" fo:font-weight="bold" style:font-weight-asian="bold" style:font-weight-complex="bold" style:font-family-generic="roman"/>
    </style:style>
    <style:style style:name="ce4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end" fo:margin-right="0.353cm"/>
      <style:text-properties fo:color="#000000" fo:font-size="8pt" style:font-size-asian="8pt" style:font-size-complex="8pt" fo:font-weight="bold" style:font-weight-asian="bold" style:font-weight-complex="bold" style:font-family-generic="roman"/>
    </style:style>
    <style:style style:name="ce4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start" fo:margin-left="0cm"/>
    </style:style>
    <style:style style:name="ce43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start" fo:margin-left="0cm"/>
    </style:style>
    <style:style style:name="ce4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/>
    </style:style>
    <style:style style:name="ce4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wrap-option="wrap" style:repeat-content="false"/>
      <style:paragraph-properties fo:text-align="start" fo:margin-left="0cm"/>
    </style:style>
    <style:style style:name="ce46" style:family="table-cell" style:parent-style-name="Default" style:data-style-name="N0">
      <style:table-cell-properties fo:border-top="thin solid #000000" fo:border-bottom="thin solid #000000" fo:border-left="none" fo:border-right="none" style:vertical-align="automatic" fo:wrap-option="wrap" style:repeat-content="false"/>
      <style:paragraph-properties fo:text-align="start" fo:margin-left="0cm"/>
    </style:style>
    <style:style style:name="ce4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style:repeat-content="false"/>
      <style:paragraph-properties fo:text-align="start" fo:margin-left="0cm"/>
    </style:style>
    <style:style style:name="ce48" style:family="table-cell" style:parent-style-name="Default" style:data-style-name="N0">
      <style:table-cell-properties fo:border-top="thin solid #000000" fo:border-bottom="none" fo:border-left="thin solid #000000" fo:border-right="none" style:vertical-align="top" fo:wrap-option="wrap" style:repeat-content="false"/>
      <style:paragraph-properties fo:text-align="start" fo:margin-left="0cm"/>
      <style:text-properties fo:color="#000000" fo:font-size="22pt" style:font-size-asian="22pt" style:font-size-complex="22pt" style:font-family-generic="roman"/>
    </style:style>
    <style:style style:name="ce49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repeat-content="false"/>
      <style:paragraph-properties fo:text-align="start" fo:margin-left="0cm"/>
      <style:text-properties fo:color="#000000" fo:font-size="22pt" style:font-size-asian="22pt" style:font-size-complex="22pt" style:font-family-generic="roman"/>
    </style:style>
    <style:style style:name="ce50" style:family="table-cell" style:parent-style-name="Default" style:data-style-name="N0">
      <style:table-cell-properties fo:border-top="thin solid #000000" fo:border-bottom="none" fo:border-left="none" fo:border-right="thin solid #000000" style:vertical-align="top" fo:wrap-option="wrap" style:repeat-content="false"/>
      <style:paragraph-properties fo:text-align="start" fo:margin-left="0cm"/>
      <style:text-properties fo:color="#000000" fo:font-size="22pt" style:font-size-asian="22pt" style:font-size-complex="22pt" style:font-family-generic="roman"/>
    </style:style>
    <style:style style:name="ce51" style:family="table-cell" style:parent-style-name="Default" style:data-style-name="N0">
      <style:table-cell-properties fo:border-top="thin solid #000000" fo:border-bottom="none" fo:border-left="thin solid #000000" fo:border-right="none" style:vertical-align="top" fo:wrap-option="wrap" style:repeat-content="false"/>
      <style:paragraph-properties fo:text-align="end" fo:margin-right="0.353cm"/>
      <style:text-properties fo:color="#000000" fo:font-size="16pt" style:font-size-asian="16pt" style:font-size-complex="16pt" style:font-family-generic="roman"/>
    </style:style>
    <style:style style:name="ce52" style:family="table-cell" style:parent-style-name="Default" style:data-style-name="N0">
      <style:table-cell-properties fo:border-top="thin solid #000000" fo:border-bottom="none" fo:border-left="none" fo:border-right="thin solid #000000" style:vertical-align="top" fo:wrap-option="wrap" style:repeat-content="false"/>
      <style:paragraph-properties fo:text-align="end" fo:margin-right="0.353cm"/>
      <style:text-properties fo:color="#000000" fo:font-size="16pt" style:font-size-asian="16pt" style:font-size-complex="16pt" style:font-family-generic="roman"/>
    </style:style>
    <style:style style:name="ce53" style:family="table-cell" style:parent-style-name="Default" style:data-style-name="N0">
      <style:table-cell-properties fo:border-top="none" fo:border-bottom="none" fo:border-left="thin solid #000000" fo:border-right="none" style:vertical-align="top" fo:wrap-option="wrap" style:repeat-content="false"/>
      <style:paragraph-properties fo:text-align="start" fo:margin-left="0cm"/>
    </style:style>
    <style:style style:name="ce54" style:family="table-cell" style:parent-style-name="Default" style:data-style-name="N0">
      <style:table-cell-properties fo:border-top="none" fo:border-bottom="none" fo:border-left="none" fo:border-right="thin solid #000000" style:vertical-align="top" fo:wrap-option="wrap" style:repeat-content="false"/>
      <style:paragraph-properties fo:text-align="start" fo:margin-left="0cm"/>
    </style:style>
    <style:style style:name="ce55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.706cm"/>
    </style:style>
    <style:style style:name="ce56" style:family="table-cell" style:parent-style-name="Default" style:data-style-name="N0">
      <style:table-cell-properties style:vertical-align="top" fo:wrap-option="wrap" style:repeat-content="false"/>
      <style:paragraph-properties fo:text-align="center"/>
    </style:style>
    <style:style style:name="ce57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8.119cm"/>
      <style:text-properties fo:color="#000000" fo:font-size="6pt" style:font-size-asian="6pt" style:font-size-complex="6pt" fo:font-weight="bold" style:font-weight-asian="bold" style:font-weight-complex="bold" style:font-family-generic="roman"/>
    </style:style>
    <style:style style:name="ce58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</style:style>
    <style:style style:name="ce59" style:family="table-cell" style:parent-style-name="Default" style:data-style-name="N0">
      <style:table-cell-properties style:vertical-align="top" fo:wrap-option="wrap" fo:background-color="#EDF2F4" style:repeat-content="false"/>
      <style:paragraph-properties fo:text-align="start" fo:margin-left="0cm"/>
      <style:text-properties fo:color="#000000" fo:font-size="7pt" style:font-size-asian="7pt" style:font-size-complex="7pt" style:font-family-generic="roman"/>
    </style:style>
    <style:style style:name="ce60" style:family="table-cell" style:parent-style-name="Default" style:data-style-name="N0">
      <style:table-cell-properties fo:border-top="none" fo:border-bottom="none" fo:border-left="thin solid #D8E4E8" fo:border-right="none" style:vertical-align="top" fo:wrap-option="wrap" fo:background-color="#EDF2F4" style:repeat-content="false"/>
      <style:paragraph-properties fo:text-align="start" fo:margin-left="0cm"/>
      <style:text-properties fo:color="#000000" style:font-name="Arial" style:font-name-asian="Arial" style:font-name-complex="Arial" fo:font-size="6pt" style:font-size-asian="6pt" style:font-size-complex="6pt" style:font-family-generic="swiss"/>
    </style:style>
    <style:style style:name="ce61" style:family="table-cell" style:parent-style-name="Default" style:data-style-name="N0">
      <style:table-cell-properties style:vertical-align="top" fo:wrap-option="wrap" fo:background-color="#EDF2F4" style:repeat-content="false"/>
      <style:paragraph-properties fo:text-align="start" fo:margin-left="0cm"/>
      <style:text-properties fo:color="#000000" style:font-name="Arial" style:font-name-asian="Arial" style:font-name-complex="Arial" fo:font-size="6pt" style:font-size-asian="6pt" style:font-size-complex="6pt" style:font-family-generic="swiss"/>
    </style:style>
    <style:style style:name="ce62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</style:style>
    <style:style style:name="ce63" style:family="table-cell" style:parent-style-name="Default" style:data-style-name="N0">
      <style:table-cell-properties style:vertical-align="top" fo:wrap-option="wrap" fo:background-color="#EDF2F4" style:repeat-content="false"/>
      <style:paragraph-properties fo:text-align="start" fo:margin-left="0cm"/>
      <style:text-properties fo:color="#000000" style:font-name="Arial" style:font-name-asian="Arial" style:font-name-complex="Arial" fo:font-size="5pt" style:font-size-asian="5pt" style:font-size-complex="5pt" style:font-family-generic="swiss"/>
    </style:style>
    <style:style style:name="ce64" style:family="table-cell" style:parent-style-name="Default" style:data-style-name="N0">
      <style:table-cell-properties style:vertical-align="top" fo:wrap-option="wrap" style:repeat-content="false"/>
      <style:paragraph-properties fo:text-align="start" fo:margin-left="2.824cm"/>
      <style:text-properties fo:color="#000000" fo:font-size="13pt" style:font-size-asian="13pt" style:font-size-complex="13pt" style:font-family-generic="roman"/>
    </style:style>
    <style:style style:name="ce65" style:family="table-cell" style:parent-style-name="Default" style:data-style-name="N0">
      <style:table-cell-properties fo:border-top="none" fo:border-bottom="thin solid #000000" fo:border-left="thin solid #000000" fo:border-right="none" style:vertical-align="top" fo:wrap-option="wrap" style:repeat-content="false"/>
      <style:paragraph-properties fo:text-align="start" fo:margin-left="0cm"/>
    </style:style>
    <style:style style:name="ce66" style:family="table-cell" style:parent-style-name="Default" style:data-style-name="N0">
      <style:table-cell-properties fo:border-top="none" fo:border-bottom="thin solid #000000" fo:border-left="none" fo:border-right="none" style:vertical-align="top" fo:wrap-option="wrap" style:repeat-content="false"/>
      <style:paragraph-properties fo:text-align="start" fo:margin-left="0cm"/>
    </style:style>
    <style:style style:name="ce67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000000" fo:font-size="18pt" style:font-size-asian="18pt" style:font-size-complex="18pt" fo:font-weight="bold" style:font-weight-asian="bold" style:font-weight-complex="bold" style:font-family-generic="roman"/>
    </style:style>
    <style:style style:name="ce68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end" fo:margin-right="0cm"/>
      <style:text-properties fo:color="#000000" fo:font-size="6pt" style:font-size-asian="6pt" style:font-size-complex="6pt" fo:font-style="italic" style:font-style-asian="italic" style:font-style-complex="italic" style:font-family-generic="roman"/>
    </style:style>
    <style:style style:name="ce69" style:family="table-cell" style:parent-style-name="Default" style:data-style-name="N0">
      <style:table-cell-properties fo:border-top="thin solid #000000" fo:border-bottom="thin solid #000000" fo:border-left="none" fo:border-right="thin solid #E8EFF2" style:vertical-align="top" fo:wrap-option="wrap" style:repeat-content="false"/>
      <style:paragraph-properties fo:text-align="end" fo:margin-right="0cm"/>
      <style:text-properties fo:color="#000000" fo:font-size="6pt" style:font-size-asian="6pt" style:font-size-complex="6pt" fo:font-style="italic" style:font-style-asian="italic" style:font-style-complex="italic" style:font-family-generic="roman"/>
    </style:style>
    <style:style style:name="ce70" style:family="table-cell" style:parent-style-name="Default" style:data-style-name="N0">
      <style:table-cell-properties fo:border-top="thin solid #000000" fo:border-bottom="thin solid #000000" fo:border-left="thin solid #E8EFF2" fo:border-right="none"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6pt" style:font-size-asian="6pt" style:font-size-complex="6pt" fo:font-style="italic" style:font-style-asian="italic" style:font-style-complex="italic" style:font-family-generic="swiss"/>
    </style:style>
    <style:style style:name="ce71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6pt" style:font-size-asian="6pt" style:font-size-complex="6pt" fo:font-style="italic" style:font-style-asian="italic" style:font-style-complex="italic" style:font-family-generic="swiss"/>
    </style:style>
    <style:style style:name="ce72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</style:style>
    <style:style style:name="ce73" style:family="table-cell" style:parent-style-name="Default" style:data-style-name="N0">
      <style:table-cell-properties fo:border-top="none" fo:border-bottom="none" fo:border-left="thin solid #000000" fo:border-right="thin solid #000000" style:vertical-align="top" fo:wrap-option="wrap" style:repeat-content="false"/>
      <style:paragraph-properties fo:text-align="start" fo:margin-left="0cm"/>
    </style:style>
    <style:style style:name="ce74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start" fo:margin-left="0cm"/>
    </style:style>
    <style:style style:name="ce7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</style:style>
    <style:style style:name="ce7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style:repeat-content="false"/>
      <style:paragraph-properties fo:text-align="start" fo:margin-left="0cm"/>
      <style:text-properties fo:color="#000000" fo:font-size="22pt" style:font-size-asian="22pt" style:font-size-complex="22pt" style:font-family-generic="roman"/>
    </style:style>
    <style:style style:name="ce7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style:repeat-content="false"/>
      <style:paragraph-properties fo:text-align="end" fo:margin-right="0.353cm"/>
      <style:text-properties fo:color="#000000" fo:font-size="16pt" style:font-size-asian="16pt" style:font-size-complex="16pt" style:font-family-generic="roman"/>
    </style:style>
    <style:style style:name="ce78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79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 fo:font-size="8pt" style:font-size-asian="8pt" style:font-size-complex="8pt" fo:font-weight="bold" style:font-weight-asian="bold" style:font-weight-complex="bold" style:font-family-generic="roman"/>
    </style:style>
    <style:style style:name="ce80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family-generic="roman"/>
    </style:style>
    <style:style style:name="ce81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end" fo:margin-right="0.353cm"/>
      <style:text-properties fo:color="#000000" fo:font-size="8pt" style:font-size-asian="8pt" style:font-size-complex="8pt" fo:font-weight="bold" style:font-weight-asian="bold" style:font-weight-complex="bold" style:font-family-generic="roman"/>
    </style:style>
    <style:style style:name="ce82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 fo:font-size="8pt" style:font-size-asian="8pt" style:font-size-complex="8pt" fo:font-weight="bold" style:font-weight-asian="bold" style:font-weight-complex="bold" style:font-family-generic="roman"/>
    </style:style>
    <style:style style:name="ce83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 fo:font-size="9pt" style:font-size-asian="9pt" style:font-size-complex="9pt" style:font-family-generic="roman"/>
    </style:style>
    <style:style style:name="ce84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8pt" style:font-size-asian="8pt" style:font-size-complex="8pt" style:font-family-generic="swiss"/>
    </style:style>
    <style:style style:name="ce85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end" fo:margin-right="0.353cm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T1" style:family="text" style:parent-style-name="Default">
      <style:text-properties fo:color="#828E97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" style:family="text" style:parent-style-name="Default">
      <style:text-properties fo:color="#828E97" style:text-line-through-style="none" style:font-name="Times New Roman" style:font-name-asian="Times New Roman" style:font-name-complex="Times New Roman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3" style:family="text" style:parent-style-name="Default">
      <style:text-properties fo:color="#828E97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4" style:family="text" style:parent-style-name="Default">
      <style:text-properties fo:color="#9CAAB1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5" style:family="text" style:parent-style-name="Default">
      <style:text-properties fo:color="#9CAAB1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6" style:family="text" style:parent-style-name="Default">
      <style:text-properties fo:color="#828E97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7" style:family="text" style:parent-style-name="Default">
      <style:text-properties fo:color="#6D757C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8" style:family="text" style:parent-style-name="Default">
      <style:text-properties fo:color="#828E97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9" style:family="text" style:parent-style-name="Default">
      <style:text-properties fo:color="#9CAAB1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0" style:family="text" style:parent-style-name="Default">
      <style:text-properties fo:color="#828E97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1" style:family="text" style:parent-style-name="Default">
      <style:text-properties fo:color="#6D757C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2" style:family="text" style:parent-style-name="Default">
      <style:text-properties fo:color="#9CAAB1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3" style:family="text" style:parent-style-name="Default">
      <style:text-properties fo:color="#6D757C" style:text-line-through-style="none" style:font-name="Arial" style:font-name-asian="Arial" style:font-name-complex="Arial" fo:font-size="4pt" style:font-size-asian="4pt" style:font-size-complex="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4" style:family="text" style:parent-style-name="Default">
      <style:text-properties fo:color="#828E97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15" style:family="text" style:parent-style-name="Default">
      <style:text-properties fo:color="#828E97" style:text-line-through-style="none" style:font-name="Arial" style:font-name-asian="Arial" style:font-name-complex="Arial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16" style:family="text" style:parent-style-name="Default">
      <style:text-properties fo:color="#828E97" style:text-line-through-style="none" style:font-name="Arial" style:font-name-asian="Arial" style:font-name-complex="Arial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7" style:family="text" style:parent-style-name="Default">
      <style:text-properties fo:color="#828E97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18" style:family="text" style:parent-style-name="Default">
      <style:text-properties fo:color="#828E97" style:text-line-through-style="none" style:font-name="Arial" style:font-name-asian="Arial" style:font-name-complex="Arial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19" style:family="text" style:parent-style-name="Default">
      <style:text-properties fo:color="#828E97" style:text-line-through-style="none" style:font-name="Times New Roman" style:font-name-asian="Times New Roman" style:font-name-complex="Times New Roman" fo:font-size="8pt" style:font-size-asian="8pt" style:font-size-complex="8pt" fo:font-style="italic" style:font-style-asian="italic" style:font-style-complex="italic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20" style:family="text" style:parent-style-name="Default">
      <style:text-properties fo:color="#828E97" style:text-line-through-style="none" style:font-name="Times New Roman" style:font-name-asian="Times New Roman" style:font-name-complex="Times New Roman" fo:font-size="9pt" style:font-size-asian="9pt" style:font-size-complex="9pt" fo:font-style="italic" style:font-style-asian="italic" style:font-style-complex="italic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21" style:family="text" style:parent-style-name="Default">
      <style:text-properties fo:color="#828E97" style:text-line-through-style="none" style:font-name="Arial" style:font-name-asian="Arial" style:font-name-complex="Arial" fo:font-size="7pt" style:font-size-asian="7pt" style:font-size-complex="7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22" style:family="text" style:parent-style-name="Default">
      <style:text-properties fo:color="#828E97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23" style:family="text" style:parent-style-name="Default">
      <style:text-properties fo:color="#828E97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4" style:family="text" style:parent-style-name="Default">
      <style:text-properties fo:color="#828E97" style:text-line-through-style="none" style:font-name="Times New Roman" style:font-name-asian="Times New Roman" style:font-name-complex="Times New Roman" fo:font-size="22pt" style:font-size-asian="22pt" style:font-size-complex="22pt" fo:font-style="normal" style:font-style-asian="normal" style:font-style-complex="normal" style:text-underline-style="none" style:text-underline-type="none" fo:font-weight="normal" style:font-weight-asian="normal" style:font-weight-complex="normal" style:text-position="-33%" style:text-outline="false" fo:text-shadow="none" style:font-family-generic="roman"/>
    </style:style>
    <style:style style:name="T25" style:family="text" style:parent-style-name="Default">
      <style:text-properties fo:color="#9CAAB1" style:text-line-through-style="none" style:font-name="Arial" style:font-name-asian="Arial" style:font-name-complex="Arial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position="33%" style:text-outline="false" fo:text-shadow="none" style:font-family-generic="swiss"/>
    </style:style>
    <style:style style:name="T26" style:family="text" style:parent-style-name="Default">
      <style:text-properties fo:color="#828E97" style:text-line-through-style="none" style:font-name="Arial" style:font-name-asian="Arial" style:font-name-complex="Arial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position="33%" style:text-outline="false" fo:text-shadow="none" style:font-family-generic="swiss"/>
    </style:style>
    <style:style style:name="T27" style:family="text" style:parent-style-name="Default">
      <style:text-properties fo:color="#828E97" style:text-line-through-style="none" style:font-name="Times New Roman" style:font-name-asian="Times New Roman" style:font-name-complex="Times New Roman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position="-33%" style:text-outline="false" fo:text-shadow="none" style:font-family-generic="roman"/>
    </style:style>
    <style:style style:name="T28" style:family="text" style:parent-style-name="Default">
      <style:text-properties fo:color="#828E97" style:text-line-through-style="none" style:font-name="Arial" style:font-name-asian="Arial" style:font-name-complex="Arial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position="33%" style:text-outline="false" fo:text-shadow="none" style:font-family-generic="swiss"/>
    </style:style>
    <style:style style:name="T29" style:family="text" style:parent-style-name="Default">
      <style:text-properties fo:color="#828E97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position="33%" style:text-outline="false" fo:text-shadow="none" style:font-family-generic="roman"/>
    </style:style>
    <style:style style:name="T30" style:family="text" style:parent-style-name="Default">
      <style:text-properties fo:color="#828E97" style:text-line-through-style="none" style:font-name="Arial" style:font-name-asian="Arial" style:font-name-complex="Arial" fo:font-size="15pt" style:font-size-asian="15pt" style:font-size-complex="15pt" fo:font-style="normal" style:font-style-asian="normal" style:font-style-complex="normal" style:text-underline-style="solid" style:text-underline-type="single" fo:font-weight="normal" style:font-weight-asian="normal" style:font-weight-complex="normal" style:text-position="33%" style:text-outline="false" fo:text-shadow="none" style:font-family-generic="swiss"/>
    </style:style>
    <style:style style:name="T31" style:family="text" style:parent-style-name="Default">
      <style:text-properties fo:color="#828E97" style:text-line-through-style="none" style:font-name="Arial" style:font-name-asian="Arial" style:font-name-complex="Arial" fo:font-size="15pt" style:font-size-asian="15pt" style:font-size-complex="15pt" fo:font-style="normal" style:font-style-asian="normal" style:font-style-complex="normal" style:text-underline-style="none" style:text-underline-type="none" fo:font-weight="normal" style:font-weight-asian="normal" style:font-weight-complex="normal" style:text-position="33%" style:text-outline="false" fo:text-shadow="none" style:font-family-generic="swiss"/>
    </style:style>
    <style:style style:name="T32" style:family="text" style:parent-style-name="Default">
      <style:text-properties fo:color="#828E97" style:text-line-through-style="none" style:font-name="Arial" style:font-name-asian="Arial" style:font-name-complex="Arial" fo:font-size="16pt" style:font-size-asian="16pt" style:font-size-complex="16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wiss"/>
    </style:style>
    <style:style style:name="T33" style:family="text" style:parent-style-name="Default">
      <style:text-properties fo:color="#828E97" style:text-line-through-style="none" style:font-name="Arial" style:font-name-asian="Arial" style:font-name-complex="Arial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4" style:family="text" style:parent-style-name="Default">
      <style:text-properties fo:color="#828E97" style:text-line-through-style="none" style:font-name="Arial" style:font-name-asian="Arial" style:font-name-complex="Arial" fo:font-size="5pt" style:font-size-asian="5pt" style:font-size-complex="5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35" style:family="text" style:parent-style-name="Default">
      <style:text-properties fo:color="#828E97" style:text-line-through-style="none" style:font-name="Times New Roman" style:font-name-asian="Times New Roman" style:font-name-complex="Times New Roman" fo:font-size="16pt" style:font-size-asian="16pt" style:font-size-complex="16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 style:font-family-generic="roman"/>
    </style:style>
    <style:style style:name="T36" style:family="text" style:parent-style-name="Default">
      <style:text-properties fo:color="#828E97" style:text-line-through-style="none" style:font-name="Times New Roman" style:font-name-asian="Times New Roman" style:font-name-complex="Times New Roman" fo:font-size="16pt" style:font-size-asian="16pt" style:font-size-complex="1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37" style:family="text" style:parent-style-name="Default">
      <style:text-properties fo:color="#828E97" style:text-line-through-style="none" style:font-name="Arial" style:font-name-asian="Arial" style:font-name-complex="Arial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8" style:family="text" style:parent-style-name="Default">
      <style:text-properties fo:color="#828E97" style:text-line-through-style="none" style:font-name="Arial" style:font-name-asian="Arial" style:font-name-complex="Arial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9" style:family="text" style:parent-style-name="Default">
      <style:text-properties fo:color="#9CAAB1" style:text-line-through-style="none" style:font-name="Arial" style:font-name-asian="Arial" style:font-name-complex="Arial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40" style:family="text" style:parent-style-name="Default">
      <style:text-properties fo:color="#9CAAB1" style:text-line-through-style="none" style:font-name="Arial" style:font-name-asian="Arial" style:font-name-complex="Arial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41" style:family="text" style:parent-style-name="Default">
      <style:text-properties fo:color="#9CAAB1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42" style:family="text" style:parent-style-name="Default">
      <style:text-properties fo:color="#9CAAB1" style:text-line-through-style="none" style:font-name="Times New Roman" style:font-name-asian="Times New Roman" style:font-name-complex="Times New Roman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43" style:family="text" style:parent-style-name="Default">
      <style:text-properties fo:color="#828E97" style:text-line-through-style="none" style:font-name="Times New Roman" style:font-name-asian="Times New Roman" style:font-name-complex="Times New Roman" fo:font-size="9pt" style:font-size-asian="9pt" style:font-size-complex="9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44" style:family="text" style:parent-style-name="Default">
      <style:text-properties fo:color="#6D757C" style:text-line-through-style="none" style:font-name="Times New Roman" style:font-name-asian="Times New Roman" style:font-name-complex="Times New Roman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45" style:family="text" style:parent-style-name="Default">
      <style:text-properties fo:color="#828E97" style:text-line-through-style="none" style:font-name="Times New Roman" style:font-name-asian="Times New Roman" style:font-name-complex="Times New Roman" fo:font-size="22pt" style:font-size-asian="22pt" style:font-size-complex="2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46" style:family="text" style:parent-style-name="Default">
      <style:text-properties fo:color="#6D757C" style:text-line-through-style="none" style:font-name="Times New Roman" style:font-name-asian="Times New Roman" style:font-name-complex="Times New Roman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47" style:family="text" style:parent-style-name="Default">
      <style:text-properties fo:color="#828E97" style:text-line-through-style="none" style:font-name="Arial" style:font-name-asian="Arial" style:font-name-complex="Arial" fo:font-size="5pt" style:font-size-asian="5pt" style:font-size-complex="5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48" style:family="text" style:parent-style-name="Default">
      <style:text-properties fo:color="#828E97" style:text-line-through-style="none" style:font-name="Arial" style:font-name-asian="Arial" style:font-name-complex="Arial" fo:font-size="6pt" style:font-size-asian="6pt" style:font-size-complex="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49" style:family="text" style:parent-style-name="Default">
      <style:text-properties fo:color="#6D757C" style:text-line-through-style="none" style:font-name="Arial" style:font-name-asian="Arial" style:font-name-complex="Arial" fo:font-size="6pt" style:font-size-asian="6pt" style:font-size-complex="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50" style:family="text" style:parent-style-name="Default">
      <style:text-properties fo:color="#828E97" style:text-line-through-style="none" style:font-name="Times New Roman" style:font-name-asian="Times New Roman" style:font-name-complex="Times New Roman" fo:font-size="19pt" style:font-size-asian="19pt" style:font-size-complex="1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51" style:family="text" style:parent-style-name="Default">
      <style:text-properties fo:color="#828E97" style:text-line-through-style="none" style:font-name="Times New Roman" style:font-name-asian="Times New Roman" style:font-name-complex="Times New Roman" fo:font-size="18pt" style:font-size-asian="18pt" style:font-size-complex="18pt" fo:font-style="normal" style:font-style-asian="normal" style:font-style-complex="normal" style:text-underline-style="none" style:text-underline-type="none" fo:font-weight="bold" style:font-weight-asian="bold" style:font-weight-complex="bold" style:text-position="-33%" style:text-outline="false" fo:text-shadow="none" style:font-family-generic="roman"/>
    </style:style>
    <style:style style:name="T52" style:family="text" style:parent-style-name="Default">
      <style:text-properties fo:color="#5BB1DA" style:text-line-through-style="none" style:font-name="Times New Roman" style:font-name-asian="Times New Roman" style:font-name-complex="Times New Roman" fo:font-size="18pt" style:font-size-asian="18pt" style:font-size-complex="18pt" fo:font-style="normal" style:font-style-asian="normal" style:font-style-complex="normal" style:text-underline-style="none" style:text-underline-type="none" fo:font-weight="bold" style:font-weight-asian="bold" style:font-weight-complex="bold" style:text-position="-33%" style:text-outline="false" fo:text-shadow="none" style:font-family-generic="roman"/>
    </style:style>
    <style:style style:name="T53" style:family="text" style:parent-style-name="Default">
      <style:text-properties fo:color="#828E97" style:text-line-through-style="none" style:font-name="Times New Roman" style:font-name-asian="Times New Roman" style:font-name-complex="Times New Roman" fo:font-size="10pt" style:font-size-asian="10pt" style:font-size-complex="10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54" style:family="text" style:parent-style-name="Default">
      <style:text-properties fo:color="#828E97" style:text-line-through-style="none" style:font-name="Times New Roman" style:font-name-asian="Times New Roman" style:font-name-complex="Times New Roman" fo:font-size="9pt" style:font-size-asian="9pt" style:font-size-complex="9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55" style:family="text" style:parent-style-name="Default">
      <style:text-properties fo:color="#9CAAB1" style:text-line-through-style="none" style:font-name="Times New Roman" style:font-name-asian="Times New Roman" style:font-name-complex="Times New Roman" fo:font-size="9pt" style:font-size-asian="9pt" style:font-size-complex="9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56" style:family="text" style:parent-style-name="Default">
      <style:text-properties fo:color="#9CAAB1" style:text-line-through-style="none" style:font-name="Times New Roman" style:font-name-asian="Times New Roman" style:font-name-complex="Times New Roman" fo:font-size="9pt" style:font-size-asian="9pt" style:font-size-complex="9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57" style:family="text" style:parent-style-name="Default">
      <style:text-properties fo:color="#828E97" style:text-line-through-style="none" style:font-name="Arial" style:font-name-asian="Arial" style:font-name-complex="Arial" fo:font-size="9pt" style:font-size-asian="9pt" style:font-size-complex="9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58" style:family="text" style:parent-style-name="Default">
      <style:text-properties fo:color="#9CAAB1" style:text-line-through-style="none" style:font-name="Arial" style:font-name-asian="Arial" style:font-name-complex="Arial" fo:font-size="9pt" style:font-size-asian="9pt" style:font-size-complex="9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59" style:family="text" style:parent-style-name="Default">
      <style:text-properties fo:color="#828E97" style:text-line-through-style="none" style:font-name="Arial" style:font-name-asian="Arial" style:font-name-complex="Arial" fo:font-size="5pt" style:font-size-asian="5pt" style:font-size-complex="5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60" style:family="text" style:parent-style-name="Default">
      <style:text-properties fo:color="#9CAAB1" style:text-line-through-style="none" style:font-name="Arial" style:font-name-asian="Arial" style:font-name-complex="Arial" fo:font-size="5pt" style:font-size-asian="5pt" style:font-size-complex="5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61" style:family="text" style:parent-style-name="Default">
      <style:text-properties fo:color="#828E97" style:text-line-through-style="none" style:font-name="Times New Roman" style:font-name-asian="Times New Roman" style:font-name-complex="Times New Roman" fo:font-size="5pt" style:font-size-asian="5pt" style:font-size-complex="5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62" style:family="text" style:parent-style-name="Default">
      <style:text-properties fo:color="#828E97" style:text-line-through-style="none" style:font-name="Arial" style:font-name-asian="Arial" style:font-name-complex="Arial" fo:font-size="5pt" style:font-size-asian="5pt" style:font-size-complex="5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63" style:family="text" style:parent-style-name="Default">
      <style:text-properties fo:color="#9CAAB1" style:text-line-through-style="none" style:font-name="Arial" style:font-name-asian="Arial" style:font-name-complex="Arial" fo:font-size="5pt" style:font-size-asian="5pt" style:font-size-complex="5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64" style:family="text" style:parent-style-name="Default">
      <style:text-properties fo:color="#828E97" style:text-line-through-style="none" style:font-name="Times New Roman" style:font-name-asian="Times New Roman" style:font-name-complex="Times New Roman" fo:font-size="5pt" style:font-size-asian="5pt" style:font-size-complex="5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65" style:family="text" style:parent-style-name="Default">
      <style:text-properties fo:color="#9CAAB1" style:text-line-through-style="none" style:font-name="Times New Roman" style:font-name-asian="Times New Roman" style:font-name-complex="Times New Roman" fo:font-size="5pt" style:font-size-asian="5pt" style:font-size-complex="5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66" style:family="text" style:parent-style-name="Default">
      <style:text-properties fo:color="#575D67" style:text-line-through-style="none" style:font-name="Arial" style:font-name-asian="Arial" style:font-name-complex="Arial" fo:font-size="5pt" style:font-size-asian="5pt" style:font-size-complex="5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67" style:family="text" style:parent-style-name="Default">
      <style:text-properties fo:color="#6D757C" style:text-line-through-style="none" style:font-name="Arial" style:font-name-asian="Arial" style:font-name-complex="Arial" fo:font-size="5pt" style:font-size-asian="5pt" style:font-size-complex="5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68" style:family="text" style:parent-style-name="Default">
      <style:text-properties fo:color="#828E97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69" style:family="text" style:parent-style-name="Default">
      <style:text-properties fo:color="#709EB8" style:text-line-through-style="none" style:font-name="Times New Roman" style:font-name-asian="Times New Roman" style:font-name-complex="Times New Roman" fo:font-size="6pt" style:font-size-asian="6pt" style:font-size-complex="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70" style:family="text" style:parent-style-name="Default">
      <style:text-properties fo:color="#828C95" style:text-line-through-style="none" style:font-name="Times New Roman" style:font-name-asian="Times New Roman" style:font-name-complex="Times New Roman" fo:font-size="6pt" style:font-size-asian="6pt" style:font-size-complex="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71" style:family="text" style:parent-style-name="Default">
      <style:text-properties fo:color="#A3AFB5" style:text-line-through-style="none" style:font-name="Times New Roman" style:font-name-asian="Times New Roman" style:font-name-complex="Times New Roman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72" style:family="text" style:parent-style-name="Default">
      <style:text-properties fo:color="#A3AFB5" style:text-line-through-style="none" style:font-name="Times New Roman" style:font-name-asian="Times New Roman" style:font-name-complex="Times New Roman" fo:font-size="5pt" style:font-size-asian="5pt" style:font-size-complex="5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73" style:family="text" style:parent-style-name="Default">
      <style:text-properties fo:color="#A3AFB5" style:text-line-through-style="none" style:font-name="Times New Roman" style:font-name-asian="Times New Roman" style:font-name-complex="Times New Roman" fo:font-size="4pt" style:font-size-asian="4pt" style:font-size-complex="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74" style:family="text" style:parent-style-name="Default">
      <style:text-properties fo:color="#A3AFB5" style:text-line-through-style="none" style:font-name="Arial" style:font-name-asian="Arial" style:font-name-complex="Arial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75" style:family="text" style:parent-style-name="Default">
      <style:text-properties fo:color="#A3AFB5" style:text-line-through-style="none" style:font-name="Arial" style:font-name-asian="Arial" style:font-name-complex="Arial" fo:font-size="5pt" style:font-size-asian="5pt" style:font-size-complex="5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76" style:family="text" style:parent-style-name="Default">
      <style:text-properties fo:color="#D8D4CC" style:text-line-through-style="none" style:font-name="Times New Roman" style:font-name-asian="Times New Roman" style:font-name-complex="Times New Roman" fo:font-size="13pt" style:font-size-asian="13pt" style:font-size-complex="13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77" style:family="text" style:parent-style-name="Default">
      <style:text-properties fo:color="#9CACB3" style:text-line-through-style="none" style:font-name="Times New Roman" style:font-name-asian="Times New Roman" style:font-name-complex="Times New Roman" fo:font-size="13pt" style:font-size-asian="13pt" style:font-size-complex="13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78" style:family="text" style:parent-style-name="Default">
      <style:text-properties fo:color="#759CB5" style:text-line-through-style="none" style:font-name="Times New Roman" style:font-name-asian="Times New Roman" style:font-name-complex="Times New Roman" fo:font-size="18pt" style:font-size-asian="18pt" style:font-size-complex="1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79" style:family="text" style:parent-style-name="Default">
      <style:text-properties fo:color="#759CB5" style:text-line-through-style="none" style:font-name="Times New Roman" style:font-name-asian="Times New Roman" style:font-name-complex="Times New Roman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80" style:family="text" style:parent-style-name="Default">
      <style:text-properties fo:color="#759CB5" style:text-line-through-style="none" style:font-name="Arial" style:font-name-asian="Arial" style:font-name-complex="Arial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81" style:family="text" style:parent-style-name="Default">
      <style:text-properties fo:color="#7B838A" style:text-line-through-style="none" style:font-name="Arial" style:font-name-asian="Arial" style:font-name-complex="Arial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82" style:family="text" style:parent-style-name="Default">
      <style:text-properties fo:color="#759CB5" style:text-line-through-style="none" style:font-name="Arial" style:font-name-asian="Arial" style:font-name-complex="Arial" fo:font-size="6pt" style:font-size-asian="6pt" style:font-size-complex="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83" style:family="text" style:parent-style-name="Default">
      <style:text-properties fo:color="#89939A" style:text-line-through-style="none" style:font-name="Times New Roman" style:font-name-asian="Times New Roman" style:font-name-complex="Times New Roman" fo:font-size="11pt" style:font-size-asian="11pt" style:font-size-complex="11pt" fo:font-style="italic" style:font-style-asian="italic" style:font-style-complex="italic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84" style:family="text" style:parent-style-name="Default">
      <style:text-properties fo:color="#89939A" style:text-line-through-style="none" style:font-name="Times New Roman" style:font-name-asian="Times New Roman" style:font-name-complex="Times New Roman" fo:font-size="11pt" style:font-size-asian="11pt" style:font-size-complex="11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85" style:family="text" style:parent-style-name="Default">
      <style:text-properties fo:color="#7B838A" style:text-line-through-style="none" style:font-name="Times New Roman" style:font-name-asian="Times New Roman" style:font-name-complex="Times New Roman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86" style:family="text" style:parent-style-name="Default">
      <style:text-properties fo:color="#89939A" style:text-line-through-style="none" style:font-name="Times New Roman" style:font-name-asian="Times New Roman" style:font-name-complex="Times New Roman" fo:font-size="9pt" style:font-size-asian="9pt" style:font-size-complex="9pt" fo:font-style="italic" style:font-style-asian="italic" style:font-style-complex="italic" style:text-underline-style="solid" style:text-underline-type="single" fo:font-weight="bold" style:font-weight-asian="bold" style:font-weight-complex="bold" style:text-outline="false" fo:text-shadow="none" style:font-family-generic="roman"/>
    </style:style>
    <style:style style:name="T87" style:family="text" style:parent-style-name="Default">
      <style:text-properties fo:color="#9CACB3" style:text-line-through-style="none" style:font-name="Times New Roman" style:font-name-asian="Times New Roman" style:font-name-complex="Times New Roman" fo:font-size="9pt" style:font-size-asian="9pt" style:font-size-complex="9pt" fo:font-style="italic" style:font-style-asian="italic" style:font-style-complex="italic" style:text-underline-style="solid" style:text-underline-type="single" fo:font-weight="bold" style:font-weight-asian="bold" style:font-weight-complex="bold" style:text-outline="false" fo:text-shadow="none" style:font-family-generic="roman"/>
    </style:style>
    <style:style style:name="T88" style:family="text" style:parent-style-name="Default">
      <style:text-properties fo:color="#89939A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89" style:family="text" style:parent-style-name="Default">
      <style:text-properties fo:color="#89939A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90" style:family="text" style:parent-style-name="Default">
      <style:text-properties fo:color="#9CACB3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roman"/>
    </style:style>
    <style:style style:name="T91" style:family="text" style:parent-style-name="Default">
      <style:text-properties fo:color="#89939A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roman"/>
    </style:style>
    <style:style style:name="T92" style:family="text" style:parent-style-name="Default">
      <style:text-properties fo:color="#7B838A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roman"/>
    </style:style>
    <style:style style:name="T93" style:family="text" style:parent-style-name="Default">
      <style:text-properties fo:color="#89939A" style:text-line-through-style="none" style:font-name="Arial" style:font-name-asian="Arial" style:font-name-complex="Arial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94" style:family="text" style:parent-style-name="Default">
      <style:text-properties fo:color="#9CACB3" style:text-line-through-style="none" style:font-name="Arial" style:font-name-asian="Arial" style:font-name-complex="Arial" fo:font-size="7pt" style:font-size-asian="7pt" style:font-size-complex="7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wiss"/>
    </style:style>
    <style:style style:name="T95" style:family="text" style:parent-style-name="Default">
      <style:text-properties fo:color="#7B838A" style:text-line-through-style="none" style:font-name="Arial" style:font-name-asian="Arial" style:font-name-complex="Arial" fo:font-size="7pt" style:font-size-asian="7pt" style:font-size-complex="7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wiss"/>
    </style:style>
    <style:style style:name="T96" style:family="text" style:parent-style-name="Default">
      <style:text-properties fo:color="#89939A" style:text-line-through-style="none" style:font-name="Arial" style:font-name-asian="Arial" style:font-name-complex="Arial" fo:font-size="7pt" style:font-size-asian="7pt" style:font-size-complex="7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wiss"/>
    </style:style>
    <style:style style:name="T97" style:family="text" style:parent-style-name="Default">
      <style:text-properties fo:color="#B6BFBF" style:text-line-through-style="none" style:font-name="Times New Roman" style:font-name-asian="Times New Roman" style:font-name-complex="Times New Roman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98" style:family="text" style:parent-style-name="Default">
      <style:text-properties fo:color="#9CACB3" style:text-line-through-style="none" style:font-name="Arial" style:font-name-asian="Arial" style:font-name-complex="Arial" fo:font-size="5pt" style:font-size-asian="5pt" style:font-size-complex="5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99" style:family="text" style:parent-style-name="Default">
      <style:text-properties fo:color="#759CB5" style:text-line-through-style="none" style:font-name="Arial" style:font-name-asian="Arial" style:font-name-complex="Arial" fo:font-size="5pt" style:font-size-asian="5pt" style:font-size-complex="5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00" style:family="text" style:parent-style-name="Default">
      <style:text-properties fo:color="#89939A" style:text-line-through-style="none" style:font-name="Arial" style:font-name-asian="Arial" style:font-name-complex="Arial" fo:font-size="5pt" style:font-size-asian="5pt" style:font-size-complex="5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01" style:family="text" style:parent-style-name="Default">
      <style:text-properties fo:color="#9CACB3" style:text-line-through-style="none" style:font-name="Arial" style:font-name-asian="Arial" style:font-name-complex="Arial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02" style:family="text" style:parent-style-name="Default">
      <style:text-properties fo:color="#89939A" style:text-line-through-style="none" style:font-name="Arial" style:font-name-asian="Arial" style:font-name-complex="Arial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03" style:family="text" style:parent-style-name="Default">
      <style:text-properties fo:color="#759CB5" style:text-line-through-style="none" style:font-name="Times New Roman" style:font-name-asian="Times New Roman" style:font-name-complex="Times New Roman" fo:font-size="7pt" style:font-size-asian="7pt" style:font-size-complex="7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104" style:family="text" style:parent-style-name="Default">
      <style:text-properties fo:color="#7B838A" style:text-line-through-style="none" style:font-name="Times New Roman" style:font-name-asian="Times New Roman" style:font-name-complex="Times New Roman" fo:font-size="6pt" style:font-size-asian="6pt" style:font-size-complex="6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05" style:family="text" style:parent-style-name="Default">
      <style:text-properties fo:color="#B6BFBF" style:text-line-through-style="none" style:font-name="Times New Roman" style:font-name-asian="Times New Roman" style:font-name-complex="Times New Roman" fo:font-size="6pt" style:font-size-asian="6pt" style:font-size-complex="6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06" style:family="text" style:parent-style-name="Default">
      <style:text-properties fo:color="#89939A" style:text-line-through-style="none" style:font-name="Times New Roman" style:font-name-asian="Times New Roman" style:font-name-complex="Times New Roman" fo:font-size="6pt" style:font-size-asian="6pt" style:font-size-complex="6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07" style:family="text" style:parent-style-name="Default">
      <style:text-properties fo:color="#667079" style:text-line-through-style="none" style:font-name="Times New Roman" style:font-name-asian="Times New Roman" style:font-name-complex="Times New Roman" fo:font-size="6pt" style:font-size-asian="6pt" style:font-size-complex="6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08" style:family="text" style:parent-style-name="Default">
      <style:text-properties fo:color="#9CACB3" style:text-line-through-style="none" style:font-name="Times New Roman" style:font-name-asian="Times New Roman" style:font-name-complex="Times New Roman" fo:font-size="6pt" style:font-size-asian="6pt" style:font-size-complex="6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09" style:family="text" style:parent-style-name="Default">
      <style:text-properties fo:color="#7B838A" style:text-line-through-style="none" style:font-name="Arial" style:font-name-asian="Arial" style:font-name-complex="Arial" fo:font-size="6pt" style:font-size-asian="6pt" style:font-size-complex="6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10" style:family="text" style:parent-style-name="Default">
      <style:text-properties fo:color="#89939A" style:text-line-through-style="none" style:font-name="Arial" style:font-name-asian="Arial" style:font-name-complex="Arial" fo:font-size="6pt" style:font-size-asian="6pt" style:font-size-complex="6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11" style:family="text" style:parent-style-name="Default">
      <style:text-properties fo:color="#9CACB3" style:text-line-through-style="none" style:font-name="Arial" style:font-name-asian="Arial" style:font-name-complex="Arial" fo:font-size="6pt" style:font-size-asian="6pt" style:font-size-complex="6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0.529166666666667cm"/>
    </style:style>
    <style:style style:name="co2" style:family="table-column">
      <style:table-column-properties fo:break-before="auto" style:column-width="0.740833333333333cm"/>
    </style:style>
    <style:style style:name="co3" style:family="table-column">
      <style:table-column-properties fo:break-before="auto" style:column-width="0.343958333333333cm"/>
    </style:style>
    <style:style style:name="co4" style:family="table-column">
      <style:table-column-properties fo:break-before="auto" style:column-width="0.185208333333333cm"/>
    </style:style>
    <style:style style:name="co5" style:family="table-column">
      <style:table-column-properties fo:break-before="auto" style:column-width="1.08479166666667cm"/>
    </style:style>
    <style:style style:name="co6" style:family="table-column">
      <style:table-column-properties fo:break-before="auto" style:column-width="1.825625cm"/>
    </style:style>
    <style:style style:name="co7" style:family="table-column">
      <style:table-column-properties fo:break-before="auto" style:column-width="0.926041666666667cm"/>
    </style:style>
    <style:style style:name="co8" style:family="table-column">
      <style:table-column-properties fo:break-before="auto" style:column-width="2.2225cm"/>
    </style:style>
    <style:style style:name="co9" style:family="table-column">
      <style:table-column-properties fo:break-before="auto" style:column-width="1.27cm"/>
    </style:style>
    <style:style style:name="co10" style:family="table-column">
      <style:table-column-properties fo:break-before="auto" style:column-width="1.666875cm"/>
    </style:style>
    <style:style style:name="co11" style:family="table-column">
      <style:table-column-properties fo:break-before="auto" style:column-width="2.75166666666667cm"/>
    </style:style>
    <style:style style:name="co12" style:family="table-column">
      <style:table-column-properties fo:break-before="auto" style:column-width="1.48166666666667cm"/>
    </style:style>
    <style:style style:name="ro1" style:family="table-row">
      <style:table-row-properties style:row-height="27.75pt" style:use-optimal-row-height="false" fo:break-before="auto"/>
    </style:style>
    <style:style style:name="ro2" style:family="table-row">
      <style:table-row-properties style:row-height="34.7pt" style:use-optimal-row-height="false" fo:break-before="auto"/>
    </style:style>
    <style:style style:name="ro3" style:family="table-row">
      <style:table-row-properties style:row-height="267pt" style:use-optimal-row-height="false" fo:break-before="auto"/>
    </style:style>
    <style:style style:name="ro4" style:family="table-row">
      <style:table-row-properties style:row-height="20.25pt" style:use-optimal-row-height="false" fo:break-before="auto"/>
    </style:style>
    <style:style style:name="ro5" style:family="table-row">
      <style:table-row-properties style:row-height="26.25pt" style:use-optimal-row-height="false" fo:break-before="auto"/>
    </style:style>
    <style:style style:name="ro6" style:family="table-row">
      <style:table-row-properties style:row-height="19.5pt" style:use-optimal-row-height="false" fo:break-before="auto"/>
    </style:style>
    <style:style style:name="ro7" style:family="table-row">
      <style:table-row-properties style:row-height="18.2pt" style:use-optimal-row-height="false" fo:break-before="auto"/>
    </style:style>
    <style:style style:name="ro8" style:family="table-row">
      <style:table-row-properties style:row-height="14.45pt" style:use-optimal-row-height="false" fo:break-before="auto"/>
    </style:style>
    <style:style style:name="ro9" style:family="table-row">
      <style:table-row-properties style:row-height="12.2pt" style:use-optimal-row-height="false" fo:break-before="auto"/>
    </style:style>
    <style:style style:name="ro10" style:family="table-row">
      <style:table-row-properties style:row-height="12.95pt" style:use-optimal-row-height="false" fo:break-before="auto"/>
    </style:style>
    <style:style style:name="ro11" style:family="table-row">
      <style:table-row-properties style:row-height="12.6pt" style:use-optimal-row-height="false" fo:break-before="auto"/>
    </style:style>
    <style:style style:name="ro12" style:family="table-row">
      <style:table-row-properties style:row-height="12.75pt" style:use-optimal-row-height="false" fo:break-before="auto"/>
    </style:style>
    <style:style style:name="ro13" style:family="table-row">
      <style:table-row-properties style:row-height="31.5pt" style:use-optimal-row-height="false" fo:break-before="auto"/>
    </style:style>
    <style:style style:name="ro14" style:family="table-row">
      <style:table-row-properties style:row-height="35.25pt" style:use-optimal-row-height="false" fo:break-before="auto"/>
    </style:style>
    <style:style style:name="ro15" style:family="table-row">
      <style:table-row-properties style:row-height="110.25pt" style:use-optimal-row-height="false" fo:break-before="auto"/>
    </style:style>
    <style:style style:name="ro16" style:family="table-row">
      <style:table-row-properties style:row-height="60pt" style:use-optimal-row-height="false" fo:break-before="auto"/>
    </style:style>
    <style:style style:name="ro17" style:family="table-row">
      <style:table-row-properties style:row-height="111pt" style:use-optimal-row-height="false" fo:break-before="auto"/>
    </style:style>
    <style:style style:name="ro18" style:family="table-row">
      <style:table-row-properties style:row-height="59.1pt" style:use-optimal-row-height="false" fo:break-before="auto"/>
    </style:style>
    <style:style style:name="ro19" style:family="table-row">
      <style:table-row-properties style:row-height="217.5pt" style:use-optimal-row-height="false" fo:break-before="auto"/>
    </style:style>
    <style:style style:name="ro20" style:family="table-row">
      <style:table-row-properties style:row-height="10.5pt" style:use-optimal-row-height="false" fo:break-before="auto"/>
    </style:style>
    <style:style style:name="ro21" style:family="table-row">
      <style:table-row-properties style:row-height="81.75pt" style:use-optimal-row-height="false" fo:break-before="auto"/>
    </style:style>
    <style:style style:name="ro22" style:family="table-row">
      <style:table-row-properties style:row-height="8.25pt" style:use-optimal-row-height="false" fo:break-before="auto"/>
    </style:style>
    <style:style style:name="ro23" style:family="table-row">
      <style:table-row-properties style:row-height="5.25pt" style:use-optimal-row-height="false" fo:break-before="auto"/>
    </style:style>
    <style:style style:name="ro24" style:family="table-row">
      <style:table-row-properties style:row-height="6.75pt" style:use-optimal-row-height="false" fo:break-before="auto"/>
    </style:style>
    <style:style style:name="ro25" style:family="table-row">
      <style:table-row-properties style:row-height="39.75pt" style:use-optimal-row-height="false" fo:break-before="auto"/>
    </style:style>
    <style:style style:name="ro26" style:family="table-row">
      <style:table-row-properties style:row-height="15.75pt" style:use-optimal-row-height="false" fo:break-before="auto"/>
    </style:style>
    <style:style style:name="ro27" style:family="table-row">
      <style:table-row-properties style:row-height="408.95pt" style:use-optimal-row-height="false" fo:break-before="auto"/>
    </style:style>
    <style:style style:name="ro28" style:family="table-row">
      <style:table-row-properties style:row-height="87pt" style:use-optimal-row-height="false" fo:break-before="auto"/>
    </style:style>
    <style:style style:name="ro29" style:family="table-row">
      <style:table-row-properties style:row-height="89.45pt" style:use-optimal-row-height="false" fo:break-before="auto"/>
    </style:style>
    <style:style style:name="ro30" style:family="table-row">
      <style:table-row-properties style:row-height="11.45pt" style:use-optimal-row-height="false" fo:break-before="auto"/>
    </style:style>
    <style:style style:name="ro31" style:family="table-row">
      <style:table-row-properties style:row-height="25.5pt" style:use-optimal-row-height="false" fo:break-before="auto"/>
    </style:style>
    <style:style style:name="ro32" style:family="table-row">
      <style:table-row-properties style:row-height="93.95pt" style:use-optimal-row-height="false" fo:break-before="auto"/>
    </style:style>
    <style:style style:name="ro33" style:family="table-row">
      <style:table-row-properties style:row-height="95.1pt" style:use-optimal-row-height="false" fo:break-before="auto"/>
    </style:style>
    <style:style style:name="ro34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227">
      <style:graphic-properties draw:fill="none" draw:stroke="solid" svg:stroke-width="0.01335in" svg:stroke-color="#000000" svg:stroke-opacity="100%"/>
    </style:style>
    <style:style style:family="graphic" style:name="a303">
      <style:graphic-properties draw:fill="none" draw:stroke="dash" draw:stroke-dash="a302" svg:stroke-width="0.01081in" svg:stroke-color="#818b94" svg:stroke-opacity="100%"/>
    </style:style>
    <style:style style:family="graphic" style:name="a228">
      <style:graphic-properties draw:fill="none" draw:stroke="solid" svg:stroke-width="0.00347in" svg:stroke-color="#000000" svg:stroke-opacity="100%"/>
    </style:style>
    <style:style style:family="graphic" style:name="a304">
      <style:graphic-properties draw:fill="solid" draw:fill-color="#edf2f4" draw:opacity="100%" draw:stroke="none"/>
    </style:style>
    <style:style style:family="graphic" style:name="a229">
      <style:graphic-properties draw:fill="none" draw:stroke="solid" svg:stroke-width="0.01335in" svg:stroke-color="#000000" svg:stroke-opacity="100%"/>
    </style:style>
    <style:style style:family="graphic" style:name="a305">
      <style:graphic-properties draw:fill="solid" draw:fill-color="#d8e4e8" draw:opacity="100%" draw:stroke="none"/>
    </style:style>
    <style:style style:family="graphic" style:name="a306">
      <style:graphic-properties draw:fill="solid" draw:fill-color="#edf2f4" draw:opacity="100%" draw:stroke="none"/>
    </style:style>
    <style:style style:family="text" style:name="a307">
      <style:text-properties fo:font-variant="normal" fo:text-transform="none" fo:color="#828c95" style:text-line-through-type="none" style:text-line-through-style="none" style:text-line-through-width="auto" style:text-line-through-color="font-color" style:text-position="2.525% 66.6667%" fo:font-family="Times New Roman" style:font-family-complex="Times New Roman" fo:font-size="0.22917in" style:font-size-asian="0.22917in" style:font-size-complex="0.22917in" fo:letter-spacing="-0.00097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8">
      <style:text-properties fo:font-variant="normal" fo:text-transform="none" fo:color="#828c95" style:text-line-through-type="none" style:text-line-through-style="none" style:text-line-through-width="auto" style:text-line-through-color="font-color" style:text-position="2.525% 66.6667%" fo:font-family="Times New Roman" style:font-family-complex="Times New Roman" fo:font-size="0.22917in" style:font-size-asian="0.22917in" style:font-size-complex="0.2291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9">
      <style:text-properties fo:font-variant="normal" fo:text-transform="none" fo:color="#828c95" style:text-line-through-type="none" style:text-line-through-style="none" style:text-line-through-width="auto" style:text-line-through-color="font-color" style:text-position="2.525% 66.6667%" fo:font-family="Times New Roman" style:font-family-complex="Times New Roman" fo:font-size="0.22917in" style:font-size-asian="0.22917in" style:font-size-complex="0.22917in" fo:letter-spacing="-0.0113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0">
      <style:text-properties fo:font-variant="normal" fo:text-transform="none" fo:color="#909ca7" style:text-line-through-type="none" style:text-line-through-style="none" style:text-line-through-width="auto" style:text-line-through-color="font-color" style:text-position="0% 100%" fo:font-family="Arial" style:font-family-complex="Arial" fo:font-size="0.09722in" style:font-size-asian="0.09722in" style:font-size-complex="0.09722in" fo:letter-spacing="0.00417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51">
      <style:text-properties fo:font-variant="normal" fo:text-transform="none" fo:color="#a3afb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722in" style:font-size-asian="0.09722in" style:font-size-complex="0.09722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2">
      <style:text-properties fo:font-variant="normal" fo:text-transform="none" fo:color="#a3afb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722in" style:font-size-asian="0.09722in" style:font-size-complex="0.097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3">
      <style:text-properties fo:font-variant="normal" fo:text-transform="none" fo:color="#a3afb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722in" style:font-size-asian="0.09722in" style:font-size-complex="0.09722in" fo:letter-spacing="-0.00556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30">
      <style:graphic-properties draw:fill="none" draw:stroke="solid" svg:stroke-width="0.00347in" svg:stroke-color="#000000" svg:stroke-opacity="100%"/>
    </style:style>
    <style:style style:family="text" style:name="a154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722in" style:font-size-asian="0.09722in" style:font-size-complex="0.097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31">
      <style:graphic-properties draw:fill="none" draw:stroke="solid" svg:stroke-width="0.02002in" svg:stroke-color="#000000" svg:stroke-opacity="100%"/>
    </style:style>
    <style:style style:family="text" style:name="a155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722in" style:font-size-asian="0.09722in" style:font-size-complex="0.09722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32">
      <style:graphic-properties draw:fill="none" draw:stroke="solid" svg:stroke-width="0.00347in" svg:stroke-color="#000000" svg:stroke-opacity="100%"/>
    </style:style>
    <style:style style:family="text" style:name="a156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722in" style:font-size-asian="0.09722in" style:font-size-complex="0.097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33">
      <style:graphic-properties draw:fill="none" draw:stroke="solid" svg:stroke-width="0.01335in" svg:stroke-color="#000000" svg:stroke-opacity="100%"/>
    </style:style>
    <style:style style:family="text" style:name="a157">
      <style:text-properties fo:font-variant="normal" fo:text-transform="none" fo:color="#a3afb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722in" style:font-size-asian="0.09722in" style:font-size-complex="0.097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34">
      <style:graphic-properties draw:fill="none" draw:stroke="solid" svg:stroke-width="0.00347in" svg:stroke-color="#000000" svg:stroke-opacity="100%"/>
    </style:style>
    <style:style style:family="paragraph" style:name="a158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0">
      <style:text-properties fo:font-variant="normal" fo:text-transform="none" fo:color="#828c95" style:text-line-through-type="none" style:text-line-through-style="none" style:text-line-through-width="auto" style:text-line-through-color="font-color" style:text-position="2.525% 66.6667%" fo:font-family="Times New Roman" style:font-family-complex="Times New Roman" fo:font-size="0.22917in" style:font-size-asian="0.22917in" style:font-size-complex="0.2291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35">
      <style:graphic-properties draw:fill="none" draw:stroke="solid" svg:stroke-width="0.02002in" svg:stroke-color="#000000" svg:stroke-opacity="100%"/>
    </style:style>
    <style:style style:family="text" style:name="a159">
      <style:text-properties fo:font-variant="normal" fo:text-transform="none" fo:color="#709eb8" style:text-line-through-type="none" style:text-line-through-style="none" style:text-line-through-width="auto" style:text-line-through-color="font-color" style:text-position="0% 100%" fo:font-family="Arial" style:font-family-complex="Arial" fo:font-size="0.08333in" style:font-size-asian="0.08333in" style:font-size-complex="0.083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1">
      <style:text-properties fo:font-variant="normal" fo:text-transform="none" fo:color="#828c95" style:text-line-through-type="none" style:text-line-through-style="none" style:text-line-through-width="auto" style:text-line-through-color="font-color" style:text-position="2.525% 66.6667%" fo:font-family="Times New Roman" style:font-family-complex="Times New Roman" fo:font-size="0.22917in" style:font-size-asian="0.22917in" style:font-size-complex="0.22917in" fo:letter-spacing="-0.00611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36">
      <style:graphic-properties draw:fill="none" draw:stroke="solid" svg:stroke-width="0.01335in" svg:stroke-color="#000000" svg:stroke-opacity="100%"/>
    </style:style>
    <style:style style:family="text" style:name="a312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14583in" style:font-size-asian="0.14583in" style:font-size-complex="0.14583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37">
      <style:graphic-properties draw:fill="none" draw:stroke="solid" svg:stroke-width="0.02004in" svg:stroke-color="#000000" svg:stroke-opacity="100%"/>
    </style:style>
    <style:style style:family="text" style:name="a313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14583in" style:font-size-asian="0.14583in" style:font-size-complex="0.1458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38">
      <style:graphic-properties draw:fill="none" draw:stroke="solid" svg:stroke-width="0.00347in" svg:stroke-color="#000000" svg:stroke-opacity="100%"/>
    </style:style>
    <style:style style:family="text" style:name="a314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14583in" style:font-size-asian="0.14583in" style:font-size-complex="0.14583in" fo:letter-spacing="0.00278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39">
      <style:graphic-properties draw:fill="none" draw:stroke="solid" svg:stroke-width="0.01335in" svg:stroke-color="#000000" svg:stroke-opacity="100%"/>
    </style:style>
    <style:style style:family="text" style:name="a315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14583in" style:font-size-asian="0.14583in" style:font-size-complex="0.1458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6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14583in" style:font-size-asian="0.14583in" style:font-size-complex="0.14583in" fo:letter-spacing="-0.00417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7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14583in" style:font-size-asian="0.14583in" style:font-size-complex="0.14583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8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9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11806in" style:font-size-asian="0.11806in" style:font-size-complex="0.11806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60">
      <style:text-properties fo:font-variant="normal" fo:text-transform="none" fo:color="#a3afb5" style:text-line-through-type="none" style:text-line-through-style="none" style:text-line-through-width="auto" style:text-line-through-color="font-color" style:text-position="0% 100%" fo:font-family="Arial" style:font-family-complex="Arial" fo:font-size="0.08333in" style:font-size-asian="0.08333in" style:font-size-complex="0.083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1">
      <style:text-properties fo:font-variant="normal" fo:text-transform="none" fo:color="#709eb8" style:text-line-through-type="none" style:text-line-through-style="none" style:text-line-through-width="auto" style:text-line-through-color="font-color" style:text-position="0% 100%" fo:font-family="Arial" style:font-family-complex="Arial" fo:font-size="0.08333in" style:font-size-asian="0.08333in" style:font-size-complex="0.08333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2">
      <style:text-properties fo:font-variant="normal" fo:text-transform="none" fo:color="#709eb8" style:text-line-through-type="none" style:text-line-through-style="none" style:text-line-through-width="auto" style:text-line-through-color="font-color" style:text-position="0% 100%" fo:font-family="Arial" style:font-family-complex="Arial" fo:font-size="0.08333in" style:font-size-asian="0.08333in" style:font-size-complex="0.083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3">
      <style:text-properties fo:font-variant="normal" fo:text-transform="none" fo:color="#909ca7" style:text-line-through-type="none" style:text-line-through-style="none" style:text-line-through-width="auto" style:text-line-through-color="font-color" style:text-position="0% 100%" fo:font-family="Arial" style:font-family-complex="Arial" fo:font-size="0.08333in" style:font-size-asian="0.08333in" style:font-size-complex="0.083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40">
      <style:graphic-properties draw:fill="none" draw:stroke="solid" svg:stroke-width="0.00347in" svg:stroke-color="#000000" svg:stroke-opacity="100%"/>
    </style:style>
    <style:style style:family="text" style:name="a164">
      <style:text-properties fo:font-variant="normal" fo:text-transform="none" fo:color="#709eb8" style:text-line-through-type="none" style:text-line-through-style="none" style:text-line-through-width="auto" style:text-line-through-color="font-color" style:text-position="0% 100%" fo:font-family="Arial" style:font-family-complex="Arial" fo:font-size="0.08333in" style:font-size-asian="0.08333in" style:font-size-complex="0.08333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41">
      <style:graphic-properties draw:fill="none" draw:stroke="solid" svg:stroke-width="0.01335in" svg:stroke-color="#000000" svg:stroke-opacity="100%"/>
    </style:style>
    <style:style style:family="text" style:name="a165">
      <style:text-properties fo:font-variant="normal" fo:text-transform="none" fo:color="#709eb8" style:text-line-through-type="none" style:text-line-through-style="none" style:text-line-through-width="auto" style:text-line-through-color="font-color" style:text-position="0% 100%" fo:font-family="Arial" style:font-family-complex="Arial" fo:font-size="0.08333in" style:font-size-asian="0.08333in" style:font-size-complex="0.08333in" fo:letter-spacing="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42">
      <style:graphic-properties draw:fill="none" draw:stroke="solid" svg:stroke-width="0.03006in" svg:stroke-color="#000000" svg:stroke-opacity="100%"/>
    </style:style>
    <style:style style:family="text" style:name="a166">
      <style:text-properties fo:font-variant="normal" fo:text-transform="none" fo:color="#709eb8" style:text-line-through-type="none" style:text-line-through-style="none" style:text-line-through-width="auto" style:text-line-through-color="font-color" style:text-position="0% 100%" fo:font-family="Arial" style:font-family-complex="Arial" fo:font-size="0.08333in" style:font-size-asian="0.08333in" style:font-size-complex="0.08333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43">
      <style:graphic-properties draw:fill="none" draw:stroke="solid" svg:stroke-width="0.02002in" svg:stroke-color="#000000" svg:stroke-opacity="100%"/>
    </style:style>
    <style:style style:family="text" style:name="a167">
      <style:text-properties fo:font-variant="normal" fo:text-transform="none" fo:color="#709eb8" style:text-line-through-type="none" style:text-line-through-style="none" style:text-line-through-width="auto" style:text-line-through-color="font-color" style:text-position="0% 100%" fo:font-family="Arial" style:font-family-complex="Arial" fo:font-size="0.08333in" style:font-size-asian="0.08333in" style:font-size-complex="0.083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44">
      <style:graphic-properties draw:fill="none" draw:stroke="solid" svg:stroke-width="0.00347in" svg:stroke-color="#000000" svg:stroke-opacity="100%"/>
    </style:style>
    <style:style style:family="text" style:name="a168">
      <style:text-properties fo:font-variant="normal" fo:text-transform="none" fo:color="#909ca7" style:text-line-through-type="none" style:text-line-through-style="none" style:text-line-through-width="auto" style:text-line-through-color="font-color" style:text-position="0% 100%" fo:font-family="Arial" style:font-family-complex="Arial" fo:font-size="0.08333in" style:font-size-asian="0.08333in" style:font-size-complex="0.08333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0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11806in" style:font-size-asian="0.11806in" style:font-size-complex="0.11806in" fo:letter-spacing="-0.00972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245">
      <style:graphic-properties draw:fill="none" draw:stroke="solid" svg:stroke-width="0.01335in" svg:stroke-color="#000000" svg:stroke-opacity="100%"/>
    </style:style>
    <style:style style:family="text" style:name="a169">
      <style:text-properties fo:font-variant="normal" fo:text-transform="none" fo:color="#909ca7" style:text-line-through-type="none" style:text-line-through-style="none" style:text-line-through-width="auto" style:text-line-through-color="font-color" style:text-position="0% 100%" fo:font-family="Arial" style:font-family-complex="Arial" fo:font-size="0.08333in" style:font-size-asian="0.08333in" style:font-size-complex="0.083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1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11806in" style:font-size-asian="0.11806in" style:font-size-complex="0.11806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246">
      <style:graphic-properties draw:fill="none" draw:stroke="solid" svg:stroke-width="0.00347in" svg:stroke-color="#000000" svg:stroke-opacity="100%"/>
    </style:style>
    <style:style style:family="text" style:name="a322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11806in" style:font-size-asian="0.11806in" style:font-size-complex="0.11806in" fo:letter-spacing="-0.00694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247">
      <style:graphic-properties draw:fill="none" draw:stroke="solid" svg:stroke-width="0.01335in" svg:stroke-color="#000000" svg:stroke-opacity="100%"/>
    </style:style>
    <style:style style:family="text" style:name="a323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11806in" style:font-size-asian="0.11806in" style:font-size-complex="0.11806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248">
      <style:graphic-properties draw:fill="none" draw:stroke="solid" svg:stroke-width="0.00347in" svg:stroke-color="#000000" svg:stroke-opacity="100%"/>
    </style:style>
    <style:style style:family="graphic" style:name="a40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324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11806in" style:font-size-asian="0.11806in" style:font-size-complex="0.11806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249">
      <style:graphic-properties draw:fill="none" draw:stroke="solid" svg:stroke-width="0.01335in" svg:stroke-color="#000000" svg:stroke-opacity="100%"/>
    </style:style>
    <style:style style:family="text" style:name="a401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722in" style:font-size-asian="0.09722in" style:font-size-complex="0.09722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5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11806in" style:font-size-asian="0.11806in" style:font-size-complex="0.11806in" fo:letter-spacing="0.00069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326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02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722in" style:font-size-asian="0.09722in" style:font-size-complex="0.09722in" fo:letter-spacing="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7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125in" style:font-size-asian="0.125in" style:font-size-complex="0.125in" fo:letter-spacing="-0.0013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03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722in" style:font-size-asian="0.09722in" style:font-size-complex="0.097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8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04">
      <style:text-properties fo:font-variant="normal" fo:text-transform="none" fo:color="#a3afb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722in" style:font-size-asian="0.09722in" style:font-size-complex="0.097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29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05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028in" style:font-size-asian="0.09028in" style:font-size-complex="0.09028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06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028in" style:font-size-asian="0.09028in" style:font-size-complex="0.09028in" fo:letter-spacing="0.00208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07">
      <style:text-properties fo:font-variant="normal" fo:text-transform="none" fo:color="#a3afb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028in" style:font-size-asian="0.09028in" style:font-size-complex="0.09028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08">
      <style:text-properties fo:font-variant="normal" fo:text-transform="none" fo:color="#a3afb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028in" style:font-size-asian="0.09028in" style:font-size-complex="0.09028in" fo:letter-spacing="0.01042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09">
      <style:text-properties fo:font-variant="normal" fo:text-transform="none" fo:color="#a3afb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028in" style:font-size-asian="0.09028in" style:font-size-complex="0.09028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0">
      <style:text-properties fo:font-variant="normal" fo:text-transform="none" fo:color="#909ca7" style:text-line-through-type="none" style:text-line-through-style="none" style:text-line-through-width="auto" style:text-line-through-color="font-color" style:text-position="0% 100%" fo:font-family="Arial" style:font-family-complex="Arial" fo:font-size="0.08333in" style:font-size-asian="0.08333in" style:font-size-complex="0.08333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1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73">
      <style:graphic-properties draw:fill="none" draw:stroke="solid" svg:stroke-width="0.02002in" svg:stroke-color="#000000" svg:stroke-opacity="100%"/>
    </style:style>
    <style:style style:family="graphic" style:name="a250">
      <style:graphic-properties draw:fill="none" draw:stroke="solid" svg:stroke-width="0.01335in" svg:stroke-color="#000000" svg:stroke-opacity="100%"/>
    </style:style>
    <style:style style:family="graphic" style:name="a174">
      <style:graphic-properties draw:fill="none" draw:stroke="solid" svg:stroke-width="0.01336in" svg:stroke-color="#000000" svg:stroke-opacity="100%"/>
    </style:style>
    <style:style style:family="graphic" style:name="a251">
      <style:graphic-properties draw:fill="none" draw:stroke="solid" svg:stroke-width="0.03006in" svg:stroke-color="#000000" svg:stroke-opacity="100%"/>
    </style:style>
    <style:style style:family="graphic" style:name="a175">
      <style:graphic-properties draw:fill="none" draw:stroke="solid" svg:stroke-width="0.03006in" svg:stroke-color="#000000" svg:stroke-opacity="100%"/>
    </style:style>
    <style:style style:family="graphic" style:name="a252">
      <style:graphic-properties draw:fill="none" draw:stroke="solid" svg:stroke-width="0.00347in" svg:stroke-color="#000000" svg:stroke-opacity="100%"/>
    </style:style>
    <style:style style:family="graphic" style:name="a176">
      <style:graphic-properties draw:fill="none" draw:stroke="solid" svg:stroke-width="0.00347in" svg:stroke-color="#000000" svg:stroke-opacity="100%"/>
    </style:style>
    <style:style style:family="graphic" style:name="a253">
      <style:graphic-properties draw:fill="none" draw:stroke="solid" svg:stroke-width="0.01335in" svg:stroke-color="#000000" svg:stroke-opacity="100%"/>
    </style:style>
    <style:style style:family="graphic" style:name="a177">
      <style:graphic-properties draw:fill="none" draw:stroke="solid" svg:stroke-width="0.03003in" svg:stroke-color="#000000" svg:stroke-opacity="100%"/>
    </style:style>
    <style:style style:family="graphic" style:name="a254">
      <style:graphic-properties draw:fill="none" draw:stroke="solid" svg:stroke-width="0.00347in" svg:stroke-color="#000000" svg:stroke-opacity="100%"/>
    </style:style>
    <style:style style:family="graphic" style:name="a178">
      <style:graphic-properties draw:fill="none" draw:stroke="solid" svg:stroke-width="0.01335in" svg:stroke-color="#000000" svg:stroke-opacity="100%"/>
    </style:style>
    <style:style style:family="graphic" style:name="a33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55">
      <style:graphic-properties draw:fill="none" draw:stroke="solid" svg:stroke-width="0.01335in" svg:stroke-color="#000000" svg:stroke-opacity="100%"/>
    </style:style>
    <style:style style:family="graphic" style:name="a179">
      <style:graphic-properties draw:fill="none" draw:stroke="solid" svg:stroke-width="0.01335in" svg:stroke-color="#000000" svg:stroke-opacity="100%"/>
    </style:style>
    <style:style style:family="text" style:name="a331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10417in" style:font-size-asian="0.10417in" style:font-size-complex="0.10417in" fo:letter-spacing="0in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256">
      <style:graphic-properties draw:fill="none" draw:stroke="solid" svg:stroke-width="0.00347in" svg:stroke-color="#000000" svg:stroke-opacity="100%"/>
    </style:style>
    <style:style style:family="text" style:name="a332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10417in" style:font-size-asian="0.10417in" style:font-size-complex="0.10417in" fo:letter-spacing="-0.01389in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257">
      <style:graphic-properties draw:fill="none" draw:stroke="solid" svg:stroke-width="0.01335in" svg:stroke-color="#000000" svg:stroke-opacity="100%"/>
    </style:style>
    <style:style style:family="text" style:name="a333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10417in" style:font-size-asian="0.10417in" style:font-size-complex="0.10417in" fo:letter-spacing="0in" fo:font-style="normal" style:font-style-asian="normal" style:font-style-complex="normal" style:text-underline-type="single" style:text-underline-style="solid" style:text-underline-width="auto" style:text-underline-color="#000000" fo:font-weight="normal" style:font-weight-asian="normal" style:font-weight-complex="normal" style:text-underline-mode="continuous" style:letter-kerning="false"/>
    </style:style>
    <style:style style:family="graphic" style:name="a258">
      <style:graphic-properties draw:fill="none" draw:stroke="solid" svg:stroke-width="0.00347in" svg:stroke-color="#000000" svg:stroke-opacity="100%"/>
    </style:style>
    <style:style style:family="text" style:name="a410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Arial" style:font-family-complex="Arial" fo:font-size="0.08333in" style:font-size-asian="0.08333in" style:font-size-complex="0.08333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4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10417in" style:font-size-asian="0.10417in" style:font-size-complex="0.10417in" fo:letter-spacing="0.00208in" fo:font-style="normal" style:font-style-asian="normal" style:font-style-complex="normal" style:text-underline-type="single" style:text-underline-style="solid" style:text-underline-width="auto" style:text-underline-color="#000000" fo:font-weight="normal" style:font-weight-asian="normal" style:font-weight-complex="normal" style:text-underline-mode="continuous" style:letter-kerning="false"/>
    </style:style>
    <style:style style:family="graphic" style:name="a259">
      <style:graphic-properties draw:fill="none" draw:stroke="solid" svg:stroke-width="0.01335in" svg:stroke-color="#000000" svg:stroke-opacity="100%"/>
    </style:style>
    <style:style style:family="text" style:name="a411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Arial" style:font-family-complex="Arial" fo:font-size="0.08333in" style:font-size-asian="0.08333in" style:font-size-complex="0.08333in" fo:letter-spacing="-0.00556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5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10417in" style:font-size-asian="0.10417in" style:font-size-complex="0.10417in" fo:letter-spacing="0in" fo:font-style="normal" style:font-style-asian="normal" style:font-style-complex="normal" style:text-underline-type="single" style:text-underline-style="solid" style:text-underline-width="auto" style:text-underline-color="#000000" fo:font-weight="normal" style:font-weight-asian="normal" style:font-weight-complex="normal" style:text-underline-mode="continuous" style:letter-kerning="false"/>
    </style:style>
    <style:style style:family="text" style:name="a336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10417in" style:font-size-asian="0.10417in" style:font-size-complex="0.10417in" fo:letter-spacing="-0.00069in" fo:font-style="normal" style:font-style-asian="normal" style:font-style-complex="normal" style:text-underline-type="single" style:text-underline-style="solid" style:text-underline-width="auto" style:text-underline-color="#000000" fo:font-weight="normal" style:font-weight-asian="normal" style:font-weight-complex="normal" style:text-underline-mode="continuous" style:letter-kerning="false"/>
    </style:style>
    <style:style style:family="text" style:name="a412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Arial" style:font-family-complex="Arial" fo:font-size="0.08333in" style:font-size-asian="0.08333in" style:font-size-complex="0.08333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7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10417in" style:font-size-asian="0.10417in" style:font-size-complex="0.10417in" fo:letter-spacing="0.00069in" fo:font-style="normal" style:font-style-asian="normal" style:font-style-complex="normal" style:text-underline-type="single" style:text-underline-style="solid" style:text-underline-width="auto" style:text-underline-color="#000000" fo:font-weight="normal" style:font-weight-asian="normal" style:font-weight-complex="normal" style:text-underline-mode="continuous" style:letter-kerning="false"/>
    </style:style>
    <style:style style:family="text" style:name="a413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Arial" style:font-family-complex="Arial" fo:font-size="0.08333in" style:font-size-asian="0.08333in" style:font-size-complex="0.083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8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10417in" style:font-size-asian="0.10417in" style:font-size-complex="0.10417in" fo:letter-spacing="0in" fo:font-style="normal" style:font-style-asian="normal" style:font-style-complex="normal" style:text-underline-type="single" style:text-underline-style="solid" style:text-underline-width="auto" style:text-underline-color="#000000" fo:font-weight="normal" style:font-weight-asian="normal" style:font-weight-complex="normal" style:text-underline-mode="continuous" style:letter-kerning="false"/>
    </style:style>
    <style:style style:family="text" style:name="a414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Arial" style:font-family-complex="Arial" fo:font-size="0.08333in" style:font-size-asian="0.08333in" style:font-size-complex="0.08333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39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5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Arial" style:font-family-complex="Arial" fo:font-size="0.08333in" style:font-size-asian="0.08333in" style:font-size-complex="0.083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6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Arial" style:font-family-complex="Arial" fo:font-size="0.08333in" style:font-size-asian="0.08333in" style:font-size-complex="0.08333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7">
      <style:text-properties fo:font-variant="normal" fo:text-transform="none" fo:color="#a3afb5" style:text-line-through-type="none" style:text-line-through-style="none" style:text-line-through-width="auto" style:text-line-through-color="font-color" style:text-position="0% 100%" fo:font-family="Arial" style:font-family-complex="Arial" fo:font-size="0.08333in" style:font-size-asian="0.08333in" style:font-size-complex="0.083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8">
      <style:text-properties fo:font-variant="normal" fo:text-transform="none" fo:color="#a3afb5" style:text-line-through-type="none" style:text-line-through-style="none" style:text-line-through-width="auto" style:text-line-through-color="font-color" style:text-position="0% 100%" fo:font-family="Arial" style:font-family-complex="Arial" fo:font-size="0.08333in" style:font-size-asian="0.08333in" style:font-size-complex="0.08333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9">
      <style:text-properties fo:font-variant="normal" fo:text-transform="none" fo:color="#a3afb5" style:text-line-through-type="none" style:text-line-through-style="none" style:text-line-through-width="auto" style:text-line-through-color="font-color" style:text-position="0% 100%" fo:font-family="Arial" style:font-family-complex="Arial" fo:font-size="0.08333in" style:font-size-asian="0.08333in" style:font-size-complex="0.083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80">
      <style:graphic-properties draw:fill="none" draw:stroke="solid" svg:stroke-width="0.02002in" svg:stroke-color="#000000" svg:stroke-opacity="100%"/>
    </style:style>
    <style:style style:family="graphic" style:name="a181">
      <style:graphic-properties draw:fill="none" draw:stroke="solid" svg:stroke-width="0.02002in" svg:stroke-color="#000000" svg:stroke-opacity="100%"/>
    </style:style>
    <style:style style:family="graphic" style:name="a182">
      <style:graphic-properties draw:fill="none" draw:stroke="solid" svg:stroke-width="0.01336in" svg:stroke-color="#000000" svg:stroke-opacity="100%"/>
    </style:style>
    <style:style style:family="graphic" style:name="a183">
      <style:graphic-properties draw:fill="none" draw:stroke="solid" svg:stroke-width="0.03005in" svg:stroke-color="#000000" svg:stroke-opacity="100%"/>
    </style:style>
    <style:style style:family="graphic" style:name="a260">
      <style:graphic-properties draw:fill="none" draw:stroke="solid" svg:stroke-width="0.00347in" svg:stroke-color="#000000" svg:stroke-opacity="100%"/>
    </style:style>
    <style:style style:family="graphic" style:name="a184">
      <style:graphic-properties draw:fill="none" draw:stroke="solid" svg:stroke-width="0.00347in" svg:stroke-color="#000000" svg:stroke-opacity="100%"/>
    </style:style>
    <style:style style:family="graphic" style:name="a261">
      <style:graphic-properties draw:fill="none" draw:stroke="solid" svg:stroke-width="0.01335in" svg:stroke-color="#000000" svg:stroke-opacity="100%"/>
    </style:style>
    <style:style style:family="graphic" style:name="a185">
      <style:graphic-properties draw:fill="none" draw:stroke="solid" svg:stroke-width="0.02004in" svg:stroke-color="#000000" svg:stroke-opacity="100%"/>
    </style:style>
    <style:style style:family="graphic" style:name="a262">
      <style:graphic-properties draw:fill="none" draw:stroke="solid" svg:stroke-width="0.00347in" svg:stroke-color="#000000" svg:stroke-opacity="100%"/>
    </style:style>
    <style:style style:family="graphic" style:name="a186">
      <style:graphic-properties draw:fill="none" draw:stroke="solid" svg:stroke-width="0.03006in" svg:stroke-color="#000000" svg:stroke-opacity="100%"/>
    </style:style>
    <style:style style:family="graphic" style:name="a263">
      <style:graphic-properties draw:fill="none" draw:stroke="solid" svg:stroke-width="0.01335in" svg:stroke-color="#000000" svg:stroke-opacity="100%"/>
    </style:style>
    <style:style style:family="graphic" style:name="a187">
      <style:graphic-properties draw:fill="none" draw:stroke="solid" svg:stroke-width="0.01336in" svg:stroke-color="#000000" svg:stroke-opacity="100%"/>
    </style:style>
    <style:style style:family="graphic" style:name="a264">
      <style:graphic-properties draw:fill="none" draw:stroke="solid" svg:stroke-width="0.02004in" svg:stroke-color="#000000" svg:stroke-opacity="100%"/>
    </style:style>
    <style:style style:family="graphic" style:name="a188">
      <style:graphic-properties draw:fill="none" draw:stroke="solid" svg:stroke-width="0.00347in" svg:stroke-color="#000000" svg:stroke-opacity="100%"/>
    </style:style>
    <style:style style:family="graphic" style:name="a34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65">
      <style:graphic-properties draw:fill="none" draw:stroke="solid" svg:stroke-width="0.01335in" svg:stroke-color="#000000" svg:stroke-opacity="100%"/>
    </style:style>
    <style:style style:family="graphic" style:name="a189">
      <style:graphic-properties draw:fill="none" draw:stroke="solid" svg:stroke-width="0.02002in" svg:stroke-color="#000000" svg:stroke-opacity="100%"/>
    </style:style>
    <style:style style:family="text" style:name="a341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10417in" style:font-size-asian="0.10417in" style:font-size-complex="0.10417in" fo:letter-spacing="-0.00069in" fo:font-style="normal" style:font-style-asian="normal" style:font-style-complex="normal" style:text-underline-type="single" style:text-underline-style="solid" style:text-underline-width="auto" style:text-underline-color="#000000" fo:font-weight="normal" style:font-weight-asian="normal" style:font-weight-complex="normal" style:text-underline-mode="continuous" style:letter-kerning="false"/>
    </style:style>
    <style:style style:family="graphic" style:name="a266">
      <style:graphic-properties draw:fill="none" draw:stroke="solid" svg:stroke-width="0.00347in" svg:stroke-color="#000000" svg:stroke-opacity="100%"/>
    </style:style>
    <style:style style:family="text" style:name="a342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10417in" style:font-size-asian="0.10417in" style:font-size-complex="0.10417in" fo:letter-spacing="0in" fo:font-style="normal" style:font-style-asian="normal" style:font-style-complex="normal" style:text-underline-type="single" style:text-underline-style="solid" style:text-underline-width="auto" style:text-underline-color="#000000" fo:font-weight="normal" style:font-weight-asian="normal" style:font-weight-complex="normal" style:text-underline-mode="continuous" style:letter-kerning="false"/>
    </style:style>
    <style:style style:family="graphic" style:name="a267">
      <style:graphic-properties draw:fill="none" draw:stroke="solid" svg:stroke-width="0.01335in" svg:stroke-color="#000000" svg:stroke-opacity="100%"/>
    </style:style>
    <style:style style:family="text" style:name="a343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10417in" style:font-size-asian="0.10417in" style:font-size-complex="0.10417in" fo:letter-spacing="-0.00069in" fo:font-style="normal" style:font-style-asian="normal" style:font-style-complex="normal" style:text-underline-type="single" style:text-underline-style="solid" style:text-underline-width="auto" style:text-underline-color="#000000" fo:font-weight="normal" style:font-weight-asian="normal" style:font-weight-complex="normal" style:text-underline-mode="continuous" style:letter-kerning="false"/>
    </style:style>
    <style:style style:family="graphic" style:name="a268">
      <style:graphic-properties draw:fill="none" draw:stroke="solid" svg:stroke-width="0.00347in" svg:stroke-color="#000000" svg:stroke-opacity="100%"/>
    </style:style>
    <style:style style:family="text" style:name="a420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028in" style:font-size-asian="0.09028in" style:font-size-complex="0.09028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344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10417in" style:font-size-asian="0.10417in" style:font-size-complex="0.10417in" fo:letter-spacing="0in" fo:font-style="normal" style:font-style-asian="normal" style:font-style-complex="normal" style:text-underline-type="single" style:text-underline-style="solid" style:text-underline-width="auto" style:text-underline-color="#000000" fo:font-weight="normal" style:font-weight-asian="normal" style:font-weight-complex="normal" style:text-underline-mode="continuous" style:letter-kerning="false"/>
    </style:style>
    <style:style style:family="graphic" style:name="a269">
      <style:graphic-properties draw:fill="none" draw:stroke="solid" svg:stroke-width="0.01335in" svg:stroke-color="#000000" svg:stroke-opacity="100%"/>
    </style:style>
    <style:style style:family="text" style:name="a421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028in" style:font-size-asian="0.09028in" style:font-size-complex="0.09028in" fo:letter-spacing="-0.00903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345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10417in" style:font-size-asian="0.10417in" style:font-size-complex="0.10417in" fo:letter-spacing="0.00486in" fo:font-style="normal" style:font-style-asian="normal" style:font-style-complex="normal" style:text-underline-type="single" style:text-underline-style="solid" style:text-underline-width="auto" style:text-underline-color="#000000" fo:font-weight="normal" style:font-weight-asian="normal" style:font-weight-complex="normal" style:text-underline-mode="continuous" style:letter-kerning="false"/>
    </style:style>
    <style:style style:family="text" style:name="a346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10417in" style:font-size-asian="0.10417in" style:font-size-complex="0.10417in" fo:letter-spacing="-0.00069in" fo:font-style="normal" style:font-style-asian="normal" style:font-style-complex="normal" style:text-underline-type="single" style:text-underline-style="solid" style:text-underline-width="auto" style:text-underline-color="#000000" fo:font-weight="normal" style:font-weight-asian="normal" style:font-weight-complex="normal" style:text-underline-mode="continuous" style:letter-kerning="false"/>
    </style:style>
    <style:style style:family="text" style:name="a422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Arial" style:font-family-complex="Arial" fo:font-size="0.08333in" style:font-size-asian="0.08333in" style:font-size-complex="0.08333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7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10417in" style:font-size-asian="0.10417in" style:font-size-complex="0.10417in" fo:letter-spacing="0in" fo:font-style="normal" style:font-style-asian="normal" style:font-style-complex="normal" style:text-underline-type="single" style:text-underline-style="solid" style:text-underline-width="auto" style:text-underline-color="#000000" fo:font-weight="normal" style:font-weight-asian="normal" style:font-weight-complex="normal" style:text-underline-mode="continuous" style:letter-kerning="false"/>
    </style:style>
    <style:style style:family="text" style:name="a423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Arial" style:font-family-complex="Arial" fo:font-size="0.08333in" style:font-size-asian="0.08333in" style:font-size-complex="0.083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00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722in" style:font-size-asian="0.09722in" style:font-size-complex="0.09722in" fo:letter-spacing="-0.00347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4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Arial" style:font-family-complex="Arial" fo:font-size="0.08333in" style:font-size-asian="0.08333in" style:font-size-complex="0.08333in" fo:letter-spacing="-0.01042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8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10417in" style:font-size-asian="0.10417in" style:font-size-complex="0.10417in" fo:letter-spacing="-0.00556in" fo:font-style="normal" style:font-style-asian="normal" style:font-style-complex="normal" style:text-underline-type="single" style:text-underline-style="solid" style:text-underline-width="auto" style:text-underline-color="#000000" fo:font-weight="normal" style:font-weight-asian="normal" style:font-weight-complex="normal" style:text-underline-mode="continuous" style:letter-kerning="false"/>
    </style:style>
    <style:style style:family="text" style:name="a501">
      <style:text-properties fo:font-variant="normal" fo:text-transform="none" fo:color="#909ca7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722in" style:font-size-asian="0.09722in" style:font-size-complex="0.09722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5">
      <style:text-properties fo:font-variant="normal" fo:text-transform="none" fo:color="#a3afb5" style:text-line-through-type="none" style:text-line-through-style="none" style:text-line-through-width="auto" style:text-line-through-color="font-color" style:text-position="0% 100%" fo:font-family="Arial" style:font-family-complex="Arial" fo:font-size="0.08333in" style:font-size-asian="0.08333in" style:font-size-complex="0.08333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9">
      <style:text-properties fo:font-variant="normal" fo:text-transform="none" fo:color="#909ca7" style:text-line-through-type="none" style:text-line-through-style="none" style:text-line-through-width="auto" style:text-line-through-color="font-color" style:text-position="0% 100%" fo:font-family="Times New Roman" style:font-family-complex="Times New Roman" fo:font-size="0.10417in" style:font-size-asian="0.10417in" style:font-size-complex="0.10417in" fo:letter-spacing="-0.00069in" fo:font-style="normal" style:font-style-asian="normal" style:font-style-complex="normal" style:text-underline-type="single" style:text-underline-style="solid" style:text-underline-width="auto" style:text-underline-color="#000000" fo:font-weight="normal" style:font-weight-asian="normal" style:font-weight-complex="normal" style:text-underline-mode="continuous" style:letter-kerning="false"/>
    </style:style>
    <style:style style:family="text" style:name="a502">
      <style:text-properties fo:font-variant="normal" fo:text-transform="none" fo:color="#909ca7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722in" style:font-size-asian="0.09722in" style:font-size-complex="0.097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6">
      <style:text-properties fo:font-variant="normal" fo:text-transform="none" fo:color="#a3afb5" style:text-line-through-type="none" style:text-line-through-style="none" style:text-line-through-width="auto" style:text-line-through-color="font-color" style:text-position="0% 100%" fo:font-family="Arial" style:font-family-complex="Arial" fo:font-size="0.08333in" style:font-size-asian="0.08333in" style:font-size-complex="0.083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03">
      <style:text-properties fo:font-variant="normal" fo:text-transform="none" fo:color="#909ca7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722in" style:font-size-asian="0.09722in" style:font-size-complex="0.09722in" fo:letter-spacing="-0.00347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7">
      <style:text-properties fo:font-variant="normal" fo:text-transform="none" fo:color="#a3afb5" style:text-line-through-type="none" style:text-line-through-style="none" style:text-line-through-width="auto" style:text-line-through-color="font-color" style:text-position="0% 100%" fo:font-family="Arial" style:font-family-complex="Arial" fo:font-size="0.08333in" style:font-size-asian="0.08333in" style:font-size-complex="0.08333in" fo:letter-spacing="-0.0125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04">
      <style:text-properties fo:font-variant="normal" fo:text-transform="none" fo:color="#a3afb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722in" style:font-size-asian="0.09722in" style:font-size-complex="0.097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8">
      <style:text-properties fo:font-variant="normal" fo:text-transform="none" fo:color="#a3afb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028in" style:font-size-asian="0.09028in" style:font-size-complex="0.09028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05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9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8333in" style:font-size-asian="0.08333in" style:font-size-complex="0.08333in" fo:letter-spacing="-0.00069in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06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Arial" style:font-family-complex="Arial" fo:font-size="0.08333in" style:font-size-asian="0.08333in" style:font-size-complex="0.08333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07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Arial" style:font-family-complex="Arial" fo:font-size="0.08333in" style:font-size-asian="0.08333in" style:font-size-complex="0.08333in" fo:letter-spacing="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08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Arial" style:font-family-complex="Arial" fo:font-size="0.08333in" style:font-size-asian="0.08333in" style:font-size-complex="0.083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09">
      <style:text-properties fo:font-variant="normal" fo:text-transform="none" fo:color="#a3afb5" style:text-line-through-type="none" style:text-line-through-style="none" style:text-line-through-width="auto" style:text-line-through-color="font-color" style:text-position="0% 100%" fo:font-family="Arial" style:font-family-complex="Arial" fo:font-size="0.08333in" style:font-size-asian="0.08333in" style:font-size-complex="0.083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90">
      <style:graphic-properties draw:fill="none" draw:stroke="solid" svg:stroke-width="0.01335in" svg:stroke-color="#000000" svg:stroke-opacity="100%"/>
    </style:style>
    <style:style style:family="graphic" style:name="a191">
      <style:graphic-properties draw:fill="none" draw:stroke="solid" svg:stroke-width="0.00347in" svg:stroke-color="#000000" svg:stroke-opacity="100%"/>
    </style:style>
    <style:style style:family="graphic" style:name="a192">
      <style:graphic-properties draw:fill="none" draw:stroke="solid" svg:stroke-width="0.01335in" svg:stroke-color="#000000" svg:stroke-opacity="100%"/>
    </style:style>
    <style:style style:family="graphic" style:name="a193">
      <style:graphic-properties draw:fill="none" draw:stroke="solid" svg:stroke-width="0.00347in" svg:stroke-color="#000000" svg:stroke-opacity="100%"/>
    </style:style>
    <style:style style:family="graphic" style:name="a270">
      <style:graphic-properties draw:fill="none" draw:stroke="solid" svg:stroke-width="0.02004in" svg:stroke-color="#000000" svg:stroke-opacity="100%"/>
    </style:style>
    <style:style style:family="graphic" style:name="a194">
      <style:graphic-properties draw:fill="none" draw:stroke="solid" svg:stroke-width="0.02004in" svg:stroke-color="#000000" svg:stroke-opacity="100%"/>
    </style:style>
    <style:style style:family="graphic" style:name="a271">
      <style:graphic-properties draw:fill="none" draw:stroke="solid" svg:stroke-width="0.00347in" svg:stroke-color="#000000" svg:stroke-opacity="100%"/>
    </style:style>
    <style:style style:family="graphic" style:name="a195">
      <style:graphic-properties draw:fill="none" draw:stroke="solid" svg:stroke-width="0.01335in" svg:stroke-color="#000000" svg:stroke-opacity="100%"/>
    </style:style>
    <style:style style:family="graphic" style:name="a272">
      <style:graphic-properties draw:fill="none" draw:stroke="solid" svg:stroke-width="0.01335in" svg:stroke-color="#000000" svg:stroke-opacity="100%"/>
    </style:style>
    <style:style style:family="graphic" style:name="a196">
      <style:graphic-properties draw:fill="none" draw:stroke="solid" svg:stroke-width="0.02003in" svg:stroke-color="#000000" svg:stroke-opacity="100%"/>
    </style:style>
    <style:style style:family="graphic" style:name="a273">
      <style:graphic-properties draw:fill="none" draw:stroke="solid" svg:stroke-width="0.00347in" svg:stroke-color="#000000" svg:stroke-opacity="100%"/>
    </style:style>
    <style:style style:family="graphic" style:name="a197">
      <style:graphic-properties draw:fill="none" draw:stroke="solid" svg:stroke-width="0.00347in" svg:stroke-color="#000000" svg:stroke-opacity="100%"/>
    </style:style>
    <style:style style:family="graphic" style:name="a274">
      <style:graphic-properties draw:fill="none" draw:stroke="solid" svg:stroke-width="0.01335in" svg:stroke-color="#000000" svg:stroke-opacity="100%"/>
    </style:style>
    <style:style style:family="graphic" style:name="a198">
      <style:graphic-properties draw:fill="none" draw:stroke="solid" svg:stroke-width="0.01335in" svg:stroke-color="#000000" svg:stroke-opacity="100%"/>
    </style:style>
    <style:style style:family="text" style:name="a350">
      <style:text-properties fo:font-variant="normal" fo:text-transform="none" fo:color="#909ca7" style:text-line-through-type="none" style:text-line-through-style="none" style:text-line-through-width="auto" style:text-line-through-color="font-color" style:text-position="0% 100%" fo:font-family="Times New Roman" style:font-family-complex="Times New Roman" fo:font-size="0.10417in" style:font-size-asian="0.10417in" style:font-size-complex="0.10417in" fo:letter-spacing="0in" fo:font-style="normal" style:font-style-asian="normal" style:font-style-complex="normal" style:text-underline-type="single" style:text-underline-style="solid" style:text-underline-width="auto" style:text-underline-color="#000000" fo:font-weight="normal" style:font-weight-asian="normal" style:font-weight-complex="normal" style:text-underline-mode="continuous" style:letter-kerning="false"/>
    </style:style>
    <style:style style:family="graphic" style:name="a275">
      <style:graphic-properties draw:fill="none" draw:stroke="solid" svg:stroke-width="0.03006in" svg:stroke-color="#000000" svg:stroke-opacity="100%"/>
    </style:style>
    <style:style style:family="graphic" style:name="a199">
      <style:graphic-properties draw:fill="none" draw:stroke="solid" svg:stroke-width="0.00347in" svg:stroke-color="#000000" svg:stroke-opacity="100%"/>
    </style:style>
    <style:style style:family="text" style:name="a351">
      <style:text-properties fo:font-variant="normal" fo:text-transform="none" fo:color="#909ca7" style:text-line-through-type="none" style:text-line-through-style="none" style:text-line-through-width="auto" style:text-line-through-color="font-color" style:text-position="0% 100%" fo:font-family="Times New Roman" style:font-family-complex="Times New Roman" fo:font-size="0.10417in" style:font-size-asian="0.10417in" style:font-size-complex="0.10417in" fo:letter-spacing="0.00694in" fo:font-style="normal" style:font-style-asian="normal" style:font-style-complex="normal" style:text-underline-type="single" style:text-underline-style="solid" style:text-underline-width="auto" style:text-underline-color="#000000" fo:font-weight="normal" style:font-weight-asian="normal" style:font-weight-complex="normal" style:text-underline-mode="continuous" style:letter-kerning="false"/>
    </style:style>
    <style:style style:family="graphic" style:name="a276">
      <style:graphic-properties draw:fill="none" draw:stroke="solid" svg:stroke-width="0.01335in" svg:stroke-color="#000000" svg:stroke-opacity="100%"/>
    </style:style>
    <style:style style:family="text" style:name="a352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10417in" style:font-size-asian="0.10417in" style:font-size-complex="0.10417in" fo:letter-spacing="-0.00069in" fo:font-style="normal" style:font-style-asian="normal" style:font-style-complex="normal" style:text-underline-type="single" style:text-underline-style="solid" style:text-underline-width="auto" style:text-underline-color="#000000" fo:font-weight="normal" style:font-weight-asian="normal" style:font-weight-complex="normal" style:text-underline-mode="continuous" style:letter-kerning="false"/>
    </style:style>
    <style:style style:family="graphic" style:name="a277">
      <style:graphic-properties draw:fill="none" draw:stroke="solid" svg:stroke-width="0.02003in" svg:stroke-color="#000000" svg:stroke-opacity="100%"/>
    </style:style>
    <style:style style:family="text" style:name="a353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10417in" style:font-size-asian="0.10417in" style:font-size-complex="0.10417in" fo:letter-spacing="0in" fo:font-style="normal" style:font-style-asian="normal" style:font-style-complex="normal" style:text-underline-type="single" style:text-underline-style="solid" style:text-underline-width="auto" style:text-underline-color="#000000" fo:font-weight="normal" style:font-weight-asian="normal" style:font-weight-complex="normal" style:text-underline-mode="continuous" style:letter-kerning="false"/>
    </style:style>
    <style:style style:family="graphic" style:name="a278">
      <style:graphic-properties draw:fill="none" draw:stroke="solid" svg:stroke-width="0.00347in" svg:stroke-color="#000000" svg:stroke-opacity="100%"/>
    </style:style>
    <style:style style:family="text" style:name="a430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8333in" style:font-size-asian="0.08333in" style:font-size-complex="0.08333in" fo:letter-spacing="0in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4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10417in" style:font-size-asian="0.10417in" style:font-size-complex="0.10417in" fo:letter-spacing="0.00139in" fo:font-style="normal" style:font-style-asian="normal" style:font-style-complex="normal" style:text-underline-type="single" style:text-underline-style="solid" style:text-underline-width="auto" style:text-underline-color="#000000" fo:font-weight="normal" style:font-weight-asian="normal" style:font-weight-complex="normal" style:text-underline-mode="continuous" style:letter-kerning="false"/>
    </style:style>
    <style:style style:family="graphic" style:name="a279">
      <style:graphic-properties draw:fill="none" draw:stroke="solid" svg:stroke-width="0.01335in" svg:stroke-color="#000000" svg:stroke-opacity="100%"/>
    </style:style>
    <style:style style:family="text" style:name="a431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8333in" style:font-size-asian="0.08333in" style:font-size-complex="0.08333in" fo:letter-spacing="-0.00208in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5">
      <style:text-properties fo:font-variant="normal" fo:text-transform="none" fo:color="#909ca7" style:text-line-through-type="none" style:text-line-through-style="none" style:text-line-through-width="auto" style:text-line-through-color="font-color" style:text-position="0% 100%" fo:font-family="Times New Roman" style:font-family-complex="Times New Roman" fo:font-size="0.10417in" style:font-size-asian="0.10417in" style:font-size-complex="0.10417in" fo:letter-spacing="-0.00069in" fo:font-style="normal" style:font-style-asian="normal" style:font-style-complex="normal" style:text-underline-type="single" style:text-underline-style="solid" style:text-underline-width="auto" style:text-underline-color="#000000" fo:font-weight="normal" style:font-weight-asian="normal" style:font-weight-complex="normal" style:text-underline-mode="continuous" style:letter-kerning="false"/>
    </style:style>
    <style:style style:family="text" style:name="a356">
      <style:text-properties fo:font-variant="normal" fo:text-transform="none" fo:color="#909ca7" style:text-line-through-type="none" style:text-line-through-style="none" style:text-line-through-width="auto" style:text-line-through-color="font-color" style:text-position="0% 100%" fo:font-family="Times New Roman" style:font-family-complex="Times New Roman" fo:font-size="0.10417in" style:font-size-asian="0.10417in" style:font-size-complex="0.10417in" fo:letter-spacing="0in" fo:font-style="normal" style:font-style-asian="normal" style:font-style-complex="normal" style:text-underline-type="single" style:text-underline-style="solid" style:text-underline-width="auto" style:text-underline-color="#000000" fo:font-weight="normal" style:font-weight-asian="normal" style:font-weight-complex="normal" style:text-underline-mode="continuous" style:letter-kerning="false"/>
    </style:style>
    <style:style style:family="text" style:name="a432">
      <style:text-properties fo:font-variant="normal" fo:text-transform="none" fo:color="#909ca7" style:text-line-through-type="none" style:text-line-through-style="none" style:text-line-through-width="auto" style:text-line-through-color="font-color" style:text-position="0% 100%" fo:font-family="Arial" style:font-family-complex="Arial" fo:font-size="0.06944in" style:font-size-asian="0.06944in" style:font-size-complex="0.06944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7">
      <style:text-properties fo:font-variant="normal" fo:text-transform="none" fo:color="#909ca7" style:text-line-through-type="none" style:text-line-through-style="none" style:text-line-through-width="auto" style:text-line-through-color="font-color" style:text-position="0% 100%" fo:font-family="Times New Roman" style:font-family-complex="Times New Roman" fo:font-size="0.10417in" style:font-size-asian="0.10417in" style:font-size-complex="0.10417in" fo:letter-spacing="-0.00208in" fo:font-style="normal" style:font-style-asian="normal" style:font-style-complex="normal" style:text-underline-type="single" style:text-underline-style="solid" style:text-underline-width="auto" style:text-underline-color="#000000" fo:font-weight="normal" style:font-weight-asian="normal" style:font-weight-complex="normal" style:text-underline-mode="continuous" style:letter-kerning="false"/>
    </style:style>
    <style:style style:family="text" style:name="a433">
      <style:text-properties fo:font-variant="normal" fo:text-transform="none" fo:color="#909ca7" style:text-line-through-type="none" style:text-line-through-style="none" style:text-line-through-width="auto" style:text-line-through-color="font-color" style:text-position="0% 100%" fo:font-family="Arial" style:font-family-complex="Arial" fo:font-size="0.06944in" style:font-size-asian="0.06944in" style:font-size-complex="0.069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10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34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8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10417in" style:font-size-asian="0.10417in" style:font-size-complex="0.10417in" fo:letter-spacing="-0.00069in" fo:font-style="normal" style:font-style-asian="normal" style:font-style-complex="normal" style:text-underline-type="single" style:text-underline-style="solid" style:text-underline-width="auto" style:text-underline-color="#000000" fo:font-weight="normal" style:font-weight-asian="normal" style:font-weight-complex="normal" style:text-underline-mode="continuous" style:letter-kerning="false"/>
    </style:style>
    <style:style style:family="text" style:name="a511">
      <style:text-properties fo:font-variant="normal" fo:text-transform="none" fo:color="#909ca7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722in" style:font-size-asian="0.09722in" style:font-size-complex="0.09722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435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6944in" style:font-size-asian="0.06944in" style:font-size-complex="0.069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9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10417in" style:font-size-asian="0.10417in" style:font-size-complex="0.10417in" fo:letter-spacing="0in" fo:font-style="normal" style:font-style-asian="normal" style:font-style-complex="normal" style:text-underline-type="single" style:text-underline-style="solid" style:text-underline-width="auto" style:text-underline-color="#000000" fo:font-weight="normal" style:font-weight-asian="normal" style:font-weight-complex="normal" style:text-underline-mode="continuous" style:letter-kerning="false"/>
    </style:style>
    <style:style style:family="text" style:name="a512">
      <style:text-properties fo:font-variant="normal" fo:text-transform="none" fo:color="#909ca7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722in" style:font-size-asian="0.09722in" style:font-size-complex="0.09722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436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6944in" style:font-size-asian="0.06944in" style:font-size-complex="0.06944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13">
      <style:text-properties fo:font-variant="normal" fo:text-transform="none" fo:color="#909ca7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722in" style:font-size-asian="0.09722in" style:font-size-complex="0.09722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437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6944in" style:font-size-asian="0.06944in" style:font-size-complex="0.06944in" fo:letter-spacing="0.0013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14">
      <style:text-properties fo:font-variant="normal" fo:text-transform="none" fo:color="#909ca7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722in" style:font-size-asian="0.09722in" style:font-size-complex="0.09722in" fo:letter-spacing="-0.00833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438">
      <style:text-properties fo:font-variant="normal" fo:text-transform="none" fo:color="#a3afb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6944in" style:font-size-asian="0.06944in" style:font-size-complex="0.069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15">
      <style:text-properties fo:font-variant="normal" fo:text-transform="none" fo:color="#909ca7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722in" style:font-size-asian="0.09722in" style:font-size-complex="0.09722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439">
      <style:text-properties fo:font-variant="normal" fo:text-transform="none" fo:color="#a3afb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6944in" style:font-size-asian="0.06944in" style:font-size-complex="0.06944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16">
      <style:text-properties fo:font-variant="normal" fo:text-transform="none" fo:color="#909ca7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722in" style:font-size-asian="0.09722in" style:font-size-complex="0.09722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517">
      <style:text-properties fo:font-variant="normal" fo:text-transform="none" fo:color="#909ca7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722in" style:font-size-asian="0.09722in" style:font-size-complex="0.09722in" fo:letter-spacing="-0.00208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518">
      <style:text-properties fo:font-variant="normal" fo:text-transform="none" fo:color="#909ca7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722in" style:font-size-asian="0.09722in" style:font-size-complex="0.097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19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80">
      <style:graphic-properties draw:fill="none" draw:stroke="solid" svg:stroke-width="0.00347in" svg:stroke-color="#000000" svg:stroke-opacity="100%"/>
    </style:style>
    <style:style style:family="graphic" style:name="a0" style:parent-style-name="Graphics">
      <style:graphic-properties draw:fill="none" draw:stroke="none"/>
    </style:style>
    <style:style style:family="graphic" style:name="a281">
      <style:graphic-properties draw:fill="none" draw:stroke="solid" svg:stroke-width="0.01335in" svg:stroke-color="#000000" svg:stroke-opacity="100%"/>
    </style:style>
    <style:style style:family="graphic" style:name="a1" style:parent-style-name="Graphics">
      <style:graphic-properties draw:fill="none" draw:stroke="none"/>
    </style:style>
    <style:style style:family="graphic" style:name="a282">
      <style:graphic-properties draw:fill="none" draw:stroke="solid" svg:stroke-width="0.03671in" svg:stroke-color="#000000" svg:stroke-opacity="100%"/>
    </style:style>
    <style:style style:family="graphic" style:name="a2">
      <style:graphic-properties draw:fill="none" draw:stroke="solid" svg:stroke-width="0.01335in" svg:stroke-color="#000000" svg:stroke-opacity="100%"/>
    </style:style>
    <style:style style:family="graphic" style:name="a283">
      <style:graphic-properties draw:fill="none" draw:stroke="solid" svg:stroke-width="0.01335in" svg:stroke-color="#000000" svg:stroke-opacity="100%"/>
    </style:style>
    <style:style style:family="graphic" style:name="a3">
      <style:graphic-properties draw:fill="none" draw:stroke="solid" svg:stroke-width="0.01669in" svg:stroke-color="#000000" svg:stroke-opacity="100%"/>
    </style:style>
    <style:style style:family="text" style:name="a360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10417in" style:font-size-asian="0.10417in" style:font-size-complex="0.10417in" fo:letter-spacing="-0.00764in" fo:font-style="normal" style:font-style-asian="normal" style:font-style-complex="normal" style:text-underline-type="single" style:text-underline-style="solid" style:text-underline-width="auto" style:text-underline-color="#000000" fo:font-weight="normal" style:font-weight-asian="normal" style:font-weight-complex="normal" style:text-underline-mode="continuous" style:letter-kerning="false"/>
    </style:style>
    <style:style style:family="graphic" style:name="a284">
      <style:graphic-properties draw:fill="none" draw:stroke="solid" svg:stroke-width="0.02002in" svg:stroke-color="#000000" svg:stroke-opacity="100%"/>
    </style:style>
    <style:style style:family="graphic" style:name="a4">
      <style:graphic-properties draw:fill="none" draw:stroke="solid" svg:stroke-width="0.01001in" svg:stroke-color="#000000" svg:stroke-opacity="100%"/>
    </style:style>
    <style:style style:family="text" style:name="a361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10417in" style:font-size-asian="0.10417in" style:font-size-complex="0.10417in" fo:letter-spacing="-0.00069in" fo:font-style="normal" style:font-style-asian="normal" style:font-style-complex="normal" style:text-underline-type="single" style:text-underline-style="solid" style:text-underline-width="auto" style:text-underline-color="#000000" fo:font-weight="normal" style:font-weight-asian="normal" style:font-weight-complex="normal" style:text-underline-mode="continuous" style:letter-kerning="false"/>
    </style:style>
    <style:style style:family="graphic" style:name="a285">
      <style:graphic-properties draw:fill="none" draw:stroke="solid" svg:stroke-width="0.06341in" svg:stroke-color="#000000" svg:stroke-opacity="100%"/>
    </style:style>
    <style:style style:family="graphic" style:name="a5">
      <style:graphic-properties draw:fill="none" draw:stroke="solid" svg:stroke-width="0.01335in" svg:stroke-color="#000000" svg:stroke-opacity="100%"/>
    </style:style>
    <style:style style:family="text" style:name="a362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10417in" style:font-size-asian="0.10417in" style:font-size-complex="0.10417in" fo:letter-spacing="0in" fo:font-style="normal" style:font-style-asian="normal" style:font-style-complex="normal" style:text-underline-type="single" style:text-underline-style="solid" style:text-underline-width="auto" style:text-underline-color="#000000" fo:font-weight="normal" style:font-weight-asian="normal" style:font-weight-complex="normal" style:text-underline-mode="continuous" style:letter-kerning="false"/>
    </style:style>
    <style:style style:family="graphic" style:name="a286">
      <style:graphic-properties draw:fill="none" draw:stroke="solid" svg:stroke-width="0.03005in" svg:stroke-color="#000000" svg:stroke-opacity="100%"/>
    </style:style>
    <style:style style:family="graphic" style:name="a6">
      <style:graphic-properties draw:fill="none" draw:stroke="solid" svg:stroke-width="0.01335in" svg:stroke-color="#000000" svg:stroke-opacity="100%"/>
    </style:style>
    <style:style style:family="text" style:name="a363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10417in" style:font-size-asian="0.10417in" style:font-size-complex="0.10417in" fo:letter-spacing="-0.00903in" fo:font-style="normal" style:font-style-asian="normal" style:font-style-complex="normal" style:text-underline-type="single" style:text-underline-style="solid" style:text-underline-width="auto" style:text-underline-color="#000000" fo:font-weight="normal" style:font-weight-asian="normal" style:font-weight-complex="normal" style:text-underline-mode="continuous" style:letter-kerning="false"/>
    </style:style>
    <style:style style:family="graphic" style:name="a287">
      <style:graphic-properties draw:fill="solid" draw:fill-color="#edf2f4" draw:opacity="100%" draw:stroke="none"/>
    </style:style>
    <style:style style:family="paragraph" style:name="a440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4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10417in" style:font-size-asian="0.10417in" style:font-size-complex="0.10417in" fo:letter-spacing="0in" fo:font-style="normal" style:font-style-asian="normal" style:font-style-complex="normal" style:text-underline-type="single" style:text-underline-style="solid" style:text-underline-width="auto" style:text-underline-color="#000000" fo:font-weight="normal" style:font-weight-asian="normal" style:font-weight-complex="normal" style:text-underline-mode="continuous" style:letter-kerning="false"/>
    </style:style>
    <style:style style:family="graphic" style:name="a288">
      <style:graphic-properties draw:fill="solid" draw:fill-color="#d8e4e8" draw:opacity="100%" draw:stroke="none"/>
    </style:style>
    <style:style style:family="graphic" style:name="a7">
      <style:graphic-properties draw:fill="none" draw:stroke="solid" svg:stroke-width="0.02002in" svg:stroke-color="#000000" svg:stroke-opacity="100%"/>
    </style:style>
    <style:style style:family="text" style:name="a441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028in" style:font-size-asian="0.09028in" style:font-size-complex="0.09028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5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10417in" style:font-size-asian="0.10417in" style:font-size-complex="0.10417in" fo:letter-spacing="0.00903in" fo:font-style="normal" style:font-style-asian="normal" style:font-style-complex="normal" style:text-underline-type="single" style:text-underline-style="solid" style:text-underline-width="auto" style:text-underline-color="#000000" fo:font-weight="normal" style:font-weight-asian="normal" style:font-weight-complex="normal" style:text-underline-mode="continuous" style:letter-kerning="false"/>
    </style:style>
    <style:style style:family="graphic" style:name="a289">
      <style:graphic-properties draw:fill="solid" draw:fill-color="#edf2f4" draw:opacity="100%" draw:stroke="none"/>
    </style:style>
    <style:style style:family="text" style:name="a8">
      <style:text-properties fo:font-variant="normal" fo:text-transform="none" fo:color="#6b9ab3" style:text-line-through-type="none" style:text-line-through-style="none" style:text-line-through-width="auto" style:text-line-through-color="font-color" style:text-position="0% 100%" fo:font-family="Times New Roman" style:font-family-complex="Times New Roman" fo:font-size="0.27083in" style:font-size-asian="0.27083in" style:font-size-complex="0.27083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442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028in" style:font-size-asian="0.09028in" style:font-size-complex="0.09028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6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10417in" style:font-size-asian="0.10417in" style:font-size-complex="0.10417in" fo:letter-spacing="-0.00069in" fo:font-style="normal" style:font-style-asian="normal" style:font-style-complex="normal" style:text-underline-type="single" style:text-underline-style="solid" style:text-underline-width="auto" style:text-underline-color="#000000" fo:font-weight="normal" style:font-weight-asian="normal" style:font-weight-complex="normal" style:text-underline-mode="continuous" style:letter-kerning="false"/>
    </style:style>
    <style:style style:family="text" style:name="a9">
      <style:text-properties fo:font-variant="normal" fo:text-transform="none" fo:color="#6b9ab3" style:text-line-through-type="none" style:text-line-through-style="none" style:text-line-through-width="auto" style:text-line-through-color="font-color" style:text-position="0% 100%" fo:font-family="Times New Roman" style:font-family-complex="Times New Roman" fo:font-size="0.27083in" style:font-size-asian="0.27083in" style:font-size-complex="0.27083in" fo:letter-spacing="0.00278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443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028in" style:font-size-asian="0.09028in" style:font-size-complex="0.09028in" fo:letter-spacing="-0.0131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7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10417in" style:font-size-asian="0.10417in" style:font-size-complex="0.10417in" fo:letter-spacing="0in" fo:font-style="normal" style:font-style-asian="normal" style:font-style-complex="normal" style:text-underline-type="single" style:text-underline-style="solid" style:text-underline-width="auto" style:text-underline-color="#000000" fo:font-weight="normal" style:font-weight-asian="normal" style:font-weight-complex="normal" style:text-underline-mode="continuous" style:letter-kerning="false"/>
    </style:style>
    <style:style style:family="text" style:name="a444">
      <style:text-properties fo:font-variant="normal" fo:text-transform="none" fo:color="#a3afb5" style:text-line-through-type="none" style:text-line-through-style="none" style:text-line-through-width="auto" style:text-line-through-color="font-color" style:text-position="0% 100%" fo:font-family="Arial" style:font-family-complex="Arial" fo:font-size="0.09028in" style:font-size-asian="0.09028in" style:font-size-complex="0.09028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8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10417in" style:font-size-asian="0.10417in" style:font-size-complex="0.10417in" fo:letter-spacing="-0.00694in" fo:font-style="normal" style:font-style-asian="normal" style:font-style-complex="normal" style:text-underline-type="single" style:text-underline-style="solid" style:text-underline-width="auto" style:text-underline-color="#000000" fo:font-weight="normal" style:font-weight-asian="normal" style:font-weight-complex="normal" style:text-underline-mode="continuous" style:letter-kerning="false"/>
    </style:style>
    <style:style style:family="text" style:name="a520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Arial" style:font-family-complex="Arial" fo:font-size="0.08333in" style:font-size-asian="0.08333in" style:font-size-complex="0.08333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45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9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10417in" style:font-size-asian="0.10417in" style:font-size-complex="0.10417in" fo:letter-spacing="0in" fo:font-style="normal" style:font-style-asian="normal" style:font-style-complex="normal" style:text-underline-type="single" style:text-underline-style="solid" style:text-underline-width="auto" style:text-underline-color="#000000" fo:font-weight="normal" style:font-weight-asian="normal" style:font-weight-complex="normal" style:text-underline-mode="continuous" style:letter-kerning="false"/>
    </style:style>
    <style:style style:family="text" style:name="a521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Arial" style:font-family-complex="Arial" fo:font-size="0.08333in" style:font-size-asian="0.08333in" style:font-size-complex="0.08333in" fo:letter-spacing="0.0013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46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Arial" style:font-family-complex="Arial" fo:font-size="0.08333in" style:font-size-asian="0.08333in" style:font-size-complex="0.083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2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Arial" style:font-family-complex="Arial" fo:font-size="0.08333in" style:font-size-asian="0.08333in" style:font-size-complex="0.08333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47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Arial" style:font-family-complex="Arial" fo:font-size="0.08333in" style:font-size-asian="0.08333in" style:font-size-complex="0.08333in" fo:letter-spacing="-0.01042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3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Arial" style:font-family-complex="Arial" fo:font-size="0.08333in" style:font-size-asian="0.08333in" style:font-size-complex="0.08333in" fo:letter-spacing="0.0013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48">
      <style:text-properties fo:font-variant="normal" fo:text-transform="none" fo:color="#909ca7" style:text-line-through-type="none" style:text-line-through-style="none" style:text-line-through-width="auto" style:text-line-through-color="font-color" style:text-position="0% 100%" fo:font-family="Times New Roman" style:font-family-complex="Times New Roman" fo:font-size="0.13194in" style:font-size-asian="0.13194in" style:font-size-complex="0.1319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00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4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Arial" style:font-family-complex="Arial" fo:font-size="0.08333in" style:font-size-asian="0.08333in" style:font-size-complex="0.083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49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01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625in" style:font-size-asian="0.0625in" style:font-size-complex="0.0625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5">
      <style:text-properties fo:font-variant="normal" fo:text-transform="none" fo:color="#bfbfc4" style:text-line-through-type="none" style:text-line-through-style="none" style:text-line-through-width="auto" style:text-line-through-color="font-color" style:text-position="0% 100%" fo:font-family="Arial" style:font-family-complex="Arial" fo:font-size="0.08333in" style:font-size-asian="0.08333in" style:font-size-complex="0.083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6">
      <style:text-properties fo:font-variant="normal" fo:text-transform="none" fo:color="#bfbfc4" style:text-line-through-type="none" style:text-line-through-style="none" style:text-line-through-width="auto" style:text-line-through-color="font-color" style:text-position="0% 100%" fo:font-family="Arial" style:font-family-complex="Arial" fo:font-size="0.08333in" style:font-size-asian="0.08333in" style:font-size-complex="0.08333in" fo:letter-spacing="-0.01111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02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625in" style:font-size-asian="0.0625in" style:font-size-complex="0.06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7">
      <style:text-properties fo:font-variant="normal" fo:text-transform="none" fo:color="#a3afb5" style:text-line-through-type="none" style:text-line-through-style="none" style:text-line-through-width="auto" style:text-line-through-color="font-color" style:text-position="0% 100%" fo:font-family="Arial" style:font-family-complex="Arial" fo:font-size="0.08333in" style:font-size-asian="0.08333in" style:font-size-complex="0.083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03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28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0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52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605">
      <style:text-properties fo:font-variant="normal" fo:text-transform="none" fo:color="#a3afb5" style:text-line-through-type="none" style:text-line-through-style="none" style:text-line-through-width="auto" style:text-line-through-color="font-color" style:text-position="-5.747% 66.6667%" fo:font-family="Times New Roman" style:font-family-complex="Times New Roman" fo:font-size="0.30208in" style:font-size-asian="0.30208in" style:font-size-complex="0.30208in" fo:letter-spacing="-0.00097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06">
      <style:text-properties fo:font-variant="normal" fo:text-transform="none" fo:color="#a3afb5" style:text-line-through-type="none" style:text-line-through-style="none" style:text-line-through-width="auto" style:text-line-through-color="font-color" style:text-position="-5.747% 66.6667%" fo:font-family="Times New Roman" style:font-family-complex="Times New Roman" fo:font-size="0.30208in" style:font-size-asian="0.30208in" style:font-size-complex="0.30208in" fo:letter-spacing="-0.05208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07">
      <style:text-properties fo:font-variant="normal" fo:text-transform="none" fo:color="#909ca7" style:text-line-through-type="none" style:text-line-through-style="none" style:text-line-through-width="auto" style:text-line-through-color="font-color" style:text-position="-36.036% 66.6667%" fo:font-family="Arial" style:font-family-complex="Arial" fo:font-size="0.38542in" style:font-size-asian="0.38542in" style:font-size-complex="0.3854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08">
      <style:text-properties fo:font-variant="normal" fo:text-transform="none" fo:color="#909ca7" style:text-line-through-type="none" style:text-line-through-style="none" style:text-line-through-width="auto" style:text-line-through-color="font-color" style:text-position="-36.036% 66.6667%" fo:font-family="Arial" style:font-family-complex="Arial" fo:font-size="0.38542in" style:font-size-asian="0.38542in" style:font-size-complex="0.38542in" fo:letter-spacing="0.01236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09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Arial" style:font-family-complex="Arial" fo:font-size="0.09028in" style:font-size-asian="0.09028in" style:font-size-complex="0.09028in" fo:letter-spacing="-0.00069in" fo:font-style="normal" style:font-style-asian="normal" style:font-style-complex="normal" style:text-underline-type="single" style:text-underline-style="solid" style:text-underline-width="bold" style:text-underline-color="#828c95" fo:font-weight="bold" style:font-weight-asian="bold" style:font-weight-complex="bold" style:text-underline-mode="continuous" style:letter-kerning="false"/>
    </style:style>
    <style:style style:family="graphic" style:name="a290">
      <style:graphic-properties draw:fill="solid" draw:fill-color="#d8e4e8" draw:opacity="100%" draw:stroke="none"/>
    </style:style>
    <style:style style:family="graphic" style:name="a291">
      <style:graphic-properties draw:fill="solid" draw:fill-color="#edf2f4" draw:opacity="100%" draw:stroke="none"/>
    </style:style>
    <style:style style:family="graphic" style:name="a292">
      <style:graphic-properties draw:fill="solid" draw:fill-color="#d8e4e8" draw:opacity="100%" draw:stroke="none"/>
    </style:style>
    <style:style style:family="graphic" style:name="a293">
      <style:graphic-properties draw:fill="solid" draw:fill-color="#edf2f4" draw:opacity="100%" draw:stroke="none"/>
    </style:style>
    <style:style style:family="text" style:name="a370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10417in" style:font-size-asian="0.10417in" style:font-size-complex="0.10417in" fo:letter-spacing="-0.00972in" fo:font-style="normal" style:font-style-asian="normal" style:font-style-complex="normal" style:text-underline-type="single" style:text-underline-style="solid" style:text-underline-width="auto" style:text-underline-color="#000000" fo:font-weight="normal" style:font-weight-asian="normal" style:font-weight-complex="normal" style:text-underline-mode="continuous" style:letter-kerning="false"/>
    </style:style>
    <style:style style:family="graphic" style:name="a295">
      <style:graphic-properties draw:fill="none" draw:stroke="dash" draw:stroke-dash="a294" svg:stroke-width="0.00978in" svg:stroke-color="#8f9ba6" svg:stroke-opacity="100%"/>
    </style:style>
    <style:style style:family="paragraph" style:name="a371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7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97">
      <style:graphic-properties draw:fill="none" draw:stroke="dash" draw:stroke-dash="a296" svg:stroke-width="0.0098in" svg:stroke-color="#71767f" svg:stroke-opacity="100%"/>
    </style:style>
    <style:style style:family="text" style:name="a373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21528in" style:font-size-asian="0.21528in" style:font-size-complex="0.21528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50">
      <style:text-properties fo:font-variant="normal" fo:text-transform="none" fo:color="#909ca7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722in" style:font-size-asian="0.09722in" style:font-size-complex="0.097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74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51">
      <style:text-properties fo:font-variant="normal" fo:text-transform="none" fo:color="#909ca7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722in" style:font-size-asian="0.09722in" style:font-size-complex="0.09722in" fo:letter-spacing="-0.00972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7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99">
      <style:graphic-properties draw:fill="none" draw:stroke="dash" draw:stroke-dash="a298" svg:stroke-width="0.01081in" svg:stroke-color="#818b94" svg:stroke-opacity="100%"/>
    </style:style>
    <style:style style:family="text" style:name="a452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722in" style:font-size-asian="0.09722in" style:font-size-complex="0.097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6">
      <style:text-properties fo:font-variant="normal" fo:text-transform="none" fo:color="#909ca7" style:text-line-through-type="none" style:text-line-through-style="none" style:text-line-through-width="auto" style:text-line-through-color="font-color" style:text-position="0% 100%" fo:font-family="Arial" style:font-family-complex="Arial" fo:font-size="0.08333in" style:font-size-asian="0.08333in" style:font-size-complex="0.08333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53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722in" style:font-size-asian="0.09722in" style:font-size-complex="0.09722in" fo:letter-spacing="-0.0125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77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54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722in" style:font-size-asian="0.09722in" style:font-size-complex="0.09722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7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530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Arial" style:font-family-complex="Arial" fo:font-size="0.08333in" style:font-size-asian="0.08333in" style:font-size-complex="0.08333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55">
      <style:text-properties fo:font-variant="normal" fo:text-transform="none" fo:color="#a3afb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722in" style:font-size-asian="0.09722in" style:font-size-complex="0.097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9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Arial" style:font-family-complex="Arial" fo:font-size="0.19444in" style:font-size-asian="0.19444in" style:font-size-complex="0.19444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31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56">
      <style:text-properties fo:font-variant="normal" fo:text-transform="none" fo:color="#a3afb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722in" style:font-size-asian="0.09722in" style:font-size-complex="0.09722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32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722in" style:font-size-asian="0.09722in" style:font-size-complex="0.097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57">
      <style:text-properties fo:font-variant="normal" fo:text-transform="none" fo:color="#a3afb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722in" style:font-size-asian="0.09722in" style:font-size-complex="0.097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33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58">
      <style:text-properties fo:font-variant="normal" fo:text-transform="none" fo:color="#909ca7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722in" style:font-size-asian="0.09722in" style:font-size-complex="0.09722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10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34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Arial" style:font-family-complex="Arial" fo:font-size="0.08333in" style:font-size-asian="0.08333in" style:font-size-complex="0.08333in" fo:letter-spacing="-0.00069in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59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11">
      <style:text-properties fo:font-variant="normal" fo:text-transform="none" fo:color="#909ca7" style:text-line-through-type="none" style:text-line-through-style="none" style:text-line-through-width="auto" style:text-line-through-color="font-color" style:text-position="0% 100%" fo:font-family="Arial" style:font-family-complex="Arial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35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Arial" style:font-family-complex="Arial" fo:font-size="0.08333in" style:font-size-asian="0.08333in" style:font-size-complex="0.08333in" fo:letter-spacing="0.00486in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36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8333in" style:font-size-asian="0.08333in" style:font-size-complex="0.08333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12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37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13">
      <style:text-properties fo:font-variant="normal" fo:text-transform="none" fo:color="#909ca7" style:text-line-through-type="none" style:text-line-through-style="none" style:text-line-through-width="auto" style:text-line-through-color="font-color" style:text-position="0% 100%" fo:font-family="Arial" style:font-family-complex="Arial" fo:font-size="0.06944in" style:font-size-asian="0.06944in" style:font-size-complex="0.069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38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Arial" style:font-family-complex="Arial" fo:font-size="0.08333in" style:font-size-asian="0.08333in" style:font-size-complex="0.08333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14">
      <style:text-properties fo:font-variant="normal" fo:text-transform="none" fo:color="#909ca7" style:text-line-through-type="none" style:text-line-through-style="none" style:text-line-through-width="auto" style:text-line-through-color="font-color" style:text-position="0% 100%" fo:font-family="Arial" style:font-family-complex="Arial" fo:font-size="0.06944in" style:font-size-asian="0.06944in" style:font-size-complex="0.06944in" fo:letter-spacing="-0.00208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39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15">
      <style:text-properties fo:font-variant="normal" fo:text-transform="none" fo:color="#909ca7" style:text-line-through-type="none" style:text-line-through-style="none" style:text-line-through-width="auto" style:text-line-through-color="font-color" style:text-position="0% 100%" fo:font-family="Arial" style:font-family-complex="Arial" fo:font-size="0.06944in" style:font-size-asian="0.06944in" style:font-size-complex="0.069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16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1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618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20139in" style:font-size-asian="0.20139in" style:font-size-complex="0.20139in" fo:letter-spacing="-0.00069in" fo:font-style="normal" style:font-style-asian="normal" style:font-style-complex="normal" style:text-underline-type="single" style:text-underline-style="solid" style:text-underline-width="bold" style:text-underline-color="#828c95" fo:font-weight="normal" style:font-weight-asian="normal" style:font-weight-complex="normal" style:text-underline-mode="continuous" style:letter-kerning="false"/>
    </style:style>
    <style:style style:family="paragraph" style:name="a619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80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8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382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Arial" style:font-family-complex="Arial" fo:font-size="0.08333in" style:font-size-asian="0.08333in" style:font-size-complex="0.08333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383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60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Arial" style:font-family-complex="Arial" fo:font-size="0.08333in" style:font-size-asian="0.08333in" style:font-size-complex="0.083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8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461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Arial" style:font-family-complex="Arial" fo:font-size="0.08333in" style:font-size-asian="0.08333in" style:font-size-complex="0.08333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5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Arial" style:font-family-complex="Arial" fo:font-size="0.19444in" style:font-size-asian="0.19444in" style:font-size-complex="0.19444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62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Arial" style:font-family-complex="Arial" fo:font-size="0.08333in" style:font-size-asian="0.08333in" style:font-size-complex="0.083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86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63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Arial" style:font-family-complex="Arial" fo:font-size="0.08333in" style:font-size-asian="0.08333in" style:font-size-complex="0.08333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8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464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Arial" style:font-family-complex="Arial" fo:font-size="0.08333in" style:font-size-asian="0.08333in" style:font-size-complex="0.08333in" fo:letter-spacing="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8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722in" style:font-size-asian="0.09722in" style:font-size-complex="0.09722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40">
      <style:text-properties fo:font-variant="normal" fo:text-transform="none" fo:color="#727780" style:text-line-through-type="none" style:text-line-through-style="none" style:text-line-through-width="auto" style:text-line-through-color="font-color" style:text-position="0% 100%" fo:font-family="Times New Roman" style:font-family-complex="Times New Roman" fo:font-size="0.08333in" style:font-size-asian="0.08333in" style:font-size-complex="0.083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65">
      <style:text-properties fo:font-variant="normal" fo:text-transform="none" fo:color="#a3afb5" style:text-line-through-type="none" style:text-line-through-style="none" style:text-line-through-width="auto" style:text-line-through-color="font-color" style:text-position="0% 100%" fo:font-family="Arial" style:font-family-complex="Arial" fo:font-size="0.08333in" style:font-size-asian="0.08333in" style:font-size-complex="0.08333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89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41">
      <style:text-properties fo:font-variant="normal" fo:text-transform="none" fo:color="#727780" style:text-line-through-type="none" style:text-line-through-style="none" style:text-line-through-width="auto" style:text-line-through-color="font-color" style:text-position="0% 100%" fo:font-family="Times New Roman" style:font-family-complex="Times New Roman" fo:font-size="0.08333in" style:font-size-asian="0.08333in" style:font-size-complex="0.08333in" fo:letter-spacing="0.0013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66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42">
      <style:text-properties fo:font-variant="normal" fo:text-transform="none" fo:color="#727780" style:text-line-through-type="none" style:text-line-through-style="none" style:text-line-through-width="auto" style:text-line-through-color="font-color" style:text-position="0% 100%" fo:font-family="Times New Roman" style:font-family-complex="Times New Roman" fo:font-size="0.08333in" style:font-size-asian="0.08333in" style:font-size-complex="0.083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67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43">
      <style:text-properties fo:font-variant="normal" fo:text-transform="none" fo:color="#909ca7" style:text-line-through-type="none" style:text-line-through-style="none" style:text-line-through-width="auto" style:text-line-through-color="font-color" style:text-position="0% 100%" fo:font-family="Times New Roman" style:font-family-complex="Times New Roman" fo:font-size="0.08333in" style:font-size-asian="0.08333in" style:font-size-complex="0.083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68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13889in" style:font-size-asian="0.13889in" style:font-size-complex="0.13889in" fo:letter-spacing="0.01583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2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544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69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21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8333in" style:font-size-asian="0.08333in" style:font-size-complex="0.083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45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Arial" style:font-family-complex="Arial" fo:font-size="0.10417in" style:font-size-asian="0.10417in" style:font-size-complex="0.10417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46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22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47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8333in" style:font-size-asian="0.08333in" style:font-size-complex="0.083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2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700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24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Arial" style:font-family-complex="Arial" fo:font-size="0.17361in" style:font-size-asian="0.17361in" style:font-size-complex="0.17361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48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8333in" style:font-size-asian="0.08333in" style:font-size-complex="0.08333in" fo:letter-spacing="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01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8333in" style:font-size-asian="0.08333in" style:font-size-complex="0.08333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625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49">
      <style:text-properties fo:font-variant="normal" fo:text-transform="none" fo:color="#a3afb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8333in" style:font-size-asian="0.08333in" style:font-size-complex="0.083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02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2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703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27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Arial" style:font-family-complex="Arial" fo:font-size="0.08333in" style:font-size-asian="0.08333in" style:font-size-complex="0.08333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04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28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Arial" style:font-family-complex="Arial" fo:font-size="0.08333in" style:font-size-asian="0.08333in" style:font-size-complex="0.083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05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11806in" style:font-size-asian="0.11806in" style:font-size-complex="0.1180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29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Arial" style:font-family-complex="Arial" fo:font-size="0.08333in" style:font-size-asian="0.08333in" style:font-size-complex="0.08333in" fo:letter-spacing="-0.01111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06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07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6944in" style:font-size-asian="0.06944in" style:font-size-complex="0.069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08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09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Arial" style:font-family-complex="Arial" fo:font-size="0.07639in" style:font-size-asian="0.07639in" style:font-size-complex="0.07639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90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722in" style:font-size-asian="0.09722in" style:font-size-complex="0.09722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391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92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Arial" style:font-family-complex="Arial" fo:font-size="0.08333in" style:font-size-asian="0.08333in" style:font-size-complex="0.08333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93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70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13889in" style:font-size-asian="0.13889in" style:font-size-complex="0.13889in" fo:letter-spacing="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94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Arial" style:font-family-complex="Arial" fo:font-size="0.0625in" style:font-size-asian="0.0625in" style:font-size-complex="0.0625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471">
      <style:text-properties fo:font-variant="normal" fo:text-transform="none" fo:color="#a3afb5" style:text-line-through-type="none" style:text-line-through-style="none" style:text-line-through-width="auto" style:text-line-through-color="font-color" style:text-position="0% 100%" fo:font-family="Times New Roman" style:font-family-complex="Times New Roman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95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72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5278in" style:font-size-asian="0.15278in" style:font-size-complex="0.15278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73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Arial" style:font-family-complex="Arial" fo:font-size="0.06944in" style:font-size-asian="0.06944in" style:font-size-complex="0.069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97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74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Arial" style:font-family-complex="Arial" fo:font-size="0.06944in" style:font-size-asian="0.06944in" style:font-size-complex="0.06944in" fo:letter-spacing="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98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6944in" style:font-size-asian="0.06944in" style:font-size-complex="0.06944in" fo:letter-spacing="-0.00069in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550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8333in" style:font-size-asian="0.08333in" style:font-size-complex="0.083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75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Arial" style:font-family-complex="Arial" fo:font-size="0.06944in" style:font-size-asian="0.06944in" style:font-size-complex="0.06944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99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">
      <style:text-properties fo:font-variant="normal" fo:text-transform="none" fo:color="#80a7ba" style:text-line-through-type="none" style:text-line-through-style="none" style:text-line-through-width="auto" style:text-line-through-color="font-color" style:text-position="0% 100%" fo:font-family="Times New Roman" style:font-family-complex="Times New Roman" fo:font-size="0.27083in" style:font-size-asian="0.27083in" style:font-size-complex="0.27083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551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76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Arial" style:font-family-complex="Arial" fo:font-size="0.06944in" style:font-size-asian="0.06944in" style:font-size-complex="0.06944in" fo:letter-spacing="-0.00417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">
      <style:text-properties fo:font-variant="normal" fo:text-transform="none" fo:color="#80a7ba" style:text-line-through-type="none" style:text-line-through-style="none" style:text-line-through-width="auto" style:text-line-through-color="font-color" style:text-position="0% 100%" fo:font-family="Times New Roman" style:font-family-complex="Times New Roman" fo:font-size="0.27083in" style:font-size-asian="0.27083in" style:font-size-complex="0.27083in" fo:letter-spacing="0.01042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552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Arial" style:font-family-complex="Arial" fo:font-size="0.07639in" style:font-size-asian="0.07639in" style:font-size-complex="0.07639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77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Arial" style:font-family-complex="Arial" fo:font-size="0.06944in" style:font-size-asian="0.06944in" style:font-size-complex="0.06944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">
      <style:text-properties fo:font-variant="normal" fo:text-transform="none" fo:color="#6b9ab3" style:text-line-through-type="none" style:text-line-through-style="none" style:text-line-through-width="auto" style:text-line-through-color="font-color" style:text-position="0% 100%" fo:font-family="Times New Roman" style:font-family-complex="Times New Roman" fo:font-size="0.29167in" style:font-size-asian="0.29167in" style:font-size-complex="0.29167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553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78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30">
      <style:text-properties fo:font-variant="normal" fo:text-transform="none" fo:color="#727780" style:text-line-through-type="none" style:text-line-through-style="none" style:text-line-through-width="auto" style:text-line-through-color="font-color" style:text-position="4.273% 66.6667%" fo:font-family="Times New Roman" style:font-family-complex="Times New Roman" fo:font-size="0.13542in" style:font-size-asian="0.13542in" style:font-size-complex="0.13542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3">
      <style:text-properties fo:font-variant="normal" fo:text-transform="none" fo:color="#6b9ab3" style:text-line-through-type="none" style:text-line-through-style="none" style:text-line-through-width="auto" style:text-line-through-color="font-color" style:text-position="0% 100%" fo:font-family="Times New Roman" style:font-family-complex="Times New Roman" fo:font-size="0.29167in" style:font-size-asian="0.29167in" style:font-size-complex="0.29167in" fo:letter-spacing="-0.00903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554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028in" style:font-size-asian="0.09028in" style:font-size-complex="0.09028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79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Arial" style:font-family-complex="Arial" fo:font-size="0.08333in" style:font-size-asian="0.08333in" style:font-size-complex="0.08333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31">
      <style:text-properties fo:font-variant="normal" fo:text-transform="none" fo:color="#727780" style:text-line-through-type="none" style:text-line-through-style="none" style:text-line-through-width="auto" style:text-line-through-color="font-color" style:text-position="4.273% 66.6667%" fo:font-family="Times New Roman" style:font-family-complex="Times New Roman" fo:font-size="0.13542in" style:font-size-asian="0.13542in" style:font-size-complex="0.13542in" fo:letter-spacing="-0.00097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4">
      <style:text-properties fo:font-variant="normal" fo:text-transform="none" fo:color="#6b9ab3" style:text-line-through-type="none" style:text-line-through-style="none" style:text-line-through-width="auto" style:text-line-through-color="font-color" style:text-position="0% 100%" fo:font-family="Times New Roman" style:font-family-complex="Times New Roman" fo:font-size="0.29167in" style:font-size-asian="0.29167in" style:font-size-complex="0.29167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555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56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028in" style:font-size-asian="0.09028in" style:font-size-complex="0.09028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32">
      <style:text-properties fo:font-variant="normal" fo:text-transform="none" fo:color="#727780" style:text-line-through-type="none" style:text-line-through-style="none" style:text-line-through-width="auto" style:text-line-through-color="font-color" style:text-position="4.273% 66.6667%" fo:font-family="Times New Roman" style:font-family-complex="Times New Roman" fo:font-size="0.13542in" style:font-size-asian="0.13542in" style:font-size-complex="0.13542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5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57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028in" style:font-size-asian="0.09028in" style:font-size-complex="0.09028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33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710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3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7">
      <style:text-properties fo:font-variant="normal" fo:text-transform="none" fo:color="#6b9ab3" style:text-line-through-type="none" style:text-line-through-style="none" style:text-line-through-width="auto" style:text-line-through-color="font-color" style:text-position="0% 100%" fo:font-family="Arial" style:font-family-complex="Arial" fo:font-size="0.26389in" style:font-size-asian="0.26389in" style:font-size-complex="0.26389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558">
      <style:text-properties fo:font-variant="normal" fo:text-transform="none" fo:color="#a3afb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028in" style:font-size-asian="0.09028in" style:font-size-complex="0.09028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11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8333in" style:font-size-asian="0.08333in" style:font-size-complex="0.083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35">
      <style:text-properties fo:font-variant="normal" fo:text-transform="none" fo:color="#909ca7" style:text-line-through-type="none" style:text-line-through-style="none" style:text-line-through-width="auto" style:text-line-through-color="font-color" style:text-position="0% 100%" fo:font-family="Arial" style:font-family-complex="Arial" fo:font-size="0.09722in" style:font-size-asian="0.09722in" style:font-size-complex="0.09722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8">
      <style:text-properties fo:font-variant="normal" fo:text-transform="none" fo:color="#6b9ab3" style:text-line-through-type="none" style:text-line-through-style="none" style:text-line-through-width="auto" style:text-line-through-color="font-color" style:text-position="0% 100%" fo:font-family="Arial" style:font-family-complex="Arial" fo:font-size="0.26389in" style:font-size-asian="0.26389in" style:font-size-complex="0.26389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559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028in" style:font-size-asian="0.09028in" style:font-size-complex="0.09028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12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36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">
      <style:text-properties fo:font-variant="normal" fo:text-transform="none" fo:color="#6b9ab3" style:text-line-through-type="none" style:text-line-through-style="none" style:text-line-through-width="auto" style:text-line-through-color="font-color" style:text-position="0% 100%" fo:font-family="Arial" style:font-family-complex="Arial" fo:font-size="0.26389in" style:font-size-asian="0.26389in" style:font-size-complex="0.26389in" fo:letter-spacing="-0.01319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713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722in" style:font-size-asian="0.09722in" style:font-size-complex="0.097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37">
      <style:text-properties fo:font-variant="normal" fo:text-transform="none" fo:color="#909ca7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028in" style:font-size-asian="0.09028in" style:font-size-complex="0.09028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14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38">
      <style:text-properties fo:font-variant="normal" fo:text-transform="none" fo:color="#909ca7" style:text-line-through-type="none" style:text-line-through-style="none" style:text-line-through-width="auto" style:text-line-through-color="font-color" style:text-position="0% 100%" fo:font-family="Arial" style:font-family-complex="Arial" fo:font-size="0.08333in" style:font-size-asian="0.08333in" style:font-size-complex="0.083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15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8333in" style:font-size-asian="0.08333in" style:font-size-complex="0.083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39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8333in" style:font-size-asian="0.08333in" style:font-size-complex="0.083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16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17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Arial" style:font-family-complex="Arial" fo:font-size="0.07639in" style:font-size-asian="0.07639in" style:font-size-complex="0.07639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718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1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480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Arial" style:font-family-complex="Arial" fo:font-size="0.08333in" style:font-size-asian="0.08333in" style:font-size-complex="0.08333in" fo:letter-spacing="0.00208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81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Arial" style:font-family-complex="Arial" fo:font-size="0.08333in" style:font-size-asian="0.08333in" style:font-size-complex="0.083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82">
      <style:text-properties fo:font-variant="normal" fo:text-transform="none" fo:color="#a3afb5" style:text-line-through-type="none" style:text-line-through-style="none" style:text-line-through-width="auto" style:text-line-through-color="font-color" style:text-position="0% 100%" fo:font-family="Arial" style:font-family-complex="Arial" fo:font-size="0.08333in" style:font-size-asian="0.08333in" style:font-size-complex="0.08333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83">
      <style:text-properties fo:font-variant="normal" fo:text-transform="none" fo:color="#a3afb5" style:text-line-through-type="none" style:text-line-through-style="none" style:text-line-through-width="auto" style:text-line-through-color="font-color" style:text-position="0% 100%" fo:font-family="Arial" style:font-family-complex="Arial" fo:font-size="0.08333in" style:font-size-asian="0.08333in" style:font-size-complex="0.08333in" fo:letter-spacing="-0.00278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84">
      <style:text-properties fo:font-variant="normal" fo:text-transform="none" fo:color="#a3afb5" style:text-line-through-type="none" style:text-line-through-style="none" style:text-line-through-width="auto" style:text-line-through-color="font-color" style:text-position="0% 100%" fo:font-family="Arial" style:font-family-complex="Arial" fo:font-size="0.08333in" style:font-size-asian="0.08333in" style:font-size-complex="0.08333in" fo:letter-spacing="-0.00347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60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028in" style:font-size-asian="0.09028in" style:font-size-complex="0.09028in" fo:letter-spacing="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85">
      <style:text-properties fo:font-variant="normal" fo:text-transform="none" fo:color="#a3afb5" style:text-line-through-type="none" style:text-line-through-style="none" style:text-line-through-width="auto" style:text-line-through-color="font-color" style:text-position="0% 100%" fo:font-family="Arial" style:font-family-complex="Arial" fo:font-size="0.08333in" style:font-size-asian="0.08333in" style:font-size-complex="0.08333in" fo:letter-spacing="-0.00208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">
      <style:text-properties fo:font-variant="normal" fo:text-transform="none" fo:color="#80a7ba" style:text-line-through-type="none" style:text-line-through-style="none" style:text-line-through-width="auto" style:text-line-through-color="font-color" style:text-position="0% 100%" fo:font-family="Arial" style:font-family-complex="Arial" fo:font-size="0.27778in" style:font-size-asian="0.27778in" style:font-size-complex="0.27778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561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028in" style:font-size-asian="0.09028in" style:font-size-complex="0.09028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86">
      <style:text-properties fo:font-variant="normal" fo:text-transform="none" fo:color="#a3afb5" style:text-line-through-type="none" style:text-line-through-style="none" style:text-line-through-width="auto" style:text-line-through-color="font-color" style:text-position="0% 100%" fo:font-family="Arial" style:font-family-complex="Arial" fo:font-size="0.08333in" style:font-size-asian="0.08333in" style:font-size-complex="0.08333in" fo:letter-spacing="-0.00278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">
      <style:text-properties fo:font-variant="normal" fo:text-transform="none" fo:color="#80a7ba" style:text-line-through-type="none" style:text-line-through-style="none" style:text-line-through-width="auto" style:text-line-through-color="font-color" style:text-position="0% 100%" fo:font-family="Arial" style:font-family-complex="Arial" fo:font-size="0.27778in" style:font-size-asian="0.27778in" style:font-size-complex="0.27778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562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028in" style:font-size-asian="0.09028in" style:font-size-complex="0.09028in" fo:letter-spacing="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87">
      <style:text-properties fo:font-variant="normal" fo:text-transform="none" fo:color="#a3afb5" style:text-line-through-type="none" style:text-line-through-style="none" style:text-line-through-width="auto" style:text-line-through-color="font-color" style:text-position="0% 100%" fo:font-family="Arial" style:font-family-complex="Arial" fo:font-size="0.08333in" style:font-size-asian="0.08333in" style:font-size-complex="0.083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">
      <style:text-properties fo:font-variant="normal" fo:text-transform="none" fo:color="#80a7ba" style:text-line-through-type="none" style:text-line-through-style="none" style:text-line-through-width="auto" style:text-line-through-color="font-color" style:text-position="0% 100%" fo:font-family="Arial" style:font-family-complex="Arial" fo:font-size="0.27778in" style:font-size-asian="0.27778in" style:font-size-complex="0.27778in" fo:letter-spacing="-0.01042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563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028in" style:font-size-asian="0.09028in" style:font-size-complex="0.09028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88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Arial" style:font-family-complex="Arial" fo:font-size="0.08333in" style:font-size-asian="0.08333in" style:font-size-complex="0.083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40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">
      <style:text-properties fo:font-variant="normal" fo:text-transform="none" fo:color="#6b9ab3" style:text-line-through-type="none" style:text-line-through-style="none" style:text-line-through-width="auto" style:text-line-through-color="font-color" style:text-position="0% 100%" fo:font-family="Arial" style:font-family-complex="Arial" fo:font-size="0.26389in" style:font-size-asian="0.26389in" style:font-size-complex="0.26389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564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89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Arial" style:font-family-complex="Arial" fo:font-size="0.08333in" style:font-size-asian="0.08333in" style:font-size-complex="0.08333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41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722in" style:font-size-asian="0.09722in" style:font-size-complex="0.097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">
      <style:text-properties fo:font-variant="normal" fo:text-transform="none" fo:color="#6b9ab3" style:text-line-through-type="none" style:text-line-through-style="none" style:text-line-through-width="auto" style:text-line-through-color="font-color" style:text-position="0% 100%" fo:font-family="Arial" style:font-family-complex="Arial" fo:font-size="0.26389in" style:font-size-asian="0.26389in" style:font-size-complex="0.26389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565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Arial" style:font-family-complex="Arial" fo:font-size="0.08333in" style:font-size-asian="0.08333in" style:font-size-complex="0.08333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66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42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">
      <style:text-properties fo:font-variant="normal" fo:text-transform="none" fo:color="#6b9ab3" style:text-line-through-type="none" style:text-line-through-style="none" style:text-line-through-width="auto" style:text-line-through-color="font-color" style:text-position="0% 100%" fo:font-family="Arial" style:font-family-complex="Arial" fo:font-size="0.26389in" style:font-size-asian="0.26389in" style:font-size-complex="0.26389in" fo:letter-spacing="-0.02361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567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028in" style:font-size-asian="0.09028in" style:font-size-complex="0.09028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43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8333in" style:font-size-asian="0.08333in" style:font-size-complex="0.083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">
      <style:text-properties fo:font-variant="normal" fo:text-transform="none" fo:color="#6b9ab3" style:text-line-through-type="none" style:text-line-through-style="none" style:text-line-through-width="auto" style:text-line-through-color="font-color" style:text-position="0% 100%" fo:font-family="Arial" style:font-family-complex="Arial" fo:font-size="0.26389in" style:font-size-asian="0.26389in" style:font-size-complex="0.26389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720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6944in" style:font-size-asian="0.06944in" style:font-size-complex="0.069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44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7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68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21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45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Arial" style:font-family-complex="Arial" fo:font-size="0.08333in" style:font-size-asian="0.08333in" style:font-size-complex="0.083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569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7639in" style:font-size-asian="0.07639in" style:font-size-complex="0.07639in" fo:letter-spacing="0in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2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646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Arial" style:font-family-complex="Arial" fo:font-size="0.10417in" style:font-size-asian="0.10417in" style:font-size-complex="0.10417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9">
      <style:text-properties fo:font-variant="normal" fo:text-transform="none" fo:color="#80a7ba" style:text-line-through-type="none" style:text-line-through-style="none" style:text-line-through-width="auto" style:text-line-through-color="font-color" style:text-position="0% 100%" fo:font-family="Times New Roman" style:font-family-complex="Times New Roman" fo:font-size="0.06944in" style:font-size-asian="0.06944in" style:font-size-complex="0.06944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23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Arial" style:font-family-complex="Arial" fo:font-size="0.06944in" style:font-size-asian="0.06944in" style:font-size-complex="0.06944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47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Arial" style:font-family-complex="Arial" fo:font-size="0.09028in" style:font-size-asian="0.09028in" style:font-size-complex="0.09028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724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Arial" style:font-family-complex="Arial" fo:font-size="0.06944in" style:font-size-asian="0.06944in" style:font-size-complex="0.069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00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722in" style:font-size-asian="0.09722in" style:font-size-complex="0.09722in" fo:letter-spacing="0.00486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48">
      <style:text-properties fo:font-variant="normal" fo:text-transform="none" fo:color="#909ca7" style:text-line-through-type="none" style:text-line-through-style="none" style:text-line-through-width="auto" style:text-line-through-color="font-color" style:text-position="0% 100%" fo:font-family="Times New Roman" style:font-family-complex="Times New Roman" fo:font-size="0.08333in" style:font-size-asian="0.08333in" style:font-size-complex="0.083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25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Arial" style:font-family-complex="Arial" fo:font-size="0.06944in" style:font-size-asian="0.06944in" style:font-size-complex="0.06944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01">
      <style:text-properties fo:font-variant="normal" fo:text-transform="none" fo:color="#909ca7" style:text-line-through-type="none" style:text-line-through-style="none" style:text-line-through-width="auto" style:text-line-through-color="font-color" style:text-position="0% 100%" fo:font-family="Arial" style:font-family-complex="Arial" fo:font-size="0.08333in" style:font-size-asian="0.08333in" style:font-size-complex="0.08333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49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26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02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2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803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Arial" style:font-family-complex="Arial" fo:font-size="0.08333in" style:font-size-asian="0.08333in" style:font-size-complex="0.08333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28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7639in" style:font-size-asian="0.07639in" style:font-size-complex="0.07639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04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29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7639in" style:font-size-asian="0.07639in" style:font-size-complex="0.0763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0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806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6944in" style:font-size-asian="0.06944in" style:font-size-complex="0.06944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07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0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809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7639in" style:font-size-asian="0.07639in" style:font-size-complex="0.0763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90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Arial" style:font-family-complex="Arial" fo:font-size="0.08333in" style:font-size-asian="0.08333in" style:font-size-complex="0.083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91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Arial" style:font-family-complex="Arial" fo:font-size="0.08333in" style:font-size-asian="0.08333in" style:font-size-complex="0.08333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92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Arial" style:font-family-complex="Arial" fo:font-size="0.08333in" style:font-size-asian="0.08333in" style:font-size-complex="0.083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93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Arial" style:font-family-complex="Arial" fo:font-size="0.08333in" style:font-size-asian="0.08333in" style:font-size-complex="0.08333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94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Arial" style:font-family-complex="Arial" fo:font-size="0.08333in" style:font-size-asian="0.08333in" style:font-size-complex="0.083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70">
      <style:text-properties fo:font-variant="normal" fo:text-transform="none" fo:color="#bfbfc4" style:text-line-through-type="none" style:text-line-through-style="none" style:text-line-through-width="auto" style:text-line-through-color="font-color" style:text-position="0% 100%" fo:font-family="Times New Roman" style:font-family-complex="Times New Roman" fo:font-size="0.07639in" style:font-size-asian="0.07639in" style:font-size-complex="0.07639in" fo:letter-spacing="0in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95">
      <style:text-properties fo:font-variant="normal" fo:text-transform="none" fo:color="#a3afb5" style:text-line-through-type="none" style:text-line-through-style="none" style:text-line-through-width="auto" style:text-line-through-color="font-color" style:text-position="0% 100%" fo:font-family="Arial" style:font-family-complex="Arial" fo:font-size="0.08333in" style:font-size-asian="0.08333in" style:font-size-complex="0.083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">
      <style:text-properties fo:font-variant="normal" fo:text-transform="none" fo:color="#80a7ba" style:text-line-through-type="none" style:text-line-through-style="none" style:text-line-through-width="auto" style:text-line-through-color="font-color" style:text-position="0% 100%" fo:font-family="Times New Roman" style:font-family-complex="Times New Roman" fo:font-size="0.06944in" style:font-size-asian="0.06944in" style:font-size-complex="0.069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71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7639in" style:font-size-asian="0.07639in" style:font-size-complex="0.07639in" fo:letter-spacing="0in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96">
      <style:text-properties fo:font-variant="normal" fo:text-transform="none" fo:color="#a3afb5" style:text-line-through-type="none" style:text-line-through-style="none" style:text-line-through-width="auto" style:text-line-through-color="font-color" style:text-position="0% 100%" fo:font-family="Arial" style:font-family-complex="Arial" fo:font-size="0.08333in" style:font-size-asian="0.08333in" style:font-size-complex="0.08333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">
      <style:text-properties fo:font-variant="normal" fo:text-transform="none" fo:color="#80a7ba" style:text-line-through-type="none" style:text-line-through-style="none" style:text-line-through-width="auto" style:text-line-through-color="font-color" style:text-position="0% 100%" fo:font-family="Times New Roman" style:font-family-complex="Times New Roman" fo:font-size="0.06944in" style:font-size-asian="0.06944in" style:font-size-complex="0.06944in" fo:letter-spacing="0.00625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72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97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">
      <style:text-properties fo:font-variant="normal" fo:text-transform="none" fo:color="#80a7ba" style:text-line-through-type="none" style:text-line-through-style="none" style:text-line-through-width="auto" style:text-line-through-color="font-color" style:text-position="0% 100%" fo:font-family="Times New Roman" style:font-family-complex="Times New Roman" fo:font-size="0.15278in" style:font-size-asian="0.15278in" style:font-size-complex="0.15278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573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8333in" style:font-size-asian="0.08333in" style:font-size-complex="0.083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98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722in" style:font-size-asian="0.09722in" style:font-size-complex="0.09722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50">
      <style:text-properties fo:font-variant="normal" fo:text-transform="none" fo:color="#909ca7" style:text-line-through-type="none" style:text-line-through-style="none" style:text-line-through-width="auto" style:text-line-through-color="font-color" style:text-position="0% 100%" fo:font-family="Arial" style:font-family-complex="Arial" fo:font-size="0.08333in" style:font-size-asian="0.08333in" style:font-size-complex="0.08333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33">
      <style:text-properties fo:font-variant="normal" fo:text-transform="none" fo:color="#80a7ba" style:text-line-through-type="none" style:text-line-through-style="none" style:text-line-through-width="auto" style:text-line-through-color="font-color" style:text-position="0% 100%" fo:font-family="Times New Roman" style:font-family-complex="Times New Roman" fo:font-size="0.15278in" style:font-size-asian="0.15278in" style:font-size-complex="0.15278in" fo:letter-spacing="-0.01389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574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8333in" style:font-size-asian="0.08333in" style:font-size-complex="0.08333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99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722in" style:font-size-asian="0.09722in" style:font-size-complex="0.097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51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">
      <style:text-properties fo:font-variant="normal" fo:text-transform="none" fo:color="#93b8cc" style:text-line-through-type="none" style:text-line-through-style="none" style:text-line-through-width="auto" style:text-line-through-color="font-color" style:text-position="0% 100%" fo:font-family="Times New Roman" style:font-family-complex="Times New Roman" fo:font-size="0.08333in" style:font-size-asian="0.08333in" style:font-size-complex="0.08333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75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8333in" style:font-size-asian="0.08333in" style:font-size-complex="0.083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76">
      <style:text-properties fo:font-variant="normal" fo:text-transform="none" fo:color="#bfbfc4" style:text-line-through-type="none" style:text-line-through-style="none" style:text-line-through-width="auto" style:text-line-through-color="font-color" style:text-position="0% 100%" fo:font-family="Times New Roman" style:font-family-complex="Times New Roman" fo:font-size="0.08333in" style:font-size-asian="0.08333in" style:font-size-complex="0.083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52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8333in" style:font-size-asian="0.08333in" style:font-size-complex="0.083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">
      <style:text-properties fo:font-variant="normal" fo:text-transform="none" fo:color="#93b8cc" style:text-line-through-type="none" style:text-line-through-style="none" style:text-line-through-width="auto" style:text-line-through-color="font-color" style:text-position="0% 100%" fo:font-family="Times New Roman" style:font-family-complex="Times New Roman" fo:font-size="0.08333in" style:font-size-asian="0.08333in" style:font-size-complex="0.083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77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8333in" style:font-size-asian="0.08333in" style:font-size-complex="0.083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53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">
      <style:text-properties fo:font-variant="normal" fo:text-transform="none" fo:color="#828e97" style:text-line-through-type="none" style:text-line-through-style="none" style:text-line-through-width="auto" style:text-line-through-color="font-color" style:text-position="0% 100%" fo:font-family="Times New Roman" style:font-family-complex="Times New Roman" fo:font-size="0.08333in" style:font-size-asian="0.08333in" style:font-size-complex="0.083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30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7639in" style:font-size-asian="0.07639in" style:font-size-complex="0.07639in" fo:letter-spacing="-0.00486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54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7639in" style:font-size-asian="0.07639in" style:font-size-complex="0.07639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37">
      <style:text-properties fo:font-variant="normal" fo:text-transform="none" fo:color="#9caab1" style:text-line-through-type="none" style:text-line-through-style="none" style:text-line-through-width="auto" style:text-line-through-color="font-color" style:text-position="0% 100%" fo:font-family="Times New Roman" style:font-family-complex="Times New Roman" fo:font-size="0.08333in" style:font-size-asian="0.08333in" style:font-size-complex="0.083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78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31">
      <style:text-properties fo:font-variant="normal" fo:text-transform="none" fo:color="#909ca7" style:text-line-through-type="none" style:text-line-through-style="none" style:text-line-through-width="auto" style:text-line-through-color="font-color" style:text-position="0% 100%" fo:font-family="Arial" style:font-family-complex="Arial" fo:font-size="0.06944in" style:font-size-asian="0.06944in" style:font-size-complex="0.06944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55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">
      <style:text-properties fo:font-variant="normal" fo:text-transform="none" fo:color="#80a7ba" style:text-line-through-type="none" style:text-line-through-style="none" style:text-line-through-width="auto" style:text-line-through-color="font-color" style:text-position="0% 100%" fo:font-family="Times New Roman" style:font-family-complex="Times New Roman" fo:font-size="0.08333in" style:font-size-asian="0.08333in" style:font-size-complex="0.083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79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Arial" style:font-family-complex="Arial" fo:font-size="0.06944in" style:font-size-asian="0.06944in" style:font-size-complex="0.06944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32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56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8333in" style:font-size-asian="0.08333in" style:font-size-complex="0.08333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39">
      <style:text-properties fo:font-variant="normal" fo:text-transform="none" fo:color="#828e97" style:text-line-through-type="none" style:text-line-through-style="none" style:text-line-through-width="auto" style:text-line-through-color="font-color" style:text-position="0% 100%" fo:font-family="Times New Roman" style:font-family-complex="Times New Roman" fo:font-size="0.08333in" style:font-size-asian="0.08333in" style:font-size-complex="0.083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3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657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34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8333in" style:font-size-asian="0.08333in" style:font-size-complex="0.083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10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7639in" style:font-size-asian="0.07639in" style:font-size-complex="0.07639in" fo:letter-spacing="-0.00556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58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625in" style:font-size-asian="0.0625in" style:font-size-complex="0.06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35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8333in" style:font-size-asian="0.08333in" style:font-size-complex="0.08333in" fo:letter-spacing="0.00417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11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7639in" style:font-size-asian="0.07639in" style:font-size-complex="0.0763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59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36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8333in" style:font-size-asian="0.08333in" style:font-size-complex="0.083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12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37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13">
      <style:text-properties fo:font-variant="normal" fo:text-transform="none" fo:color="#909ca7" style:text-line-through-type="none" style:text-line-through-style="none" style:text-line-through-width="auto" style:text-line-through-color="font-color" style:text-position="0% 100%" fo:font-family="Times New Roman" style:font-family-complex="Times New Roman" fo:font-size="0.07639in" style:font-size-asian="0.07639in" style:font-size-complex="0.07639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738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Arial" style:font-family-complex="Arial" fo:font-size="0.07639in" style:font-size-asian="0.07639in" style:font-size-complex="0.0763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14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39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15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Arial" style:font-family-complex="Arial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16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17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Arial" style:font-family-complex="Arial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18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19">
      <style:text-properties fo:font-variant="normal" fo:text-transform="none" fo:color="#a3afb5" style:text-line-through-type="none" style:text-line-through-style="none" style:text-line-through-width="auto" style:text-line-through-color="font-color" style:text-position="0% 100%" fo:font-family="Arial" style:font-family-complex="Arial" fo:font-size="0.11111in" style:font-size-asian="0.11111in" style:font-size-complex="0.11111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80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8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40">
      <style:text-properties fo:font-variant="normal" fo:text-transform="none" fo:color="#80a7ba" style:text-line-through-type="none" style:text-line-through-style="none" style:text-line-through-width="auto" style:text-line-through-color="font-color" style:text-position="0% 100%" fo:font-family="Times New Roman" style:font-family-complex="Times New Roman" fo:font-size="0.08333in" style:font-size-asian="0.08333in" style:font-size-complex="0.08333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82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028in" style:font-size-asian="0.09028in" style:font-size-complex="0.09028in" fo:letter-spacing="-0.00069in" fo:font-style="normal" style:font-style-asian="normal" style:font-style-complex="normal" style:text-underline-type="single" style:text-underline-style="solid" style:text-underline-width="bold" style:text-underline-color="#828c95" fo:font-weight="bold" style:font-weight-asian="bold" style:font-weight-complex="bold" style:text-underline-mode="continuous" style:letter-kerning="false"/>
    </style:style>
    <style:style style:family="text" style:name="a41">
      <style:text-properties fo:font-variant="normal" fo:text-transform="none" fo:color="#80a7ba" style:text-line-through-type="none" style:text-line-through-style="none" style:text-line-through-width="auto" style:text-line-through-color="font-color" style:text-position="0% 100%" fo:font-family="Times New Roman" style:font-family-complex="Times New Roman" fo:font-size="0.08333in" style:font-size-asian="0.08333in" style:font-size-complex="0.083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83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028in" style:font-size-asian="0.09028in" style:font-size-complex="0.09028in" fo:letter-spacing="0in" fo:font-style="normal" style:font-style-asian="normal" style:font-style-complex="normal" style:text-underline-type="single" style:text-underline-style="solid" style:text-underline-width="bold" style:text-underline-color="#828c95" fo:font-weight="bold" style:font-weight-asian="bold" style:font-weight-complex="bold" style:text-underline-mode="continuous" style:letter-kerning="false"/>
    </style:style>
    <style:style style:family="text" style:name="a42">
      <style:text-properties fo:font-variant="normal" fo:text-transform="none" fo:color="#80a7ba" style:text-line-through-type="none" style:text-line-through-style="none" style:text-line-through-width="auto" style:text-line-through-color="font-color" style:text-position="0% 100%" fo:font-family="Times New Roman" style:font-family-complex="Times New Roman" fo:font-size="0.08333in" style:font-size-asian="0.08333in" style:font-size-complex="0.08333in" fo:letter-spacing="-0.0013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84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028in" style:font-size-asian="0.09028in" style:font-size-complex="0.09028in" fo:letter-spacing="0.00903in" fo:font-style="normal" style:font-style-asian="normal" style:font-style-complex="normal" style:text-underline-type="single" style:text-underline-style="solid" style:text-underline-width="bold" style:text-underline-color="#828c95" fo:font-weight="bold" style:font-weight-asian="bold" style:font-weight-complex="bold" style:text-underline-mode="continuous" style:letter-kerning="false"/>
    </style:style>
    <style:style style:family="graphic" style:name="a66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43">
      <style:text-properties fo:font-variant="normal" fo:text-transform="none" fo:color="#828e97" style:text-line-through-type="none" style:text-line-through-style="none" style:text-line-through-width="auto" style:text-line-through-color="font-color" style:text-position="0% 100%" fo:font-family="Times New Roman" style:font-family-complex="Times New Roman" fo:font-size="0.08333in" style:font-size-asian="0.08333in" style:font-size-complex="0.083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85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61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7639in" style:font-size-asian="0.07639in" style:font-size-complex="0.0763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4">
      <style:text-properties fo:font-variant="normal" fo:text-transform="none" fo:color="#828e97" style:text-line-through-type="none" style:text-line-through-style="none" style:text-line-through-width="auto" style:text-line-through-color="font-color" style:text-position="0% 100%" fo:font-family="Times New Roman" style:font-family-complex="Times New Roman" fo:font-size="0.08333in" style:font-size-asian="0.08333in" style:font-size-complex="0.08333in" fo:letter-spacing="-0.0131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86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722in" style:font-size-asian="0.09722in" style:font-size-complex="0.09722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662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5">
      <style:text-properties fo:font-variant="normal" fo:text-transform="none" fo:color="#828e97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028in" style:font-size-asian="0.09028in" style:font-size-complex="0.09028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87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63">
      <style:text-properties fo:font-variant="normal" fo:text-transform="none" fo:color="#909ca7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722in" style:font-size-asian="0.09722in" style:font-size-complex="0.09722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6">
      <style:text-properties fo:font-variant="normal" fo:text-transform="none" fo:color="#828e97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028in" style:font-size-asian="0.09028in" style:font-size-complex="0.09028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40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Arial" style:font-family-complex="Arial" fo:font-size="0.08333in" style:font-size-asian="0.08333in" style:font-size-complex="0.083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64">
      <style:text-properties fo:font-variant="normal" fo:text-transform="none" fo:color="#909ca7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722in" style:font-size-asian="0.09722in" style:font-size-complex="0.097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7">
      <style:text-properties fo:font-variant="normal" fo:text-transform="none" fo:color="#828e97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028in" style:font-size-asian="0.09028in" style:font-size-complex="0.09028in" fo:letter-spacing="-0.01042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88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Arial" style:font-family-complex="Arial" fo:font-size="0.09722in" style:font-size-asian="0.09722in" style:font-size-complex="0.09722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741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Arial" style:font-family-complex="Arial" fo:font-size="0.08333in" style:font-size-asian="0.08333in" style:font-size-complex="0.08333in" fo:letter-spacing="0.00417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65">
      <style:text-properties fo:font-variant="normal" fo:text-transform="none" fo:color="#909ca7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722in" style:font-size-asian="0.09722in" style:font-size-complex="0.09722in" fo:letter-spacing="0.0013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8">
      <style:text-properties fo:font-variant="normal" fo:text-transform="none" fo:color="#80a7ba" style:text-line-through-type="none" style:text-line-through-style="none" style:text-line-through-width="auto" style:text-line-through-color="font-color" style:text-position="0% 100%" fo:font-family="Times New Roman" style:font-family-complex="Times New Roman" fo:font-size="0.07639in" style:font-size-asian="0.07639in" style:font-size-complex="0.07639in" fo:letter-spacing="-0.00417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89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42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Arial" style:font-family-complex="Arial" fo:font-size="0.08333in" style:font-size-asian="0.08333in" style:font-size-complex="0.083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66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722in" style:font-size-asian="0.09722in" style:font-size-complex="0.097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9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43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67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722in" style:font-size-asian="0.09722in" style:font-size-complex="0.09722in" fo:letter-spacing="-0.00278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44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722in" style:font-size-asian="0.09722in" style:font-size-complex="0.09722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20">
      <style:text-properties fo:font-variant="normal" fo:text-transform="none" fo:color="#a3afb5" style:text-line-through-type="none" style:text-line-through-style="none" style:text-line-through-width="auto" style:text-line-through-color="font-color" style:text-position="0% 100%" fo:font-family="Arial" style:font-family-complex="Arial" fo:font-size="0.11111in" style:font-size-asian="0.11111in" style:font-size-complex="0.11111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68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722in" style:font-size-asian="0.09722in" style:font-size-complex="0.097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45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21">
      <style:text-properties fo:font-variant="normal" fo:text-transform="none" fo:color="#a3afb5" style:text-line-through-type="none" style:text-line-through-style="none" style:text-line-through-width="auto" style:text-line-through-color="font-color" style:text-position="0% 100%" fo:font-family="Arial" style:font-family-complex="Arial" fo:font-size="0.11111in" style:font-size-asian="0.11111in" style:font-size-complex="0.11111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69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46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Arial" style:font-family-complex="Arial" fo:font-size="0.22222in" style:font-size-asian="0.22222in" style:font-size-complex="0.22222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22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Arial" style:font-family-complex="Arial" fo:font-size="0.11111in" style:font-size-asian="0.11111in" style:font-size-complex="0.11111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47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23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4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900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Arial" style:font-family-complex="Arial" fo:font-size="0.08333in" style:font-size-asian="0.08333in" style:font-size-complex="0.08333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24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Arial" style:font-family-complex="Arial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49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11111in" style:font-size-asian="0.11111in" style:font-size-complex="0.11111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01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25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26">
      <style:text-properties fo:font-variant="normal" fo:text-transform="none" fo:color="#909ca7" style:text-line-through-type="none" style:text-line-through-style="none" style:text-line-through-width="auto" style:text-line-through-color="font-color" style:text-position="0% 100%" fo:font-family="Arial" style:font-family-complex="Arial" fo:font-size="0.09028in" style:font-size-asian="0.09028in" style:font-size-complex="0.09028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902">
      <style:text-properties fo:font-variant="normal" fo:text-transform="none" fo:color="#909ca7" style:text-line-through-type="none" style:text-line-through-style="none" style:text-line-through-width="auto" style:text-line-through-color="font-color" style:text-position="0% 100%" fo:font-family="Times New Roman" style:font-family-complex="Times New Roman" fo:font-size="0.08333in" style:font-size-asian="0.08333in" style:font-size-complex="0.08333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27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03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8333in" style:font-size-asian="0.08333in" style:font-size-complex="0.083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28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Arial" style:font-family-complex="Arial" fo:font-size="0.13889in" style:font-size-asian="0.13889in" style:font-size-complex="0.13889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04">
      <style:text-properties fo:font-variant="normal" fo:text-transform="none" fo:color="#a3afb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8333in" style:font-size-asian="0.08333in" style:font-size-complex="0.083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29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05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8333in" style:font-size-asian="0.08333in" style:font-size-complex="0.083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06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8333in" style:font-size-asian="0.08333in" style:font-size-complex="0.08333in" fo:letter-spacing="-0.00764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07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8333in" style:font-size-asian="0.08333in" style:font-size-complex="0.083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00">
      <style:text-properties fo:font-variant="normal" fo:text-transform="none" fo:color="#a3afb5" style:text-line-through-type="none" style:text-line-through-style="none" style:text-line-through-width="auto" style:text-line-through-color="font-color" style:text-position="0% 100%" fo:font-family="Arial" style:font-family-complex="Arial" fo:font-size="0.06944in" style:font-size-asian="0.06944in" style:font-size-complex="0.069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08">
      <style:text-properties fo:font-variant="normal" fo:text-transform="none" fo:color="#a3afb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8333in" style:font-size-asian="0.08333in" style:font-size-complex="0.083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01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Arial" style:font-family-complex="Arial" fo:font-size="0.06944in" style:font-size-asian="0.06944in" style:font-size-complex="0.069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09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8333in" style:font-size-asian="0.08333in" style:font-size-complex="0.083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02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Arial" style:font-family-complex="Arial" fo:font-size="0.06944in" style:font-size-asian="0.06944in" style:font-size-complex="0.06944in" fo:letter-spacing="-0.0013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03">
      <style:text-properties fo:font-variant="normal" fo:text-transform="none" fo:color="#a3afb5" style:text-line-through-type="none" style:text-line-through-style="none" style:text-line-through-width="auto" style:text-line-through-color="font-color" style:text-position="0% 100%" fo:font-family="Arial" style:font-family-complex="Arial" fo:font-size="0.06944in" style:font-size-asian="0.06944in" style:font-size-complex="0.069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04">
      <style:text-properties fo:font-variant="normal" fo:text-transform="none" fo:color="#a3afb5" style:text-line-through-type="none" style:text-line-through-style="none" style:text-line-through-width="auto" style:text-line-through-color="font-color" style:text-position="0% 100%" fo:font-family="Arial" style:font-family-complex="Arial" fo:font-size="0.06944in" style:font-size-asian="0.06944in" style:font-size-complex="0.06944in" fo:letter-spacing="-0.00694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05">
      <style:text-properties fo:font-variant="normal" fo:text-transform="none" fo:color="#909ca7" style:text-line-through-type="none" style:text-line-through-style="none" style:text-line-through-width="auto" style:text-line-through-color="font-color" style:text-position="0% 100%" fo:font-family="Times New Roman" style:font-family-complex="Times New Roman" fo:font-size="0.14583in" style:font-size-asian="0.14583in" style:font-size-complex="0.1458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06">
      <style:text-properties fo:font-variant="normal" fo:text-transform="none" fo:color="#909ca7" style:text-line-through-type="none" style:text-line-through-style="none" style:text-line-through-width="auto" style:text-line-through-color="font-color" style:text-position="0% 100%" fo:font-family="Times New Roman" style:font-family-complex="Times New Roman" fo:font-size="0.14583in" style:font-size-asian="0.14583in" style:font-size-complex="0.14583in" fo:letter-spacing="-0.0131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07">
      <style:text-properties fo:font-variant="normal" fo:text-transform="none" fo:color="#909ca7" style:text-line-through-type="none" style:text-line-through-style="none" style:text-line-through-width="auto" style:text-line-through-color="font-color" style:text-position="0% 100%" fo:font-family="Times New Roman" style:font-family-complex="Times New Roman" fo:font-size="0.18056in" style:font-size-asian="0.18056in" style:font-size-complex="0.1805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08">
      <style:text-properties fo:font-variant="normal" fo:text-transform="none" fo:color="#909ca7" style:text-line-through-type="none" style:text-line-through-style="none" style:text-line-through-width="auto" style:text-line-through-color="font-color" style:text-position="0% 100%" fo:font-family="Times New Roman" style:font-family-complex="Times New Roman" fo:font-size="0.18056in" style:font-size-asian="0.18056in" style:font-size-complex="0.18056in" fo:letter-spacing="-0.02222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09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028in" style:font-size-asian="0.09028in" style:font-size-complex="0.09028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0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722in" style:font-size-asian="0.09722in" style:font-size-complex="0.097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1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722in" style:font-size-asian="0.09722in" style:font-size-complex="0.09722in" fo:letter-spacing="-0.00694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0">
      <style:text-properties fo:font-variant="normal" fo:text-transform="none" fo:color="#80a7ba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028in" style:font-size-asian="0.09028in" style:font-size-complex="0.09028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2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722in" style:font-size-asian="0.09722in" style:font-size-complex="0.097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1">
      <style:text-properties fo:font-variant="normal" fo:text-transform="none" fo:color="#828e97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028in" style:font-size-asian="0.09028in" style:font-size-complex="0.09028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3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028in" style:font-size-asian="0.09028in" style:font-size-complex="0.09028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">
      <style:text-properties fo:font-variant="normal" fo:text-transform="none" fo:color="#80a7ba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028in" style:font-size-asian="0.09028in" style:font-size-complex="0.09028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70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6944in" style:font-size-asian="0.06944in" style:font-size-complex="0.069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3">
      <style:text-properties fo:font-variant="normal" fo:text-transform="none" fo:color="#80a7ba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028in" style:font-size-asian="0.09028in" style:font-size-complex="0.09028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4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Arial" style:font-family-complex="Arial" fo:font-size="0.08333in" style:font-size-asian="0.08333in" style:font-size-complex="0.08333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71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6944in" style:font-size-asian="0.06944in" style:font-size-complex="0.06944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4">
      <style:text-properties fo:font-variant="normal" fo:text-transform="none" fo:color="#80a7ba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028in" style:font-size-asian="0.09028in" style:font-size-complex="0.09028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5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Arial" style:font-family-complex="Arial" fo:font-size="0.08333in" style:font-size-asian="0.08333in" style:font-size-complex="0.083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72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6944in" style:font-size-asian="0.06944in" style:font-size-complex="0.069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5">
      <style:text-properties fo:font-variant="normal" fo:text-transform="none" fo:color="#828e97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028in" style:font-size-asian="0.09028in" style:font-size-complex="0.09028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6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Arial" style:font-family-complex="Arial" fo:font-size="0.08333in" style:font-size-asian="0.08333in" style:font-size-complex="0.08333in" fo:letter-spacing="-0.01181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73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6944in" style:font-size-asian="0.06944in" style:font-size-complex="0.06944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6">
      <style:text-properties fo:font-variant="normal" fo:text-transform="none" fo:color="#80a7ba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028in" style:font-size-asian="0.09028in" style:font-size-complex="0.09028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7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Arial" style:font-family-complex="Arial" fo:font-size="0.08333in" style:font-size-asian="0.08333in" style:font-size-complex="0.08333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74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6944in" style:font-size-asian="0.06944in" style:font-size-complex="0.069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7">
      <style:text-properties fo:font-variant="normal" fo:text-transform="none" fo:color="#80a7ba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028in" style:font-size-asian="0.09028in" style:font-size-complex="0.09028in" fo:letter-spacing="0.00625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98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50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75">
      <style:text-properties fo:font-variant="normal" fo:text-transform="none" fo:color="#a3afb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6944in" style:font-size-asian="0.06944in" style:font-size-complex="0.069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8">
      <style:text-properties fo:font-variant="normal" fo:text-transform="none" fo:color="#80a7ba" style:text-line-through-type="none" style:text-line-through-style="none" style:text-line-through-width="auto" style:text-line-through-color="font-color" style:text-position="0% 100%" fo:font-family="Arial" style:font-family-complex="Arial" fo:font-size="0.08333in" style:font-size-asian="0.08333in" style:font-size-complex="0.08333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9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8333in" style:font-size-asian="0.08333in" style:font-size-complex="0.08333in" fo:letter-spacing="0in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51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625in" style:font-size-asian="0.0625in" style:font-size-complex="0.06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76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6944in" style:font-size-asian="0.06944in" style:font-size-complex="0.069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">
      <style:text-properties fo:font-variant="normal" fo:text-transform="none" fo:color="#80a7ba" style:text-line-through-type="none" style:text-line-through-style="none" style:text-line-through-width="auto" style:text-line-through-color="font-color" style:text-position="0% 100%" fo:font-family="Arial" style:font-family-complex="Arial" fo:font-size="0.08333in" style:font-size-asian="0.08333in" style:font-size-complex="0.08333in" fo:letter-spacing="0.00208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52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77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5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67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830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Arial" style:font-family-complex="Arial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54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Arial" style:font-family-complex="Arial" fo:font-size="0.07639in" style:font-size-asian="0.07639in" style:font-size-complex="0.07639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79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6944in" style:font-size-asian="0.06944in" style:font-size-complex="0.06944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31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55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Arial" style:font-family-complex="Arial" fo:font-size="0.07639in" style:font-size-asian="0.07639in" style:font-size-complex="0.07639in" fo:letter-spacing="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56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Arial" style:font-family-complex="Arial" fo:font-size="0.07639in" style:font-size-asian="0.07639in" style:font-size-complex="0.0763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32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Arial" style:font-family-complex="Arial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57">
      <style:text-properties fo:font-variant="normal" fo:text-transform="none" fo:color="#a3afb5" style:text-line-through-type="none" style:text-line-through-style="none" style:text-line-through-width="auto" style:text-line-through-color="font-color" style:text-position="0% 100%" fo:font-family="Arial" style:font-family-complex="Arial" fo:font-size="0.07639in" style:font-size-asian="0.07639in" style:font-size-complex="0.0763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33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58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8333in" style:font-size-asian="0.08333in" style:font-size-complex="0.083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10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34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Arial" style:font-family-complex="Arial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59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028in" style:font-size-asian="0.09028in" style:font-size-complex="0.09028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1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835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36">
      <style:text-properties fo:font-variant="normal" fo:text-transform="none" fo:color="#909ca7" style:text-line-through-type="none" style:text-line-through-style="none" style:text-line-through-width="auto" style:text-line-through-color="font-color" style:text-position="0% 100%" fo:font-family="Arial" style:font-family-complex="Arial" fo:font-size="0.09028in" style:font-size-asian="0.09028in" style:font-size-complex="0.09028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12">
      <style:text-properties fo:font-variant="normal" fo:text-transform="none" fo:color="#909ca7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028in" style:font-size-asian="0.09028in" style:font-size-complex="0.09028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37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13">
      <style:text-properties fo:font-variant="normal" fo:text-transform="none" fo:color="#909ca7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028in" style:font-size-asian="0.09028in" style:font-size-complex="0.09028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3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914">
      <style:text-properties fo:font-variant="normal" fo:text-transform="none" fo:color="#909ca7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028in" style:font-size-asian="0.09028in" style:font-size-complex="0.09028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39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028in" style:font-size-asian="0.09028in" style:font-size-complex="0.09028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15">
      <style:text-properties fo:font-variant="normal" fo:text-transform="none" fo:color="#727780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028in" style:font-size-asian="0.09028in" style:font-size-complex="0.09028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16">
      <style:text-properties fo:font-variant="normal" fo:text-transform="none" fo:color="#909ca7" style:text-line-through-type="none" style:text-line-through-style="none" style:text-line-through-width="auto" style:text-line-through-color="font-color" style:text-position="0% 100%" fo:font-family="Times New Roman" style:font-family-complex="Times New Roman" fo:font-size="0.08333in" style:font-size-asian="0.08333in" style:font-size-complex="0.08333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917">
      <style:text-properties fo:font-variant="normal" fo:text-transform="none" fo:color="#909ca7" style:text-line-through-type="none" style:text-line-through-style="none" style:text-line-through-width="auto" style:text-line-through-color="font-color" style:text-position="0% 100%" fo:font-family="Times New Roman" style:font-family-complex="Times New Roman" fo:font-size="0.08333in" style:font-size-asian="0.08333in" style:font-size-complex="0.08333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010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18">
      <style:text-properties fo:font-variant="normal" fo:text-transform="none" fo:color="#909ca7" style:text-line-through-type="none" style:text-line-through-style="none" style:text-line-through-width="auto" style:text-line-through-color="font-color" style:text-position="0% 100%" fo:font-family="Times New Roman" style:font-family-complex="Times New Roman" fo:font-size="0.08333in" style:font-size-asian="0.08333in" style:font-size-complex="0.083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1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919">
      <style:text-properties fo:font-variant="normal" fo:text-transform="none" fo:color="#909ca7" style:text-line-through-type="none" style:text-line-through-style="none" style:text-line-through-width="auto" style:text-line-through-color="font-color" style:text-position="0% 100%" fo:font-family="Times New Roman" style:font-family-complex="Times New Roman" fo:font-size="0.08333in" style:font-size-asian="0.08333in" style:font-size-complex="0.08333in" fo:letter-spacing="-0.01042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12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Arial" style:font-family-complex="Arial" fo:font-size="0.09722in" style:font-size-asian="0.09722in" style:font-size-complex="0.09722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13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Arial" style:font-family-complex="Arial" fo:font-size="0.09722in" style:font-size-asian="0.09722in" style:font-size-complex="0.09722in" fo:letter-spacing="-0.00486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14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Arial" style:font-family-complex="Arial" fo:font-size="0.09722in" style:font-size-asian="0.09722in" style:font-size-complex="0.097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15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Arial" style:font-family-complex="Arial" fo:font-size="0.09722in" style:font-size-asian="0.09722in" style:font-size-complex="0.09722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16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Arial" style:font-family-complex="Arial" fo:font-size="0.09722in" style:font-size-asian="0.09722in" style:font-size-complex="0.097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17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Arial" style:font-family-complex="Arial" fo:font-size="0.09722in" style:font-size-asian="0.09722in" style:font-size-complex="0.09722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18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Arial" style:font-family-complex="Arial" fo:font-size="0.09722in" style:font-size-asian="0.09722in" style:font-size-complex="0.09722in" fo:letter-spacing="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19">
      <style:text-properties fo:font-variant="normal" fo:text-transform="none" fo:color="#a3afb5" style:text-line-through-type="none" style:text-line-through-style="none" style:text-line-through-width="auto" style:text-line-through-color="font-color" style:text-position="0% 100%" fo:font-family="Arial" style:font-family-complex="Arial" fo:font-size="0.09722in" style:font-size-asian="0.09722in" style:font-size-complex="0.097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0">
      <style:text-properties fo:font-variant="normal" fo:text-transform="none" fo:color="#828e97" style:text-line-through-type="none" style:text-line-through-style="none" style:text-line-through-width="auto" style:text-line-through-color="font-color" style:text-position="0% 100%" fo:font-family="Arial" style:font-family-complex="Arial" fo:font-size="0.08333in" style:font-size-asian="0.08333in" style:font-size-complex="0.083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1">
      <style:text-properties fo:font-variant="normal" fo:text-transform="none" fo:color="#80a7ba" style:text-line-through-type="none" style:text-line-through-style="none" style:text-line-through-width="auto" style:text-line-through-color="font-color" style:text-position="0% 100%" fo:font-family="Arial" style:font-family-complex="Arial" fo:font-size="0.08333in" style:font-size-asian="0.08333in" style:font-size-complex="0.083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2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80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6944in" style:font-size-asian="0.06944in" style:font-size-complex="0.069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3">
      <style:text-properties fo:font-variant="normal" fo:text-transform="none" fo:color="#80a7ba" style:text-line-through-type="none" style:text-line-through-style="none" style:text-line-through-width="auto" style:text-line-through-color="font-color" style:text-position="0% 100%" fo:font-family="Arial" style:font-family-complex="Arial" fo:font-size="0.08333in" style:font-size-asian="0.08333in" style:font-size-complex="0.08333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681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6944in" style:font-size-asian="0.06944in" style:font-size-complex="0.06944in" fo:letter-spacing="-0.0013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4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82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6944in" style:font-size-asian="0.06944in" style:font-size-complex="0.069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683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6">
      <style:text-properties fo:font-variant="normal" fo:text-transform="none" fo:color="#828e97" style:text-line-through-type="none" style:text-line-through-style="none" style:text-line-through-width="auto" style:text-line-through-color="font-color" style:text-position="0% 100%" fo:font-family="Times New Roman" style:font-family-complex="Times New Roman" fo:font-size="0.71528in" style:font-size-asian="0.71528in" style:font-size-complex="0.71528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5278in" style:font-size-asian="0.15278in" style:font-size-complex="0.15278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7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60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85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761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722in" style:font-size-asian="0.09722in" style:font-size-complex="0.097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86">
      <style:text-properties fo:font-variant="normal" fo:text-transform="none" fo:color="#909ca7" style:text-line-through-type="none" style:text-line-through-style="none" style:text-line-through-width="auto" style:text-line-through-color="font-color" style:text-position="0% 100%" fo:font-family="Times New Roman" style:font-family-complex="Times New Roman" fo:font-size="0.08333in" style:font-size-asian="0.08333in" style:font-size-complex="0.083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9">
      <style:text-properties fo:font-variant="normal" fo:text-transform="none" fo:color="#828e97" style:text-line-through-type="none" style:text-line-through-style="none" style:text-line-through-width="auto" style:text-line-through-color="font-color" style:text-position="0% 100%" fo:font-family="Times New Roman" style:font-family-complex="Times New Roman" fo:font-size="0.71528in" style:font-size-asian="0.71528in" style:font-size-complex="0.71528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62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87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63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Arial" style:font-family-complex="Arial" fo:font-size="0.07639in" style:font-size-asian="0.07639in" style:font-size-complex="0.07639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88">
      <style:text-properties fo:font-variant="normal" fo:text-transform="none" fo:color="#909ca7" style:text-line-through-type="none" style:text-line-through-style="none" style:text-line-through-width="auto" style:text-line-through-color="font-color" style:text-position="0% 100%" fo:font-family="Times New Roman" style:font-family-complex="Times New Roman" fo:font-size="0.0625in" style:font-size-asian="0.0625in" style:font-size-complex="0.06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40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028in" style:font-size-asian="0.09028in" style:font-size-complex="0.09028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64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Arial" style:font-family-complex="Arial" fo:font-size="0.07639in" style:font-size-asian="0.07639in" style:font-size-complex="0.0763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89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41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028in" style:font-size-asian="0.09028in" style:font-size-complex="0.09028in" fo:letter-spacing="-0.01181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65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Arial" style:font-family-complex="Arial" fo:font-size="0.07639in" style:font-size-asian="0.07639in" style:font-size-complex="0.07639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66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42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028in" style:font-size-asian="0.09028in" style:font-size-complex="0.09028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6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843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68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7639in" style:font-size-asian="0.07639in" style:font-size-complex="0.0763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20">
      <style:text-properties fo:font-variant="normal" fo:text-transform="none" fo:color="#909ca7" style:text-line-through-type="none" style:text-line-through-style="none" style:text-line-through-width="auto" style:text-line-through-color="font-color" style:text-position="0% 100%" fo:font-family="Times New Roman" style:font-family-complex="Times New Roman" fo:font-size="0.08333in" style:font-size-asian="0.08333in" style:font-size-complex="0.083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44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8333in" style:font-size-asian="0.08333in" style:font-size-complex="0.08333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69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21">
      <style:text-properties fo:font-variant="normal" fo:text-transform="none" fo:color="#909ca7" style:text-line-through-type="none" style:text-line-through-style="none" style:text-line-through-width="auto" style:text-line-through-color="font-color" style:text-position="0% 100%" fo:font-family="Times New Roman" style:font-family-complex="Times New Roman" fo:font-size="0.08333in" style:font-size-asian="0.08333in" style:font-size-complex="0.08333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45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8333in" style:font-size-asian="0.08333in" style:font-size-complex="0.083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46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8333in" style:font-size-asian="0.08333in" style:font-size-complex="0.08333in" fo:letter-spacing="-0.00694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22">
      <style:text-properties fo:font-variant="normal" fo:text-transform="none" fo:color="#909ca7" style:text-line-through-type="none" style:text-line-through-style="none" style:text-line-through-width="auto" style:text-line-through-color="font-color" style:text-position="0% 100%" fo:font-family="Times New Roman" style:font-family-complex="Times New Roman" fo:font-size="0.08333in" style:font-size-asian="0.08333in" style:font-size-complex="0.083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47">
      <style:text-properties fo:font-variant="normal" fo:text-transform="none" fo:color="#909ca7" style:text-line-through-type="none" style:text-line-through-style="none" style:text-line-through-width="auto" style:text-line-through-color="font-color" style:text-position="0% 100%" fo:font-family="Times New Roman" style:font-family-complex="Times New Roman" fo:font-size="0.08333in" style:font-size-asian="0.08333in" style:font-size-complex="0.08333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23">
      <style:text-properties fo:font-variant="normal" fo:text-transform="none" fo:color="#909ca7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028in" style:font-size-asian="0.09028in" style:font-size-complex="0.09028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48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24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49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Arial" style:font-family-complex="Arial" fo:font-size="0.08333in" style:font-size-asian="0.08333in" style:font-size-complex="0.08333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925">
      <style:text-properties fo:font-variant="normal" fo:text-transform="none" fo:color="#909ca7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028in" style:font-size-asian="0.09028in" style:font-size-complex="0.09028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26">
      <style:text-properties fo:font-variant="normal" fo:text-transform="none" fo:color="#909ca7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028in" style:font-size-asian="0.09028in" style:font-size-complex="0.09028in" fo:letter-spacing="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27">
      <style:text-properties fo:font-variant="normal" fo:text-transform="none" fo:color="#909ca7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028in" style:font-size-asian="0.09028in" style:font-size-complex="0.09028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20">
      <style:text-properties fo:font-variant="normal" fo:text-transform="none" fo:color="#a3afb5" style:text-line-through-type="none" style:text-line-through-style="none" style:text-line-through-width="auto" style:text-line-through-color="font-color" style:text-position="0% 100%" fo:font-family="Arial" style:font-family-complex="Arial" fo:font-size="0.09722in" style:font-size-asian="0.09722in" style:font-size-complex="0.09722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28">
      <style:text-properties fo:font-variant="normal" fo:text-transform="none" fo:color="#909ca7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028in" style:font-size-asian="0.09028in" style:font-size-complex="0.09028in" fo:letter-spacing="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21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29">
      <style:text-properties fo:font-variant="normal" fo:text-transform="none" fo:color="#727780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028in" style:font-size-asian="0.09028in" style:font-size-complex="0.09028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2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023" style:parent-style-name="Graphics">
      <style:graphic-properties draw:fill="none" draw:stroke="none"/>
    </style:style>
    <style:style style:family="graphic" style:name="a1024" style:parent-style-name="Graphics">
      <style:graphic-properties draw:fill="none" draw:stroke="none"/>
    </style:style>
    <style:style style:family="text" style:name="a1100">
      <style:text-properties fo:font-variant="normal" fo:text-transform="none" fo:color="#9cacb3" style:text-line-through-type="none" style:text-line-through-style="none" style:text-line-through-width="auto" style:text-line-through-color="font-color" style:text-position="0% 100%" fo:font-family="Times New Roman" style:font-family-complex="Times New Roman" fo:font-size="0.07639in" style:font-size-asian="0.07639in" style:font-size-complex="0.0763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25" style:parent-style-name="Graphics">
      <style:graphic-properties draw:fill="none" draw:stroke="none"/>
    </style:style>
    <style:style style:family="text" style:name="a1101">
      <style:text-properties fo:font-variant="normal" fo:text-transform="none" fo:color="#89939a" style:text-line-through-type="none" style:text-line-through-style="none" style:text-line-through-width="auto" style:text-line-through-color="font-color" style:text-position="0% 100%" fo:font-family="Times New Roman" style:font-family-complex="Times New Roman" fo:font-size="0.07639in" style:font-size-asian="0.07639in" style:font-size-complex="0.0763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26" style:parent-style-name="Graphics">
      <style:graphic-properties draw:fill="none" draw:stroke="none"/>
    </style:style>
    <style:style style:family="paragraph" style:name="a1102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27">
      <style:graphic-properties draw:fill="none" draw:stroke="solid" svg:stroke-width="0.02337in" svg:stroke-color="#000000" svg:stroke-opacity="100%"/>
    </style:style>
    <style:style style:family="graphic" style:name="a110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028">
      <style:graphic-properties draw:fill="none" draw:stroke="solid" svg:stroke-width="0.01335in" svg:stroke-color="#000000" svg:stroke-opacity="100%"/>
    </style:style>
    <style:style style:family="text" style:name="a1104">
      <style:text-properties fo:font-variant="normal" fo:text-transform="none" fo:color="#7b838a" style:text-line-through-type="none" style:text-line-through-style="none" style:text-line-through-width="auto" style:text-line-through-color="font-color" style:text-position="0% 100%" fo:font-family="Times New Roman" style:font-family-complex="Times New Roman" fo:font-size="0.11111in" style:font-size-asian="0.11111in" style:font-size-complex="0.11111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29">
      <style:graphic-properties draw:fill="none" draw:stroke="solid" svg:stroke-width="0.01001in" svg:stroke-color="#000000" svg:stroke-opacity="100%"/>
    </style:style>
    <style:style style:family="paragraph" style:name="a1105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0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70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07">
      <style:text-properties fo:font-variant="normal" fo:text-transform="none" fo:color="#b6bfbf" style:text-line-through-type="none" style:text-line-through-style="none" style:text-line-through-width="auto" style:text-line-through-color="font-color" style:text-position="0% 100%" fo:font-family="Arial" style:font-family-complex="Arial" fo:font-size="0.08333in" style:font-size-asian="0.08333in" style:font-size-complex="0.08333in" fo:letter-spacing="0in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1108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2">
      <style:text-properties fo:font-variant="normal" fo:text-transform="none" fo:color="#828e97" style:text-line-through-type="none" style:text-line-through-style="none" style:text-line-through-width="auto" style:text-line-through-color="font-color" style:text-position="0% 100%" fo:font-family="Times New Roman" style:font-family-complex="Times New Roman" fo:font-size="0.45139in" style:font-size-asian="0.45139in" style:font-size-complex="0.4513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0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73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9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7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691">
      <style:text-properties fo:font-variant="normal" fo:text-transform="none" fo:color="#909ca7" style:text-line-through-type="none" style:text-line-through-style="none" style:text-line-through-width="auto" style:text-line-through-color="font-color" style:text-position="0% 100%" fo:font-family="Arial" style:font-family-complex="Arial" fo:font-size="0.09028in" style:font-size-asian="0.09028in" style:font-size-complex="0.09028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5">
      <style:text-properties fo:font-variant="normal" fo:text-transform="none" fo:color="#828e97" style:text-line-through-type="none" style:text-line-through-style="none" style:text-line-through-width="auto" style:text-line-through-color="font-color" style:text-position="0% 100%" fo:font-family="Times New Roman" style:font-family-complex="Times New Roman" fo:font-size="0.36111in" style:font-size-asian="0.36111in" style:font-size-complex="0.36111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92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6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93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Arial" style:font-family-complex="Arial" fo:font-size="0.07639in" style:font-size-asian="0.07639in" style:font-size-complex="0.07639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770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722in" style:font-size-asian="0.09722in" style:font-size-complex="0.097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94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8">
      <style:text-properties fo:font-variant="normal" fo:text-transform="none" fo:color="#828e97" style:text-line-through-type="none" style:text-line-through-style="none" style:text-line-through-width="auto" style:text-line-through-color="font-color" style:text-position="0% 100%" fo:font-family="Times New Roman" style:font-family-complex="Times New Roman" fo:font-size="0.65972in" style:font-size-asian="0.65972in" style:font-size-complex="0.6597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71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9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79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72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15278in" style:font-size-asian="0.15278in" style:font-size-complex="0.15278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96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Arial" style:font-family-complex="Arial" fo:font-size="0.07639in" style:font-size-asian="0.07639in" style:font-size-complex="0.07639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697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028in" style:font-size-asian="0.09028in" style:font-size-complex="0.09028in" fo:letter-spacing="0in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773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98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028in" style:font-size-asian="0.09028in" style:font-size-complex="0.09028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850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74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125in" style:font-size-asian="0.125in" style:font-size-complex="0.125in" fo:letter-spacing="0in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99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Arial" style:font-family-complex="Arial" fo:font-size="0.09722in" style:font-size-asian="0.09722in" style:font-size-complex="0.09722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51">
      <style:text-properties fo:font-variant="normal" fo:text-transform="none" fo:color="#909ca7" style:text-line-through-type="none" style:text-line-through-style="none" style:text-line-through-width="auto" style:text-line-through-color="font-color" style:text-position="0% 100%" fo:font-family="Arial" style:font-family-complex="Arial" fo:font-size="0.07639in" style:font-size-asian="0.07639in" style:font-size-complex="0.07639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775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76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Arial" style:font-family-complex="Arial" fo:font-size="0.13889in" style:font-size-asian="0.13889in" style:font-size-complex="0.13889in" fo:letter-spacing="0in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52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77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53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Arial" style:font-family-complex="Arial" fo:font-size="0.08333in" style:font-size-asian="0.08333in" style:font-size-complex="0.08333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78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028in" style:font-size-asian="0.09028in" style:font-size-complex="0.09028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30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54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Arial" style:font-family-complex="Arial" fo:font-size="0.08333in" style:font-size-asian="0.08333in" style:font-size-complex="0.08333in" fo:letter-spacing="-0.00347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79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31">
      <style:text-properties fo:font-variant="normal" fo:text-transform="none" fo:color="#909ca7" style:text-line-through-type="none" style:text-line-through-style="none" style:text-line-through-width="auto" style:text-line-through-color="font-color" style:text-position="0% 100%" fo:font-family="Times New Roman" style:font-family-complex="Times New Roman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55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Arial" style:font-family-complex="Arial" fo:font-size="0.08333in" style:font-size-asian="0.08333in" style:font-size-complex="0.08333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56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Arial" style:font-family-complex="Arial" fo:font-size="0.08333in" style:font-size-asian="0.08333in" style:font-size-complex="0.08333in" fo:letter-spacing="0.00625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32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57">
      <style:text-properties fo:font-variant="normal" fo:text-transform="none" fo:color="#909ca7" style:text-line-through-type="none" style:text-line-through-style="none" style:text-line-through-width="auto" style:text-line-through-color="font-color" style:text-position="0% 100%" fo:font-family="Arial" style:font-family-complex="Arial" fo:font-size="0.08333in" style:font-size-asian="0.08333in" style:font-size-complex="0.08333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33">
      <style:text-properties fo:font-variant="normal" fo:text-transform="none" fo:color="#909ca7" style:text-line-through-type="none" style:text-line-through-style="none" style:text-line-through-width="auto" style:text-line-through-color="font-color" style:text-position="0% 100%" fo:font-family="Times New Roman" style:font-family-complex="Times New Roman" fo:font-size="0.07639in" style:font-size-asian="0.07639in" style:font-size-complex="0.0763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58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34">
      <style:text-properties fo:font-variant="normal" fo:text-transform="none" fo:color="#909ca7" style:text-line-through-type="none" style:text-line-through-style="none" style:text-line-through-width="auto" style:text-line-through-color="font-color" style:text-position="0% 100%" fo:font-family="Times New Roman" style:font-family-complex="Times New Roman" fo:font-size="0.08333in" style:font-size-asian="0.08333in" style:font-size-complex="0.083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59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7639in" style:font-size-asian="0.07639in" style:font-size-complex="0.07639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935">
      <style:text-properties fo:font-variant="normal" fo:text-transform="none" fo:color="#a3afb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8333in" style:font-size-asian="0.08333in" style:font-size-complex="0.08333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36">
      <style:text-properties fo:font-variant="normal" fo:text-transform="none" fo:color="#a3afb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8333in" style:font-size-asian="0.08333in" style:font-size-complex="0.083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37">
      <style:text-properties fo:font-variant="normal" fo:text-transform="none" fo:color="#a3afb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8333in" style:font-size-asian="0.08333in" style:font-size-complex="0.08333in" fo:letter-spacing="-0.00764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30">
      <style:text-properties fo:font-variant="normal" fo:text-transform="none" fo:color="#89939a" style:text-line-through-type="none" style:text-line-through-style="none" style:text-line-through-width="auto" style:text-line-through-color="font-color" style:text-position="0% 100%" fo:font-family="Times New Roman" style:font-family-complex="Times New Roman" fo:font-size="0.15972in" style:font-size-asian="0.15972in" style:font-size-complex="0.15972in" fo:letter-spacing="0in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938">
      <style:text-properties fo:font-variant="normal" fo:text-transform="none" fo:color="#909ca7" style:text-line-through-type="none" style:text-line-through-style="none" style:text-line-through-width="auto" style:text-line-through-color="font-color" style:text-position="0% 100%" fo:font-family="Arial" style:font-family-complex="Arial" fo:font-size="0.06944in" style:font-size-asian="0.06944in" style:font-size-complex="0.06944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31">
      <style:text-properties fo:font-variant="normal" fo:text-transform="none" fo:color="#9cacb3" style:text-line-through-type="none" style:text-line-through-style="none" style:text-line-through-width="auto" style:text-line-through-color="font-color" style:text-position="0% 100%" fo:font-family="Times New Roman" style:font-family-complex="Times New Roman" fo:font-size="0.15972in" style:font-size-asian="0.15972in" style:font-size-complex="0.15972in" fo:letter-spacing="0in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939">
      <style:text-properties fo:font-variant="normal" fo:text-transform="none" fo:color="#909ca7" style:text-line-through-type="none" style:text-line-through-style="none" style:text-line-through-width="auto" style:text-line-through-color="font-color" style:text-position="0% 100%" fo:font-family="Arial" style:font-family-complex="Arial" fo:font-size="0.06944in" style:font-size-asian="0.06944in" style:font-size-complex="0.069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32">
      <style:text-properties fo:font-variant="normal" fo:text-transform="none" fo:color="#89939a" style:text-line-through-type="none" style:text-line-through-style="none" style:text-line-through-width="auto" style:text-line-through-color="font-color" style:text-position="0% 100%" fo:font-family="Times New Roman" style:font-family-complex="Times New Roman" fo:font-size="0.15972in" style:font-size-asian="0.15972in" style:font-size-complex="0.15972in" fo:letter-spacing="-0.00069in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033">
      <style:text-properties fo:font-variant="normal" fo:text-transform="none" fo:color="#89939a" style:text-line-through-type="none" style:text-line-through-style="none" style:text-line-through-width="auto" style:text-line-through-color="font-color" style:text-position="0% 100%" fo:font-family="Times New Roman" style:font-family-complex="Times New Roman" fo:font-size="0.15972in" style:font-size-asian="0.15972in" style:font-size-complex="0.15972in" fo:letter-spacing="0.00069in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034">
      <style:text-properties fo:font-variant="normal" fo:text-transform="none" fo:color="#89939a" style:text-line-through-type="none" style:text-line-through-style="none" style:text-line-through-width="auto" style:text-line-through-color="font-color" style:text-position="0% 100%" fo:font-family="Times New Roman" style:font-family-complex="Times New Roman" fo:font-size="0.15972in" style:font-size-asian="0.15972in" style:font-size-complex="0.15972in" fo:letter-spacing="0in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110">
      <style:text-properties fo:font-variant="normal" fo:text-transform="none" fo:color="#89939a" style:text-line-through-type="none" style:text-line-through-style="none" style:text-line-through-width="auto" style:text-line-through-color="font-color" style:text-position="0% 100%" fo:font-family="Arial" style:font-family-complex="Arial" fo:font-size="0.11806in" style:font-size-asian="0.11806in" style:font-size-complex="0.1180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35">
      <style:text-properties fo:font-variant="normal" fo:text-transform="none" fo:color="#9cacb3" style:text-line-through-type="none" style:text-line-through-style="none" style:text-line-through-width="auto" style:text-line-through-color="font-color" style:text-position="0% 100%" fo:font-family="Times New Roman" style:font-family-complex="Times New Roman" fo:font-size="0.15972in" style:font-size-asian="0.15972in" style:font-size-complex="0.15972in" fo:letter-spacing="0in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111">
      <style:text-properties fo:font-variant="normal" fo:text-transform="none" fo:color="#89939a" style:text-line-through-type="none" style:text-line-through-style="none" style:text-line-through-width="auto" style:text-line-through-color="font-color" style:text-position="0% 100%" fo:font-family="Arial" style:font-family-complex="Arial" fo:font-size="0.11806in" style:font-size-asian="0.11806in" style:font-size-complex="0.11806in" fo:letter-spacing="-0.00833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36">
      <style:text-properties fo:font-variant="normal" fo:text-transform="none" fo:color="#89939a" style:text-line-through-type="none" style:text-line-through-style="none" style:text-line-through-width="auto" style:text-line-through-color="font-color" style:text-position="0% 100%" fo:font-family="Times New Roman" style:font-family-complex="Times New Roman" fo:font-size="0.15972in" style:font-size-asian="0.15972in" style:font-size-complex="0.15972in" fo:letter-spacing="0in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112">
      <style:text-properties fo:font-variant="normal" fo:text-transform="none" fo:color="#89939a" style:text-line-through-type="none" style:text-line-through-style="none" style:text-line-through-width="auto" style:text-line-through-color="font-color" style:text-position="0% 100%" fo:font-family="Arial" style:font-family-complex="Arial" fo:font-size="0.11806in" style:font-size-asian="0.11806in" style:font-size-complex="0.11806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37">
      <style:text-properties fo:font-variant="normal" fo:text-transform="none" fo:color="#89939a" style:text-line-through-type="none" style:text-line-through-style="none" style:text-line-through-width="auto" style:text-line-through-color="font-color" style:text-position="0% 100%" fo:font-family="Times New Roman" style:font-family-complex="Times New Roman" fo:font-size="0.15972in" style:font-size-asian="0.15972in" style:font-size-complex="0.15972in" fo:letter-spacing="-0.01389in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113">
      <style:text-properties fo:font-variant="normal" fo:text-transform="none" fo:color="#89939a" style:text-line-through-type="none" style:text-line-through-style="none" style:text-line-through-width="auto" style:text-line-through-color="font-color" style:text-position="0% 100%" fo:font-family="Arial" style:font-family-complex="Arial" fo:font-size="0.11806in" style:font-size-asian="0.11806in" style:font-size-complex="0.1180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38">
      <style:text-properties fo:font-variant="normal" fo:text-transform="none" fo:color="#89939a" style:text-line-through-type="none" style:text-line-through-style="none" style:text-line-through-width="auto" style:text-line-through-color="font-color" style:text-position="0% 100%" fo:font-family="Times New Roman" style:font-family-complex="Times New Roman" fo:font-size="0.15972in" style:font-size-asian="0.15972in" style:font-size-complex="0.15972in" fo:letter-spacing="0in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114">
      <style:text-properties fo:font-variant="normal" fo:text-transform="none" fo:color="#89939a" style:text-line-through-type="none" style:text-line-through-style="none" style:text-line-through-width="auto" style:text-line-through-color="font-color" style:text-position="0% 100%" fo:font-family="Arial" style:font-family-complex="Arial" fo:font-size="0.11806in" style:font-size-asian="0.11806in" style:font-size-complex="0.11806in" fo:letter-spacing="-0.01458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39">
      <style:text-properties fo:font-variant="normal" fo:text-transform="none" fo:color="#89939a" style:text-line-through-type="none" style:text-line-through-style="none" style:text-line-through-width="auto" style:text-line-through-color="font-color" style:text-position="0% 100%" fo:font-family="Times New Roman" style:font-family-complex="Times New Roman" fo:font-size="0.15972in" style:font-size-asian="0.15972in" style:font-size-complex="0.15972in" fo:letter-spacing="-0.00833in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115">
      <style:text-properties fo:font-variant="normal" fo:text-transform="none" fo:color="#7b838a" style:text-line-through-type="none" style:text-line-through-style="none" style:text-line-through-width="auto" style:text-line-through-color="font-color" style:text-position="0% 100%" fo:font-family="Arial" style:font-family-complex="Arial" fo:font-size="0.11806in" style:font-size-asian="0.11806in" style:font-size-complex="0.1180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16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117">
      <style:text-properties fo:font-variant="normal" fo:text-transform="none" fo:color="#89939a" style:text-line-through-type="none" style:text-line-through-style="none" style:text-line-through-width="auto" style:text-line-through-color="font-color" style:text-position="0% 100%" fo:font-family="Times New Roman" style:font-family-complex="Times New Roman" fo:font-size="0.125in" style:font-size-asian="0.125in" style:font-size-complex="0.125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1">
      <style:text-properties fo:font-variant="normal" fo:text-transform="none" fo:color="#828e97" style:text-line-through-type="none" style:text-line-through-style="none" style:text-line-through-width="auto" style:text-line-through-color="font-color" style:text-position="0% 100%" fo:font-family="Times New Roman" style:font-family-complex="Times New Roman" fo:font-size="0.54167in" style:font-size-asian="0.54167in" style:font-size-complex="0.541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18">
      <style:text-properties fo:font-variant="normal" fo:text-transform="none" fo:color="#89939a" style:text-line-through-type="none" style:text-line-through-style="none" style:text-line-through-width="auto" style:text-line-through-color="font-color" style:text-position="0% 100%" fo:font-family="Times New Roman" style:font-family-complex="Times New Roman" fo:font-size="0.125in" style:font-size-asian="0.125in" style:font-size-complex="0.125in" fo:letter-spacing="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2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19">
      <style:text-properties fo:font-variant="normal" fo:text-transform="none" fo:color="#9cacb3" style:text-line-through-type="none" style:text-line-through-style="none" style:text-line-through-width="auto" style:text-line-through-color="font-color" style:text-position="0% 100%" fo:font-family="Times New Roman" style:font-family-complex="Times New Roman" fo:font-size="0.125in" style:font-size-asian="0.125in" style:font-size-complex="0.125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84">
      <style:text-properties fo:font-variant="normal" fo:text-transform="none" fo:color="#828e97" style:text-line-through-type="none" style:text-line-through-style="none" style:text-line-through-width="auto" style:text-line-through-color="font-color" style:text-position="0% 100%" fo:font-family="Times New Roman" style:font-family-complex="Times New Roman" fo:font-size="0.54167in" style:font-size-asian="0.54167in" style:font-size-complex="0.541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5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87">
      <style:text-properties fo:font-variant="normal" fo:text-transform="none" fo:color="#828e97" style:text-line-through-type="none" style:text-line-through-style="none" style:text-line-through-width="auto" style:text-line-through-color="font-color" style:text-position="0% 100%" fo:font-family="Times New Roman" style:font-family-complex="Times New Roman" fo:font-size="0.45139in" style:font-size-asian="0.45139in" style:font-size-complex="0.4513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80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8333in" style:font-size-asian="0.08333in" style:font-size-complex="0.083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8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81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782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722in" style:font-size-asian="0.09722in" style:font-size-complex="0.09722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83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84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60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7639in" style:font-size-asian="0.07639in" style:font-size-complex="0.07639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785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61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7639in" style:font-size-asian="0.07639in" style:font-size-complex="0.07639in" fo:letter-spacing="0.00139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786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Arial" style:font-family-complex="Arial" fo:font-size="0.07639in" style:font-size-asian="0.07639in" style:font-size-complex="0.07639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62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7639in" style:font-size-asian="0.07639in" style:font-size-complex="0.07639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787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63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88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8333in" style:font-size-asian="0.08333in" style:font-size-complex="0.083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40">
      <style:text-properties fo:font-variant="normal" fo:text-transform="none" fo:color="#909ca7" style:text-line-through-type="none" style:text-line-through-style="none" style:text-line-through-width="auto" style:text-line-through-color="font-color" style:text-position="0% 100%" fo:font-family="Arial" style:font-family-complex="Arial" fo:font-size="0.06944in" style:font-size-asian="0.06944in" style:font-size-complex="0.06944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64">
      <style:text-properties fo:font-variant="normal" fo:text-transform="none" fo:color="#909ca7" style:text-line-through-type="none" style:text-line-through-style="none" style:text-line-through-width="auto" style:text-line-through-color="font-color" style:text-position="0% 100%" fo:font-family="Arial" style:font-family-complex="Arial" fo:font-size="0.08333in" style:font-size-asian="0.08333in" style:font-size-complex="0.08333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89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41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65">
      <style:text-properties fo:font-variant="normal" fo:text-transform="none" fo:color="#909ca7" style:text-line-through-type="none" style:text-line-through-style="none" style:text-line-through-width="auto" style:text-line-through-color="font-color" style:text-position="0% 100%" fo:font-family="Arial" style:font-family-complex="Arial" fo:font-size="0.08333in" style:font-size-asian="0.08333in" style:font-size-complex="0.083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66">
      <style:text-properties fo:font-variant="normal" fo:text-transform="none" fo:color="#909ca7" style:text-line-through-type="none" style:text-line-through-style="none" style:text-line-through-width="auto" style:text-line-through-color="font-color" style:text-position="0% 100%" fo:font-family="Arial" style:font-family-complex="Arial" fo:font-size="0.08333in" style:font-size-asian="0.08333in" style:font-size-complex="0.08333in" fo:letter-spacing="-0.01111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42">
      <style:text-properties fo:font-variant="normal" fo:text-transform="none" fo:color="#909ca7" style:text-line-through-type="none" style:text-line-through-style="none" style:text-line-through-width="auto" style:text-line-through-color="font-color" style:text-position="0% 100%" fo:font-family="Arial" style:font-family-complex="Arial" fo:font-size="0.09722in" style:font-size-asian="0.09722in" style:font-size-complex="0.09722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67">
      <style:text-properties fo:font-variant="normal" fo:text-transform="none" fo:color="#909ca7" style:text-line-through-type="none" style:text-line-through-style="none" style:text-line-through-width="auto" style:text-line-through-color="font-color" style:text-position="0% 100%" fo:font-family="Arial" style:font-family-complex="Arial" fo:font-size="0.08333in" style:font-size-asian="0.08333in" style:font-size-complex="0.08333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43">
      <style:text-properties fo:font-variant="normal" fo:text-transform="none" fo:color="#909ca7" style:text-line-through-type="none" style:text-line-through-style="none" style:text-line-through-width="auto" style:text-line-through-color="font-color" style:text-position="0% 100%" fo:font-family="Arial" style:font-family-complex="Arial" fo:font-size="0.09722in" style:font-size-asian="0.09722in" style:font-size-complex="0.097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68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44">
      <style:text-properties fo:font-variant="normal" fo:text-transform="none" fo:color="#909ca7" style:text-line-through-type="none" style:text-line-through-style="none" style:text-line-through-width="auto" style:text-line-through-color="font-color" style:text-position="0% 100%" fo:font-family="Arial" style:font-family-complex="Arial" fo:font-size="0.08333in" style:font-size-asian="0.08333in" style:font-size-complex="0.083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69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028in" style:font-size-asian="0.09028in" style:font-size-complex="0.09028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45">
      <style:text-properties fo:font-variant="normal" fo:text-transform="none" fo:color="#909ca7" style:text-line-through-type="none" style:text-line-through-style="none" style:text-line-through-width="auto" style:text-line-through-color="font-color" style:text-position="0% 100%" fo:font-family="Arial" style:font-family-complex="Arial" fo:font-size="0.08333in" style:font-size-asian="0.08333in" style:font-size-complex="0.08333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46">
      <style:text-properties fo:font-variant="normal" fo:text-transform="none" fo:color="#909ca7" style:text-line-through-type="none" style:text-line-through-style="none" style:text-line-through-width="auto" style:text-line-through-color="font-color" style:text-position="0% 100%" fo:font-family="Arial" style:font-family-complex="Arial" fo:font-size="0.08333in" style:font-size-asian="0.08333in" style:font-size-complex="0.08333in" fo:letter-spacing="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47">
      <style:text-properties fo:font-variant="normal" fo:text-transform="none" fo:color="#909ca7" style:text-line-through-type="none" style:text-line-through-style="none" style:text-line-through-width="auto" style:text-line-through-color="font-color" style:text-position="0% 100%" fo:font-family="Arial" style:font-family-complex="Arial" fo:font-size="0.08333in" style:font-size-asian="0.08333in" style:font-size-complex="0.083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40">
      <style:text-properties fo:font-variant="normal" fo:text-transform="none" fo:color="#89939a" style:text-line-through-type="none" style:text-line-through-style="none" style:text-line-through-width="auto" style:text-line-through-color="font-color" style:text-position="0% 100%" fo:font-family="Times New Roman" style:font-family-complex="Times New Roman" fo:font-size="0.15972in" style:font-size-asian="0.15972in" style:font-size-complex="0.15972in" fo:letter-spacing="-0.00069in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948">
      <style:text-properties fo:font-variant="normal" fo:text-transform="none" fo:color="#727780" style:text-line-through-type="none" style:text-line-through-style="none" style:text-line-through-width="auto" style:text-line-through-color="font-color" style:text-position="0% 100%" fo:font-family="Arial" style:font-family-complex="Arial" fo:font-size="0.08333in" style:font-size-asian="0.08333in" style:font-size-complex="0.083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41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49">
      <style:text-properties fo:font-variant="normal" fo:text-transform="none" fo:color="#909ca7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028in" style:font-size-asian="0.09028in" style:font-size-complex="0.09028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4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043">
      <style:text-properties fo:font-variant="normal" fo:text-transform="none" fo:color="#89939a" style:text-line-through-type="none" style:text-line-through-style="none" style:text-line-through-width="auto" style:text-line-through-color="font-color" style:text-position="0% 100%" fo:font-family="Times New Roman" style:font-family-complex="Times New Roman" fo:font-size="0.11111in" style:font-size-asian="0.11111in" style:font-size-complex="0.11111in" fo:letter-spacing="-0.00069in" fo:font-style="normal" style:font-style-asian="normal" style:font-style-complex="normal" style:text-underline-type="single" style:text-underline-style="solid" style:text-underline-width="bold" style:text-underline-color="#89939a" fo:font-weight="normal" style:font-weight-asian="normal" style:font-weight-complex="normal" style:text-underline-mode="continuous" style:letter-kerning="false"/>
    </style:style>
    <style:style style:family="text" style:name="a1044">
      <style:text-properties fo:font-variant="normal" fo:text-transform="none" fo:color="#89939a" style:text-line-through-type="none" style:text-line-through-style="none" style:text-line-through-width="auto" style:text-line-through-color="font-color" style:text-position="0% 100%" fo:font-family="Times New Roman" style:font-family-complex="Times New Roman" fo:font-size="0.11111in" style:font-size-asian="0.11111in" style:font-size-complex="0.11111in" fo:letter-spacing="0in" fo:font-style="normal" style:font-style-asian="normal" style:font-style-complex="normal" style:text-underline-type="single" style:text-underline-style="solid" style:text-underline-width="bold" style:text-underline-color="#89939a" fo:font-weight="normal" style:font-weight-asian="normal" style:font-weight-complex="normal" style:text-underline-mode="continuous" style:letter-kerning="false"/>
    </style:style>
    <style:style style:family="text" style:name="a1120">
      <style:text-properties fo:font-variant="normal" fo:text-transform="none" fo:color="#9cacb3" style:text-line-through-type="none" style:text-line-through-style="none" style:text-line-through-width="auto" style:text-line-through-color="font-color" style:text-position="0% 100%" fo:font-family="Times New Roman" style:font-family-complex="Times New Roman" fo:font-size="0.125in" style:font-size-asian="0.125in" style:font-size-complex="0.125in" fo:letter-spacing="-0.00972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45">
      <style:text-properties fo:font-variant="normal" fo:text-transform="none" fo:color="#89939a" style:text-line-through-type="none" style:text-line-through-style="none" style:text-line-through-width="auto" style:text-line-through-color="font-color" style:text-position="0% 100%" fo:font-family="Times New Roman" style:font-family-complex="Times New Roman" fo:font-size="0.11111in" style:font-size-asian="0.11111in" style:font-size-complex="0.11111in" fo:letter-spacing="-0.01389in" fo:font-style="normal" style:font-style-asian="normal" style:font-style-complex="normal" style:text-underline-type="single" style:text-underline-style="solid" style:text-underline-width="bold" style:text-underline-color="#89939a" fo:font-weight="normal" style:font-weight-asian="normal" style:font-weight-complex="normal" style:text-underline-mode="continuous" style:letter-kerning="false"/>
    </style:style>
    <style:style style:family="text" style:name="a1121">
      <style:text-properties fo:font-variant="normal" fo:text-transform="none" fo:color="#89939a" style:text-line-through-type="none" style:text-line-through-style="none" style:text-line-through-width="auto" style:text-line-through-color="font-color" style:text-position="0% 100%" fo:font-family="Times New Roman" style:font-family-complex="Times New Roman" fo:font-size="0.125in" style:font-size-asian="0.125in" style:font-size-complex="0.125in" fo:letter-spacing="-0.04236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46">
      <style:text-properties fo:font-variant="normal" fo:text-transform="none" fo:color="#9cacb3" style:text-line-through-type="none" style:text-line-through-style="none" style:text-line-through-width="auto" style:text-line-through-color="font-color" style:text-position="0% 100%" fo:font-family="Times New Roman" style:font-family-complex="Times New Roman" fo:font-size="0.11111in" style:font-size-asian="0.11111in" style:font-size-complex="0.11111in" fo:letter-spacing="0in" fo:font-style="normal" style:font-style-asian="normal" style:font-style-complex="normal" style:text-underline-type="single" style:text-underline-style="solid" style:text-underline-width="bold" style:text-underline-color="#89939a" fo:font-weight="normal" style:font-weight-asian="normal" style:font-weight-complex="normal" style:text-underline-mode="continuous" style:letter-kerning="false"/>
    </style:style>
    <style:style style:family="text" style:name="a1122">
      <style:text-properties fo:font-variant="normal" fo:text-transform="none" fo:color="#9cacb3" style:text-line-through-type="none" style:text-line-through-style="none" style:text-line-through-width="auto" style:text-line-through-color="font-color" style:text-position="0% 100%" fo:font-family="Times New Roman" style:font-family-complex="Times New Roman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47">
      <style:text-properties fo:font-variant="normal" fo:text-transform="none" fo:color="#89939a" style:text-line-through-type="none" style:text-line-through-style="none" style:text-line-through-width="auto" style:text-line-through-color="font-color" style:text-position="0% 100%" fo:font-family="Times New Roman" style:font-family-complex="Times New Roman" fo:font-size="0.11111in" style:font-size-asian="0.11111in" style:font-size-complex="0.11111in" fo:letter-spacing="-0.00069in" fo:font-style="normal" style:font-style-asian="normal" style:font-style-complex="normal" style:text-underline-type="single" style:text-underline-style="solid" style:text-underline-width="bold" style:text-underline-color="#89939a" fo:font-weight="normal" style:font-weight-asian="normal" style:font-weight-complex="normal" style:text-underline-mode="continuous" style:letter-kerning="false"/>
    </style:style>
    <style:style style:family="text" style:name="a1123">
      <style:text-properties fo:font-variant="normal" fo:text-transform="none" fo:color="#9cacb3" style:text-line-through-type="none" style:text-line-through-style="none" style:text-line-through-width="auto" style:text-line-through-color="font-color" style:text-position="0% 100%" fo:font-family="Times New Roman" style:font-family-complex="Times New Roman" fo:font-size="0.125in" style:font-size-asian="0.125in" style:font-size-complex="0.125in" fo:letter-spacing="-0.01875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48">
      <style:text-properties fo:font-variant="normal" fo:text-transform="none" fo:color="#89939a" style:text-line-through-type="none" style:text-line-through-style="none" style:text-line-through-width="auto" style:text-line-through-color="font-color" style:text-position="0% 100%" fo:font-family="Times New Roman" style:font-family-complex="Times New Roman" fo:font-size="0.11111in" style:font-size-asian="0.11111in" style:font-size-complex="0.11111in" fo:letter-spacing="0in" fo:font-style="normal" style:font-style-asian="normal" style:font-style-complex="normal" style:text-underline-type="single" style:text-underline-style="solid" style:text-underline-width="bold" style:text-underline-color="#89939a" fo:font-weight="normal" style:font-weight-asian="normal" style:font-weight-complex="normal" style:text-underline-mode="continuous" style:letter-kerning="false"/>
    </style:style>
    <style:style style:family="text" style:name="a1124">
      <style:text-properties fo:font-variant="normal" fo:text-transform="none" fo:color="#89939a" style:text-line-through-type="none" style:text-line-through-style="none" style:text-line-through-width="auto" style:text-line-through-color="font-color" style:text-position="0% 100%" fo:font-family="Times New Roman" style:font-family-complex="Times New Roman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49">
      <style:text-properties fo:font-variant="normal" fo:text-transform="none" fo:color="#9cacb3" style:text-line-through-type="none" style:text-line-through-style="none" style:text-line-through-width="auto" style:text-line-through-color="font-color" style:text-position="0% 100%" fo:font-family="Times New Roman" style:font-family-complex="Times New Roman" fo:font-size="0.11111in" style:font-size-asian="0.11111in" style:font-size-complex="0.11111in" fo:letter-spacing="0in" fo:font-style="normal" style:font-style-asian="normal" style:font-style-complex="normal" style:text-underline-type="single" style:text-underline-style="solid" style:text-underline-width="bold" style:text-underline-color="#89939a" fo:font-weight="normal" style:font-weight-asian="normal" style:font-weight-complex="normal" style:text-underline-mode="continuous" style:letter-kerning="false"/>
    </style:style>
    <style:style style:family="text" style:name="a1125">
      <style:text-properties fo:font-variant="normal" fo:text-transform="none" fo:color="#89939a" style:text-line-through-type="none" style:text-line-through-style="none" style:text-line-through-width="auto" style:text-line-through-color="font-color" style:text-position="0% 100%" fo:font-family="Times New Roman" style:font-family-complex="Times New Roman" fo:font-size="0.125in" style:font-size-asian="0.125in" style:font-size-complex="0.125in" fo:letter-spacing="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26">
      <style:text-properties fo:font-variant="normal" fo:text-transform="none" fo:color="#89939a" style:text-line-through-type="none" style:text-line-through-style="none" style:text-line-through-width="auto" style:text-line-through-color="font-color" style:text-position="0% 100%" fo:font-family="Times New Roman" style:font-family-complex="Times New Roman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0">
      <style:text-properties fo:font-variant="normal" fo:text-transform="none" fo:color="#828e97" style:text-line-through-type="none" style:text-line-through-style="none" style:text-line-through-width="auto" style:text-line-through-color="font-color" style:text-position="0% 100%" fo:font-family="Times New Roman" style:font-family-complex="Times New Roman" fo:font-size="0.54167in" style:font-size-asian="0.54167in" style:font-size-complex="0.541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27">
      <style:text-properties fo:font-variant="normal" fo:text-transform="none" fo:color="#89939a" style:text-line-through-type="none" style:text-line-through-style="none" style:text-line-through-width="auto" style:text-line-through-color="font-color" style:text-position="0% 100%" fo:font-family="Times New Roman" style:font-family-complex="Times New Roman" fo:font-size="0.125in" style:font-size-asian="0.125in" style:font-size-complex="0.125in" fo:letter-spacing="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1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28">
      <style:text-properties fo:font-variant="normal" fo:text-transform="none" fo:color="#89939a" style:text-line-through-type="none" style:text-line-through-style="none" style:text-line-through-width="auto" style:text-line-through-color="font-color" style:text-position="0% 100%" fo:font-family="Times New Roman" style:font-family-complex="Times New Roman" fo:font-size="0.125in" style:font-size-asian="0.125in" style:font-size-complex="0.125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129">
      <style:text-properties fo:font-variant="normal" fo:text-transform="none" fo:color="#89939a" style:text-line-through-type="none" style:text-line-through-style="none" style:text-line-through-width="auto" style:text-line-through-color="font-color" style:text-position="0% 100%" fo:font-family="Times New Roman" style:font-family-complex="Times New Roman" fo:font-size="0.125in" style:font-size-asian="0.125in" style:font-size-complex="0.125in" fo:letter-spacing="0.0013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3">
      <style:text-properties fo:font-variant="normal" fo:text-transform="none" fo:color="#828e97" style:text-line-through-type="none" style:text-line-through-style="none" style:text-line-through-width="auto" style:text-line-through-color="font-color" style:text-position="0% 100%" fo:font-family="Times New Roman" style:font-family-complex="Times New Roman" fo:font-size="0.27083in" style:font-size-asian="0.27083in" style:font-size-complex="0.27083in" fo:letter-spacing="-0.02361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4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96">
      <style:text-properties fo:font-variant="normal" fo:text-transform="none" fo:color="#828e97" style:text-line-through-type="none" style:text-line-through-style="none" style:text-line-through-width="auto" style:text-line-through-color="font-color" style:text-position="0% 100%" fo:font-family="Times New Roman" style:font-family-complex="Times New Roman" fo:font-size="0.27083in" style:font-size-asian="0.27083in" style:font-size-complex="0.27083in" fo:letter-spacing="-0.025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7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90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Arial" style:font-family-complex="Arial" fo:font-size="0.22917in" style:font-size-asian="0.22917in" style:font-size-complex="0.22917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791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9">
      <style:text-properties fo:font-variant="normal" fo:text-transform="none" fo:color="#828e97" style:text-line-through-type="none" style:text-line-through-style="none" style:text-line-through-width="auto" style:text-line-through-color="font-color" style:text-position="0% 100%" fo:font-family="Times New Roman" style:font-family-complex="Times New Roman" fo:font-size="0.22222in" style:font-size-asian="0.22222in" style:font-size-complex="0.22222in" fo:letter-spacing="-0.02292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9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793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028in" style:font-size-asian="0.09028in" style:font-size-complex="0.09028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94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028in" style:font-size-asian="0.09028in" style:font-size-complex="0.09028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70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028in" style:font-size-asian="0.09028in" style:font-size-complex="0.09028in" fo:letter-spacing="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95">
      <style:text-properties fo:font-variant="normal" fo:text-transform="none" fo:color="#a3afb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028in" style:font-size-asian="0.09028in" style:font-size-complex="0.09028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71">
      <style:text-properties fo:font-variant="normal" fo:text-transform="none" fo:color="#a3afb5" style:text-line-through-type="none" style:text-line-through-style="none" style:text-line-through-width="auto" style:text-line-through-color="font-color" style:text-position="0% 100%" fo:font-family="Times New Roman" style:font-family-complex="Times New Roman" fo:font-size="0.14583in" style:font-size-asian="0.14583in" style:font-size-complex="0.1458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96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72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14583in" style:font-size-asian="0.14583in" style:font-size-complex="0.1458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97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11111in" style:font-size-asian="0.11111in" style:font-size-complex="0.11111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73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14583in" style:font-size-asian="0.14583in" style:font-size-complex="0.14583in" fo:letter-spacing="-0.02014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98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50">
      <style:text-properties fo:font-variant="normal" fo:text-transform="none" fo:color="#909ca7" style:text-line-through-type="none" style:text-line-through-style="none" style:text-line-through-width="auto" style:text-line-through-color="font-color" style:text-position="0% 100%" fo:font-family="Arial" style:font-family-complex="Arial" fo:font-size="0.08333in" style:font-size-asian="0.08333in" style:font-size-complex="0.08333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74">
      <style:text-properties fo:font-variant="normal" fo:text-transform="none" fo:color="#909ca7" style:text-line-through-type="none" style:text-line-through-style="none" style:text-line-through-width="auto" style:text-line-through-color="font-color" style:text-position="0% 100%" fo:font-family="Arial" style:font-family-complex="Arial" fo:font-size="0.06944in" style:font-size-asian="0.06944in" style:font-size-complex="0.06944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99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722in" style:font-size-asian="0.09722in" style:font-size-complex="0.097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51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75">
      <style:text-properties fo:font-variant="normal" fo:text-transform="none" fo:color="#909ca7" style:text-line-through-type="none" style:text-line-through-style="none" style:text-line-through-width="auto" style:text-line-through-color="font-color" style:text-position="0% 100%" fo:font-family="Arial" style:font-family-complex="Arial" fo:font-size="0.06944in" style:font-size-asian="0.06944in" style:font-size-complex="0.069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76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52">
      <style:text-properties fo:font-variant="normal" fo:text-transform="none" fo:color="#909ca7" style:text-line-through-type="none" style:text-line-through-style="none" style:text-line-through-width="auto" style:text-line-through-color="font-color" style:text-position="0% 100%" fo:font-family="Times New Roman" style:font-family-complex="Times New Roman" fo:font-size="0.07639in" style:font-size-asian="0.07639in" style:font-size-complex="0.0763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77">
      <style:text-properties fo:font-variant="normal" fo:text-transform="none" fo:color="#909ca7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028in" style:font-size-asian="0.09028in" style:font-size-complex="0.09028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53">
      <style:text-properties fo:font-variant="normal" fo:text-transform="none" fo:color="#727780" style:text-line-through-type="none" style:text-line-through-style="none" style:text-line-through-width="auto" style:text-line-through-color="font-color" style:text-position="0% 100%" fo:font-family="Times New Roman" style:font-family-complex="Times New Roman" fo:font-size="0.07639in" style:font-size-asian="0.07639in" style:font-size-complex="0.0763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78">
      <style:text-properties fo:font-variant="normal" fo:text-transform="none" fo:color="#909ca7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028in" style:font-size-asian="0.09028in" style:font-size-complex="0.09028in" fo:letter-spacing="0.00486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54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79">
      <style:text-properties fo:font-variant="normal" fo:text-transform="none" fo:color="#a3afb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028in" style:font-size-asian="0.09028in" style:font-size-complex="0.09028in" fo:letter-spacing="-0.0138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55">
      <style:text-properties fo:font-variant="normal" fo:text-transform="none" fo:color="#909ca7" style:text-line-through-type="none" style:text-line-through-style="none" style:text-line-through-width="auto" style:text-line-through-color="font-color" style:text-position="0% 100%" fo:font-family="Times New Roman" style:font-family-complex="Times New Roman" fo:font-size="0.08333in" style:font-size-asian="0.08333in" style:font-size-complex="0.083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56">
      <style:text-properties fo:font-variant="normal" fo:text-transform="none" fo:color="#909ca7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028in" style:font-size-asian="0.09028in" style:font-size-complex="0.09028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57">
      <style:text-properties fo:font-variant="normal" fo:text-transform="none" fo:color="#909ca7" style:text-line-through-type="none" style:text-line-through-style="none" style:text-line-through-width="auto" style:text-line-through-color="font-color" style:text-position="0% 100%" fo:font-family="Times New Roman" style:font-family-complex="Times New Roman" fo:font-size="0.08333in" style:font-size-asian="0.08333in" style:font-size-complex="0.08333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50">
      <style:text-properties fo:font-variant="normal" fo:text-transform="none" fo:color="#9cacb3" style:text-line-through-type="none" style:text-line-through-style="none" style:text-line-through-width="auto" style:text-line-through-color="font-color" style:text-position="0% 100%" fo:font-family="Times New Roman" style:font-family-complex="Times New Roman" fo:font-size="0.11111in" style:font-size-asian="0.11111in" style:font-size-complex="0.11111in" fo:letter-spacing="-0.01667in" fo:font-style="normal" style:font-style-asian="normal" style:font-style-complex="normal" style:text-underline-type="single" style:text-underline-style="solid" style:text-underline-width="bold" style:text-underline-color="#89939a" fo:font-weight="normal" style:font-weight-asian="normal" style:font-weight-complex="normal" style:text-underline-mode="continuous" style:letter-kerning="false"/>
    </style:style>
    <style:style style:family="text" style:name="a958">
      <style:text-properties fo:font-variant="normal" fo:text-transform="none" fo:color="#909ca7" style:text-line-through-type="none" style:text-line-through-style="none" style:text-line-through-width="auto" style:text-line-through-color="font-color" style:text-position="0% 100%" fo:font-family="Times New Roman" style:font-family-complex="Times New Roman" fo:font-size="0.08333in" style:font-size-asian="0.08333in" style:font-size-complex="0.08333in" fo:letter-spacing="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51">
      <style:text-properties fo:font-variant="normal" fo:text-transform="none" fo:color="#89939a" style:text-line-through-type="none" style:text-line-through-style="none" style:text-line-through-width="auto" style:text-line-through-color="font-color" style:text-position="0% 100%" fo:font-family="Times New Roman" style:font-family-complex="Times New Roman" fo:font-size="0.11111in" style:font-size-asian="0.11111in" style:font-size-complex="0.11111in" fo:letter-spacing="-0.00069in" fo:font-style="normal" style:font-style-asian="normal" style:font-style-complex="normal" style:text-underline-type="single" style:text-underline-style="solid" style:text-underline-width="bold" style:text-underline-color="#89939a" fo:font-weight="normal" style:font-weight-asian="normal" style:font-weight-complex="normal" style:text-underline-mode="continuous" style:letter-kerning="false"/>
    </style:style>
    <style:style style:family="text" style:name="a959">
      <style:text-properties fo:font-variant="normal" fo:text-transform="none" fo:color="#909ca7" style:text-line-through-type="none" style:text-line-through-style="none" style:text-line-through-width="auto" style:text-line-through-color="font-color" style:text-position="0% 100%" fo:font-family="Times New Roman" style:font-family-complex="Times New Roman" fo:font-size="0.08333in" style:font-size-asian="0.08333in" style:font-size-complex="0.083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52">
      <style:text-properties fo:font-variant="normal" fo:text-transform="none" fo:color="#89939a" style:text-line-through-type="none" style:text-line-through-style="none" style:text-line-through-width="auto" style:text-line-through-color="font-color" style:text-position="0% 100%" fo:font-family="Times New Roman" style:font-family-complex="Times New Roman" fo:font-size="0.11111in" style:font-size-asian="0.11111in" style:font-size-complex="0.11111in" fo:letter-spacing="0in" fo:font-style="normal" style:font-style-asian="normal" style:font-style-complex="normal" style:text-underline-type="single" style:text-underline-style="solid" style:text-underline-width="bold" style:text-underline-color="#89939a" fo:font-weight="normal" style:font-weight-asian="normal" style:font-weight-complex="normal" style:text-underline-mode="continuous" style:letter-kerning="false"/>
    </style:style>
    <style:style style:family="text" style:name="a1053">
      <style:text-properties fo:font-variant="normal" fo:text-transform="none" fo:color="#89939a" style:text-line-through-type="none" style:text-line-through-style="none" style:text-line-through-width="auto" style:text-line-through-color="font-color" style:text-position="0% 100%" fo:font-family="Times New Roman" style:font-family-complex="Times New Roman" fo:font-size="0.11111in" style:font-size-asian="0.11111in" style:font-size-complex="0.11111in" fo:letter-spacing="0.00556in" fo:font-style="normal" style:font-style-asian="normal" style:font-style-complex="normal" style:text-underline-type="single" style:text-underline-style="solid" style:text-underline-width="bold" style:text-underline-color="#89939a" fo:font-weight="normal" style:font-weight-asian="normal" style:font-weight-complex="normal" style:text-underline-mode="continuous" style:letter-kerning="false"/>
    </style:style>
    <style:style style:family="text" style:name="a1054">
      <style:text-properties fo:font-variant="normal" fo:text-transform="none" fo:color="#89939a" style:text-line-through-type="none" style:text-line-through-style="none" style:text-line-through-width="auto" style:text-line-through-color="font-color" style:text-position="0% 100%" fo:font-family="Times New Roman" style:font-family-complex="Times New Roman" fo:font-size="0.11111in" style:font-size-asian="0.11111in" style:font-size-complex="0.11111in" fo:letter-spacing="-0.00069in" fo:font-style="normal" style:font-style-asian="normal" style:font-style-complex="normal" style:text-underline-type="single" style:text-underline-style="solid" style:text-underline-width="bold" style:text-underline-color="#89939a" fo:font-weight="normal" style:font-weight-asian="normal" style:font-weight-complex="normal" style:text-underline-mode="continuous" style:letter-kerning="false"/>
    </style:style>
    <style:style style:family="text" style:name="a1130">
      <style:text-properties fo:font-variant="normal" fo:text-transform="none" fo:color="#89939a" style:text-line-through-type="none" style:text-line-through-style="none" style:text-line-through-width="auto" style:text-line-through-color="font-color" style:text-position="0% 100%" fo:font-family="Times New Roman" style:font-family-complex="Times New Roman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55">
      <style:text-properties fo:font-variant="normal" fo:text-transform="none" fo:color="#89939a" style:text-line-through-type="none" style:text-line-through-style="none" style:text-line-through-width="auto" style:text-line-through-color="font-color" style:text-position="0% 100%" fo:font-family="Times New Roman" style:font-family-complex="Times New Roman" fo:font-size="0.11111in" style:font-size-asian="0.11111in" style:font-size-complex="0.11111in" fo:letter-spacing="0in" fo:font-style="normal" style:font-style-asian="normal" style:font-style-complex="normal" style:text-underline-type="single" style:text-underline-style="solid" style:text-underline-width="bold" style:text-underline-color="#89939a" fo:font-weight="normal" style:font-weight-asian="normal" style:font-weight-complex="normal" style:text-underline-mode="continuous" style:letter-kerning="false"/>
    </style:style>
    <style:style style:family="text" style:name="a1131">
      <style:text-properties fo:font-variant="normal" fo:text-transform="none" fo:color="#9cacb3" style:text-line-through-type="none" style:text-line-through-style="none" style:text-line-through-width="auto" style:text-line-through-color="font-color" style:text-position="0% 100%" fo:font-family="Times New Roman" style:font-family-complex="Times New Roman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56">
      <style:text-properties fo:font-variant="normal" fo:text-transform="none" fo:color="#89939a" style:text-line-through-type="none" style:text-line-through-style="none" style:text-line-through-width="auto" style:text-line-through-color="font-color" style:text-position="0% 100%" fo:font-family="Times New Roman" style:font-family-complex="Times New Roman" fo:font-size="0.11111in" style:font-size-asian="0.11111in" style:font-size-complex="0.11111in" fo:letter-spacing="-0.00486in" fo:font-style="normal" style:font-style-asian="normal" style:font-style-complex="normal" style:text-underline-type="single" style:text-underline-style="solid" style:text-underline-width="bold" style:text-underline-color="#89939a" fo:font-weight="normal" style:font-weight-asian="normal" style:font-weight-complex="normal" style:text-underline-mode="continuous" style:letter-kerning="false"/>
    </style:style>
    <style:style style:family="text" style:name="a1132">
      <style:text-properties fo:font-variant="normal" fo:text-transform="none" fo:color="#89939a" style:text-line-through-type="none" style:text-line-through-style="none" style:text-line-through-width="auto" style:text-line-through-color="font-color" style:text-position="0% 100%" fo:font-family="Times New Roman" style:font-family-complex="Times New Roman" fo:font-size="0.125in" style:font-size-asian="0.125in" style:font-size-complex="0.125in" fo:letter-spacing="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57">
      <style:text-properties fo:font-variant="normal" fo:text-transform="none" fo:color="#89939a" style:text-line-through-type="none" style:text-line-through-style="none" style:text-line-through-width="auto" style:text-line-through-color="font-color" style:text-position="0% 100%" fo:font-family="Times New Roman" style:font-family-complex="Times New Roman" fo:font-size="0.11111in" style:font-size-asian="0.11111in" style:font-size-complex="0.11111in" fo:letter-spacing="-0.00069in" fo:font-style="normal" style:font-style-asian="normal" style:font-style-complex="normal" style:text-underline-type="single" style:text-underline-style="solid" style:text-underline-width="bold" style:text-underline-color="#89939a" fo:font-weight="normal" style:font-weight-asian="normal" style:font-weight-complex="normal" style:text-underline-mode="continuous" style:letter-kerning="false"/>
    </style:style>
    <style:style style:family="text" style:name="a1133">
      <style:text-properties fo:font-variant="normal" fo:text-transform="none" fo:color="#89939a" style:text-line-through-type="none" style:text-line-through-style="none" style:text-line-through-width="auto" style:text-line-through-color="font-color" style:text-position="0% 100%" fo:font-family="Times New Roman" style:font-family-complex="Times New Roman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58">
      <style:text-properties fo:font-variant="normal" fo:text-transform="none" fo:color="#89939a" style:text-line-through-type="none" style:text-line-through-style="none" style:text-line-through-width="auto" style:text-line-through-color="font-color" style:text-position="0% 100%" fo:font-family="Times New Roman" style:font-family-complex="Times New Roman" fo:font-size="0.11111in" style:font-size-asian="0.11111in" style:font-size-complex="0.11111in" fo:letter-spacing="0in" fo:font-style="normal" style:font-style-asian="normal" style:font-style-complex="normal" style:text-underline-type="single" style:text-underline-style="solid" style:text-underline-width="bold" style:text-underline-color="#89939a" fo:font-weight="normal" style:font-weight-asian="normal" style:font-weight-complex="normal" style:text-underline-mode="continuous" style:letter-kerning="false"/>
    </style:style>
    <style:style style:family="paragraph" style:name="a1134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59">
      <style:text-properties fo:font-variant="normal" fo:text-transform="none" fo:color="#89939a" style:text-line-through-type="none" style:text-line-through-style="none" style:text-line-through-width="auto" style:text-line-through-color="font-color" style:text-position="0% 100%" fo:font-family="Times New Roman" style:font-family-complex="Times New Roman" fo:font-size="0.11111in" style:font-size-asian="0.11111in" style:font-size-complex="0.11111in" fo:letter-spacing="-0.00139in" fo:font-style="normal" style:font-style-asian="normal" style:font-style-complex="normal" style:text-underline-type="single" style:text-underline-style="solid" style:text-underline-width="bold" style:text-underline-color="#89939a" fo:font-weight="normal" style:font-weight-asian="normal" style:font-weight-complex="normal" style:text-underline-mode="continuous" style:letter-kerning="false"/>
    </style:style>
    <style:style style:family="graphic" style:name="a113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136">
      <style:text-properties fo:font-variant="normal" fo:text-transform="none" fo:color="#89939a" style:text-line-through-type="none" style:text-line-through-style="none" style:text-line-through-width="auto" style:text-line-through-color="font-color" style:text-position="0% 100%" fo:font-family="Times New Roman" style:font-family-complex="Times New Roman" fo:font-size="0.125in" style:font-size-asian="0.125in" style:font-size-complex="0.125in" fo:letter-spacing="0in" fo:font-style="normal" style:font-style-asian="normal" style:font-style-complex="normal" style:text-underline-type="single" style:text-underline-style="solid" style:text-underline-width="bold" style:text-underline-color="#000000" fo:font-weight="normal" style:font-weight-asian="normal" style:font-weight-complex="normal" style:text-underline-mode="continuous" style:letter-kerning="false"/>
    </style:style>
    <style:style style:family="text" style:name="a1137">
      <style:text-properties fo:font-variant="normal" fo:text-transform="none" fo:color="#89939a" style:text-line-through-type="none" style:text-line-through-style="none" style:text-line-through-width="auto" style:text-line-through-color="font-color" style:text-position="0% 100%" fo:font-family="Times New Roman" style:font-family-complex="Times New Roman" fo:font-size="0.125in" style:font-size-asian="0.125in" style:font-size-complex="0.125in" fo:letter-spacing="-0.00347in" fo:font-style="normal" style:font-style-asian="normal" style:font-style-complex="normal" style:text-underline-type="single" style:text-underline-style="solid" style:text-underline-width="bold" style:text-underline-color="#000000" fo:font-weight="normal" style:font-weight-asian="normal" style:font-weight-complex="normal" style:text-underline-mode="continuous" style:letter-kerning="false"/>
    </style:style>
    <style:style style:family="paragraph" style:name="a1138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3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880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722in" style:font-size-asian="0.09722in" style:font-size-complex="0.097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81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722in" style:font-size-asian="0.09722in" style:font-size-complex="0.09722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82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722in" style:font-size-asian="0.09722in" style:font-size-complex="0.09722in" fo:letter-spacing="0.00278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83">
      <style:text-properties fo:font-variant="normal" fo:text-transform="none" fo:color="#909ca7" style:text-line-through-type="none" style:text-line-through-style="none" style:text-line-through-width="auto" style:text-line-through-color="font-color" style:text-position="0% 100%" fo:font-family="Arial" style:font-family-complex="Arial" fo:font-size="0.09028in" style:font-size-asian="0.09028in" style:font-size-complex="0.09028in" fo:letter-spacing="-0.00069in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84">
      <style:text-properties fo:font-variant="normal" fo:text-transform="none" fo:color="#909ca7" style:text-line-through-type="none" style:text-line-through-style="none" style:text-line-through-width="auto" style:text-line-through-color="font-color" style:text-position="0% 100%" fo:font-family="Arial" style:font-family-complex="Arial" fo:font-size="0.09028in" style:font-size-asian="0.09028in" style:font-size-complex="0.09028in" fo:letter-spacing="-0.00694in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60">
      <style:text-properties fo:font-variant="normal" fo:text-transform="none" fo:color="#727780" style:text-line-through-type="none" style:text-line-through-style="none" style:text-line-through-width="auto" style:text-line-through-color="font-color" style:text-position="0% 100%" fo:font-family="Times New Roman" style:font-family-complex="Times New Roman" fo:font-size="0.08333in" style:font-size-asian="0.08333in" style:font-size-complex="0.083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85">
      <style:text-properties fo:font-variant="normal" fo:text-transform="none" fo:color="#909ca7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722in" style:font-size-asian="0.09722in" style:font-size-complex="0.09722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61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86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62">
      <style:text-properties fo:font-variant="normal" fo:text-transform="none" fo:color="#909ca7" style:text-line-through-type="none" style:text-line-through-style="none" style:text-line-through-width="auto" style:text-line-through-color="font-color" style:text-position="0% 100%" fo:font-family="Times New Roman" style:font-family-complex="Times New Roman" fo:font-size="0.08333in" style:font-size-asian="0.08333in" style:font-size-complex="0.08333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87">
      <style:text-properties fo:font-variant="normal" fo:text-transform="none" fo:color="#909ca7" style:text-line-through-type="none" style:text-line-through-style="none" style:text-line-through-width="auto" style:text-line-through-color="font-color" style:text-position="0% 100%" fo:font-family="Arial" style:font-family-complex="Arial" fo:font-size="0.06944in" style:font-size-asian="0.06944in" style:font-size-complex="0.06944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963">
      <style:text-properties fo:font-variant="normal" fo:text-transform="none" fo:color="#909ca7" style:text-line-through-type="none" style:text-line-through-style="none" style:text-line-through-width="auto" style:text-line-through-color="font-color" style:text-position="0% 100%" fo:font-family="Times New Roman" style:font-family-complex="Times New Roman" fo:font-size="0.08333in" style:font-size-asian="0.08333in" style:font-size-complex="0.083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88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64">
      <style:text-properties fo:font-variant="normal" fo:text-transform="none" fo:color="#727780" style:text-line-through-type="none" style:text-line-through-style="none" style:text-line-through-width="auto" style:text-line-through-color="font-color" style:text-position="0% 100%" fo:font-family="Times New Roman" style:font-family-complex="Times New Roman" fo:font-size="0.08333in" style:font-size-asian="0.08333in" style:font-size-complex="0.083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89">
      <style:text-properties fo:font-variant="normal" fo:text-transform="none" fo:color="#909ca7" style:text-line-through-type="none" style:text-line-through-style="none" style:text-line-through-width="auto" style:text-line-through-color="font-color" style:text-position="0% 100%" fo:font-family="Times New Roman" style:font-family-complex="Times New Roman" fo:font-size="0.08333in" style:font-size-asian="0.08333in" style:font-size-complex="0.083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65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6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967">
      <style:text-properties fo:font-variant="normal" fo:text-transform="none" fo:color="#a3afb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722in" style:font-size-asian="0.09722in" style:font-size-complex="0.097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60">
      <style:text-properties fo:font-variant="normal" fo:text-transform="none" fo:color="#89939a" style:text-line-through-type="none" style:text-line-through-style="none" style:text-line-through-width="auto" style:text-line-through-color="font-color" style:text-position="0% 100%" fo:font-family="Times New Roman" style:font-family-complex="Times New Roman" fo:font-size="0.11111in" style:font-size-asian="0.11111in" style:font-size-complex="0.11111in" fo:letter-spacing="-0.00069in" fo:font-style="normal" style:font-style-asian="normal" style:font-style-complex="normal" style:text-underline-type="single" style:text-underline-style="solid" style:text-underline-width="bold" style:text-underline-color="#89939a" fo:font-weight="normal" style:font-weight-asian="normal" style:font-weight-complex="normal" style:text-underline-mode="continuous" style:letter-kerning="false"/>
    </style:style>
    <style:style style:family="paragraph" style:name="a968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61">
      <style:text-properties fo:font-variant="normal" fo:text-transform="none" fo:color="#89939a" style:text-line-through-type="none" style:text-line-through-style="none" style:text-line-through-width="auto" style:text-line-through-color="font-color" style:text-position="0% 100%" fo:font-family="Times New Roman" style:font-family-complex="Times New Roman" fo:font-size="0.11111in" style:font-size-asian="0.11111in" style:font-size-complex="0.11111in" fo:letter-spacing="0in" fo:font-style="normal" style:font-style-asian="normal" style:font-style-complex="normal" style:text-underline-type="single" style:text-underline-style="solid" style:text-underline-width="bold" style:text-underline-color="#89939a" fo:font-weight="normal" style:font-weight-asian="normal" style:font-weight-complex="normal" style:text-underline-mode="continuous" style:letter-kerning="false"/>
    </style:style>
    <style:style style:family="graphic" style:name="a96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062">
      <style:text-properties fo:font-variant="normal" fo:text-transform="none" fo:color="#89939a" style:text-line-through-type="none" style:text-line-through-style="none" style:text-line-through-width="auto" style:text-line-through-color="font-color" style:text-position="0% 100%" fo:font-family="Times New Roman" style:font-family-complex="Times New Roman" fo:font-size="0.11111in" style:font-size-asian="0.11111in" style:font-size-complex="0.11111in" fo:letter-spacing="-0.01111in" fo:font-style="normal" style:font-style-asian="normal" style:font-style-complex="normal" style:text-underline-type="single" style:text-underline-style="solid" style:text-underline-width="bold" style:text-underline-color="#89939a" fo:font-weight="normal" style:font-weight-asian="normal" style:font-weight-complex="normal" style:text-underline-mode="continuous" style:letter-kerning="false"/>
    </style:style>
    <style:style style:family="text" style:name="a1063">
      <style:text-properties fo:font-variant="normal" fo:text-transform="none" fo:color="#9cacb3" style:text-line-through-type="none" style:text-line-through-style="none" style:text-line-through-width="auto" style:text-line-through-color="font-color" style:text-position="0% 100%" fo:font-family="Times New Roman" style:font-family-complex="Times New Roman" fo:font-size="0.11111in" style:font-size-asian="0.11111in" style:font-size-complex="0.11111in" fo:letter-spacing="0in" fo:font-style="normal" style:font-style-asian="normal" style:font-style-complex="normal" style:text-underline-type="single" style:text-underline-style="solid" style:text-underline-width="bold" style:text-underline-color="#89939a" fo:font-weight="normal" style:font-weight-asian="normal" style:font-weight-complex="normal" style:text-underline-mode="continuous" style:letter-kerning="false"/>
    </style:style>
    <style:style style:family="text" style:name="a1064">
      <style:text-properties fo:font-variant="normal" fo:text-transform="none" fo:color="#89939a" style:text-line-through-type="none" style:text-line-through-style="none" style:text-line-through-width="auto" style:text-line-through-color="font-color" style:text-position="0% 100%" fo:font-family="Times New Roman" style:font-family-complex="Times New Roman" fo:font-size="0.11111in" style:font-size-asian="0.11111in" style:font-size-complex="0.11111in" fo:letter-spacing="-0.00069in" fo:font-style="normal" style:font-style-asian="normal" style:font-style-complex="normal" style:text-underline-type="single" style:text-underline-style="solid" style:text-underline-width="bold" style:text-underline-color="#89939a" fo:font-weight="normal" style:font-weight-asian="normal" style:font-weight-complex="normal" style:text-underline-mode="continuous" style:letter-kerning="false"/>
    </style:style>
    <style:style style:family="graphic" style:name="a1140">
      <style:graphic-properties draw:fill="none" draw:stroke="solid" svg:stroke-width="0.02336in" svg:stroke-color="#000000" svg:stroke-opacity="100%"/>
    </style:style>
    <style:style style:family="text" style:name="a1065">
      <style:text-properties fo:font-variant="normal" fo:text-transform="none" fo:color="#89939a" style:text-line-through-type="none" style:text-line-through-style="none" style:text-line-through-width="auto" style:text-line-through-color="font-color" style:text-position="0% 100%" fo:font-family="Times New Roman" style:font-family-complex="Times New Roman" fo:font-size="0.11111in" style:font-size-asian="0.11111in" style:font-size-complex="0.11111in" fo:letter-spacing="0.00069in" fo:font-style="normal" style:font-style-asian="normal" style:font-style-complex="normal" style:text-underline-type="single" style:text-underline-style="solid" style:text-underline-width="bold" style:text-underline-color="#89939a" fo:font-weight="normal" style:font-weight-asian="normal" style:font-weight-complex="normal" style:text-underline-mode="continuous" style:letter-kerning="false"/>
    </style:style>
    <style:style style:family="graphic" style:name="a1141">
      <style:graphic-properties draw:fill="solid" draw:fill-color="#e8eff2" draw:opacity="100%" draw:stroke="none"/>
    </style:style>
    <style:style style:family="text" style:name="a1066">
      <style:text-properties fo:font-variant="normal" fo:text-transform="none" fo:color="#89939a" style:text-line-through-type="none" style:text-line-through-style="none" style:text-line-through-width="auto" style:text-line-through-color="font-color" style:text-position="0% 100%" fo:font-family="Times New Roman" style:font-family-complex="Times New Roman" fo:font-size="0.11111in" style:font-size-asian="0.11111in" style:font-size-complex="0.11111in" fo:letter-spacing="0in" fo:font-style="normal" style:font-style-asian="normal" style:font-style-complex="normal" style:text-underline-type="single" style:text-underline-style="solid" style:text-underline-width="bold" style:text-underline-color="#89939a" fo:font-weight="normal" style:font-weight-asian="normal" style:font-weight-complex="normal" style:text-underline-mode="continuous" style:letter-kerning="false"/>
    </style:style>
    <style:style style:family="graphic" style:name="a1142">
      <style:graphic-properties draw:fill="solid" draw:fill-color="#e8eff2" draw:opacity="50%" draw:stroke="none"/>
    </style:style>
    <style:style style:family="paragraph" style:name="a1067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68">
      <style:text-properties fo:font-variant="normal" fo:text-transform="none" fo:color="#89939a" style:text-line-through-type="none" style:text-line-through-style="none" style:text-line-through-width="auto" style:text-line-through-color="font-color" style:text-position="0% 100%" fo:font-family="Arial" style:font-family-complex="Arial" fo:font-size="0.10417in" style:font-size-asian="0.10417in" style:font-size-complex="0.10417in" fo:letter-spacing="-0.00069in" fo:font-style="normal" style:font-style-asian="normal" style:font-style-complex="normal" style:text-underline-type="single" style:text-underline-style="solid" style:text-underline-width="bold" style:text-underline-color="#89939a" fo:font-weight="normal" style:font-weight-asian="normal" style:font-weight-complex="normal" style:text-underline-mode="continuous" style:letter-kerning="false"/>
    </style:style>
    <style:style style:family="paragraph" style:name="a1069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90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91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7639in" style:font-size-asian="0.07639in" style:font-size-complex="0.07639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92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93">
      <style:text-properties fo:font-variant="normal" fo:text-transform="none" fo:color="#909ca7" style:text-line-through-type="none" style:text-line-through-style="none" style:text-line-through-width="auto" style:text-line-through-color="font-color" style:text-position="0% 100%" fo:font-family="Times New Roman" style:font-family-complex="Times New Roman" fo:font-size="0.08333in" style:font-size-asian="0.08333in" style:font-size-complex="0.083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94">
      <style:text-properties fo:font-variant="normal" fo:text-transform="none" fo:color="#909ca7" style:text-line-through-type="none" style:text-line-through-style="none" style:text-line-through-width="auto" style:text-line-through-color="font-color" style:text-position="0% 100%" fo:font-family="Times New Roman" style:font-family-complex="Times New Roman" fo:font-size="0.08333in" style:font-size-asian="0.08333in" style:font-size-complex="0.08333in" fo:letter-spacing="-0.0013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70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11111in" style:font-size-asian="0.11111in" style:font-size-complex="0.11111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95">
      <style:text-properties fo:font-variant="normal" fo:text-transform="none" fo:color="#909ca7" style:text-line-through-type="none" style:text-line-through-style="none" style:text-line-through-width="auto" style:text-line-through-color="font-color" style:text-position="0% 100%" fo:font-family="Times New Roman" style:font-family-complex="Times New Roman" fo:font-size="0.08333in" style:font-size-asian="0.08333in" style:font-size-complex="0.083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71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11111in" style:font-size-asian="0.11111in" style:font-size-complex="0.11111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96">
      <style:text-properties fo:font-variant="normal" fo:text-transform="none" fo:color="#909ca7" style:text-line-through-type="none" style:text-line-through-style="none" style:text-line-through-width="auto" style:text-line-through-color="font-color" style:text-position="0% 100%" fo:font-family="Times New Roman" style:font-family-complex="Times New Roman" fo:font-size="0.08333in" style:font-size-asian="0.08333in" style:font-size-complex="0.08333in" fo:letter-spacing="-0.00486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72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11111in" style:font-size-asian="0.11111in" style:font-size-complex="0.11111in" fo:letter-spacing="-0.0013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97">
      <style:text-properties fo:font-variant="normal" fo:text-transform="none" fo:color="#909ca7" style:text-line-through-type="none" style:text-line-through-style="none" style:text-line-through-width="auto" style:text-line-through-color="font-color" style:text-position="0% 100%" fo:font-family="Times New Roman" style:font-family-complex="Times New Roman" fo:font-size="0.11806in" style:font-size-asian="0.11806in" style:font-size-complex="0.1180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73">
      <style:text-properties fo:font-variant="normal" fo:text-transform="none" fo:color="#909ca7" style:text-line-through-type="none" style:text-line-through-style="none" style:text-line-through-width="auto" style:text-line-through-color="font-color" style:text-position="0% 100%" fo:font-family="Times New Roman" style:font-family-complex="Times New Roman" fo:font-size="0.14583in" style:font-size-asian="0.14583in" style:font-size-complex="0.14583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98">
      <style:text-properties fo:font-variant="normal" fo:text-transform="none" fo:color="#727780" style:text-line-through-type="none" style:text-line-through-style="none" style:text-line-through-width="auto" style:text-line-through-color="font-color" style:text-position="0% 100%" fo:font-family="Times New Roman" style:font-family-complex="Times New Roman" fo:font-size="0.11806in" style:font-size-asian="0.11806in" style:font-size-complex="0.1180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74">
      <style:text-properties fo:font-variant="normal" fo:text-transform="none" fo:color="#909ca7" style:text-line-through-type="none" style:text-line-through-style="none" style:text-line-through-width="auto" style:text-line-through-color="font-color" style:text-position="0% 100%" fo:font-family="Times New Roman" style:font-family-complex="Times New Roman" fo:font-size="0.14583in" style:font-size-asian="0.14583in" style:font-size-complex="0.1458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99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75">
      <style:text-properties fo:font-variant="normal" fo:text-transform="none" fo:color="#909ca7" style:text-line-through-type="none" style:text-line-through-style="none" style:text-line-through-width="auto" style:text-line-through-color="font-color" style:text-position="0% 100%" fo:font-family="Times New Roman" style:font-family-complex="Times New Roman" fo:font-size="0.14583in" style:font-size-asian="0.14583in" style:font-size-complex="0.14583in" fo:letter-spacing="0.00625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76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722in" style:font-size-asian="0.09722in" style:font-size-complex="0.097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77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7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97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071">
      <style:text-properties fo:font-variant="normal" fo:text-transform="none" fo:color="#59afd6" style:text-line-through-type="none" style:text-line-through-style="none" style:text-line-through-width="auto" style:text-line-through-color="font-color" style:text-position="0% 100%" fo:font-family="Times New Roman" style:font-family-complex="Times New Roman" fo:font-size="0.27083in" style:font-size-asian="0.27083in" style:font-size-complex="0.27083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979">
      <style:text-properties fo:font-variant="normal" fo:text-transform="none" fo:color="#5bb1da" style:text-line-through-type="none" style:text-line-through-style="none" style:text-line-through-width="auto" style:text-line-through-color="font-color" style:text-position="0% 100%" fo:font-family="Arial" style:font-family-complex="Arial" fo:font-size="0.25694in" style:font-size-asian="0.25694in" style:font-size-complex="0.2569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72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7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074">
      <style:text-properties fo:font-variant="normal" fo:text-transform="none" fo:color="#89939a" style:text-line-through-type="none" style:text-line-through-style="none" style:text-line-through-width="auto" style:text-line-through-color="font-color" style:text-position="0% 100%" fo:font-family="Times New Roman" style:font-family-complex="Times New Roman" fo:font-size="0.07639in" style:font-size-asian="0.07639in" style:font-size-complex="0.07639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75">
      <style:text-properties fo:font-variant="normal" fo:text-transform="none" fo:color="#89939a" style:text-line-through-type="none" style:text-line-through-style="none" style:text-line-through-width="auto" style:text-line-through-color="font-color" style:text-position="0% 100%" fo:font-family="Times New Roman" style:font-family-complex="Times New Roman" fo:font-size="0.07639in" style:font-size-asian="0.07639in" style:font-size-complex="0.07639in" fo:letter-spacing="0.0013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76">
      <style:text-properties fo:font-variant="normal" fo:text-transform="none" fo:color="#89939a" style:text-line-through-type="none" style:text-line-through-style="none" style:text-line-through-width="auto" style:text-line-through-color="font-color" style:text-position="0% 100%" fo:font-family="Times New Roman" style:font-family-complex="Times New Roman" fo:font-size="0.07639in" style:font-size-asian="0.07639in" style:font-size-complex="0.07639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77">
      <style:text-properties fo:font-variant="normal" fo:text-transform="none" fo:color="#89939a" style:text-line-through-type="none" style:text-line-through-style="none" style:text-line-through-width="auto" style:text-line-through-color="font-color" style:text-position="0% 100%" fo:font-family="Times New Roman" style:font-family-complex="Times New Roman" fo:font-size="0.07639in" style:font-size-asian="0.07639in" style:font-size-complex="0.0763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78">
      <style:text-properties fo:font-variant="normal" fo:text-transform="none" fo:color="#89939a" style:text-line-through-type="none" style:text-line-through-style="none" style:text-line-through-width="auto" style:text-line-through-color="font-color" style:text-position="0% 100%" fo:font-family="Times New Roman" style:font-family-complex="Times New Roman" fo:font-size="0.07639in" style:font-size-asian="0.07639in" style:font-size-complex="0.07639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79">
      <style:text-properties fo:font-variant="normal" fo:text-transform="none" fo:color="#89939a" style:text-line-through-type="none" style:text-line-through-style="none" style:text-line-through-width="auto" style:text-line-through-color="font-color" style:text-position="0% 100%" fo:font-family="Times New Roman" style:font-family-complex="Times New Roman" fo:font-size="0.07639in" style:font-size-asian="0.07639in" style:font-size-complex="0.0763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80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8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982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Arial" style:font-family-complex="Arial" fo:font-size="0.0625in" style:font-size-asian="0.0625in" style:font-size-complex="0.0625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83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Arial" style:font-family-complex="Arial" fo:font-size="0.0625in" style:font-size-asian="0.0625in" style:font-size-complex="0.06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84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Arial" style:font-family-complex="Arial" fo:font-size="0.0625in" style:font-size-asian="0.0625in" style:font-size-complex="0.0625in" fo:letter-spacing="-0.00764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85">
      <style:text-properties fo:font-variant="normal" fo:text-transform="none" fo:color="#909ca7" style:text-line-through-type="none" style:text-line-through-style="none" style:text-line-through-width="auto" style:text-line-through-color="font-color" style:text-position="0% 100%" fo:font-family="Arial" style:font-family-complex="Arial" fo:font-size="0.05556in" style:font-size-asian="0.05556in" style:font-size-complex="0.05556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86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87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722in" style:font-size-asian="0.09722in" style:font-size-complex="0.09722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80">
      <style:text-properties fo:font-variant="normal" fo:text-transform="none" fo:color="#89939a" style:text-line-through-type="none" style:text-line-through-style="none" style:text-line-through-width="auto" style:text-line-through-color="font-color" style:text-position="0% 100%" fo:font-family="Times New Roman" style:font-family-complex="Times New Roman" fo:font-size="0.07639in" style:font-size-asian="0.07639in" style:font-size-complex="0.07639in" fo:letter-spacing="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88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722in" style:font-size-asian="0.09722in" style:font-size-complex="0.09722in" fo:letter-spacing="0.00625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81">
      <style:text-properties fo:font-variant="normal" fo:text-transform="none" fo:color="#89939a" style:text-line-through-type="none" style:text-line-through-style="none" style:text-line-through-width="auto" style:text-line-through-color="font-color" style:text-position="0% 100%" fo:font-family="Times New Roman" style:font-family-complex="Times New Roman" fo:font-size="0.07639in" style:font-size-asian="0.07639in" style:font-size-complex="0.0763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89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028in" style:font-size-asian="0.09028in" style:font-size-complex="0.09028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82">
      <style:text-properties fo:font-variant="normal" fo:text-transform="none" fo:color="#89939a" style:text-line-through-type="none" style:text-line-through-style="none" style:text-line-through-width="auto" style:text-line-through-color="font-color" style:text-position="0% 100%" fo:font-family="Times New Roman" style:font-family-complex="Times New Roman" fo:font-size="0.07639in" style:font-size-asian="0.07639in" style:font-size-complex="0.07639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83">
      <style:text-properties fo:font-variant="normal" fo:text-transform="none" fo:color="#89939a" style:text-line-through-type="none" style:text-line-through-style="none" style:text-line-through-width="auto" style:text-line-through-color="font-color" style:text-position="0% 100%" fo:font-family="Times New Roman" style:font-family-complex="Times New Roman" fo:font-size="0.07639in" style:font-size-asian="0.07639in" style:font-size-complex="0.0763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84">
      <style:text-properties fo:font-variant="normal" fo:text-transform="none" fo:color="#9cacb3" style:text-line-through-type="none" style:text-line-through-style="none" style:text-line-through-width="auto" style:text-line-through-color="font-color" style:text-position="0% 100%" fo:font-family="Times New Roman" style:font-family-complex="Times New Roman" fo:font-size="0.07639in" style:font-size-asian="0.07639in" style:font-size-complex="0.0763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85">
      <style:text-properties fo:font-variant="normal" fo:text-transform="none" fo:color="#89939a" style:text-line-through-type="none" style:text-line-through-style="none" style:text-line-through-width="auto" style:text-line-through-color="font-color" style:text-position="0% 100%" fo:font-family="Times New Roman" style:font-family-complex="Times New Roman" fo:font-size="0.07639in" style:font-size-asian="0.07639in" style:font-size-complex="0.07639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86">
      <style:text-properties fo:font-variant="normal" fo:text-transform="none" fo:color="#89939a" style:text-line-through-type="none" style:text-line-through-style="none" style:text-line-through-width="auto" style:text-line-through-color="font-color" style:text-position="0% 100%" fo:font-family="Times New Roman" style:font-family-complex="Times New Roman" fo:font-size="0.07639in" style:font-size-asian="0.07639in" style:font-size-complex="0.0763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87">
      <style:text-properties fo:font-variant="normal" fo:text-transform="none" fo:color="#89939a" style:text-line-through-type="none" style:text-line-through-style="none" style:text-line-through-width="auto" style:text-line-through-color="font-color" style:text-position="0% 100%" fo:font-family="Times New Roman" style:font-family-complex="Times New Roman" fo:font-size="0.07639in" style:font-size-asian="0.07639in" style:font-size-complex="0.07639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88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89">
      <style:text-properties fo:font-variant="normal" fo:text-transform="none" fo:color="#7b838a" style:text-line-through-type="none" style:text-line-through-style="none" style:text-line-through-width="auto" style:text-line-through-color="font-color" style:text-position="0% 100%" fo:font-family="Times New Roman" style:font-family-complex="Times New Roman" fo:font-size="0.07639in" style:font-size-asian="0.07639in" style:font-size-complex="0.07639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990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Arial" style:font-family-complex="Arial" fo:font-size="0.09722in" style:font-size-asian="0.09722in" style:font-size-complex="0.09722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91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Arial" style:font-family-complex="Arial" fo:font-size="0.09722in" style:font-size-asian="0.09722in" style:font-size-complex="0.09722in" fo:letter-spacing="0.0013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92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Arial" style:font-family-complex="Arial" fo:font-size="0.09722in" style:font-size-asian="0.09722in" style:font-size-complex="0.09722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93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Arial" style:font-family-complex="Arial" fo:font-size="0.09722in" style:font-size-asian="0.09722in" style:font-size-complex="0.097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94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8333in" style:font-size-asian="0.08333in" style:font-size-complex="0.083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95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Times New Roman" style:font-family-complex="Times New Roman" fo:font-size="0.08333in" style:font-size-asian="0.08333in" style:font-size-complex="0.08333in" fo:letter-spacing="-0.0013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96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97">
      <style:text-properties fo:font-variant="normal" fo:text-transform="none" fo:color="#a3afb5" style:text-line-through-type="none" style:text-line-through-style="none" style:text-line-through-width="auto" style:text-line-through-color="font-color" style:text-position="0% 100%" fo:font-family="Arial" style:font-family-complex="Arial" fo:font-size="0.09722in" style:font-size-asian="0.09722in" style:font-size-complex="0.097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90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98">
      <style:text-properties fo:font-variant="normal" fo:text-transform="none" fo:color="#a3afb5" style:text-line-through-type="none" style:text-line-through-style="none" style:text-line-through-width="auto" style:text-line-through-color="font-color" style:text-position="0% 100%" fo:font-family="Arial" style:font-family-complex="Arial" fo:font-size="0.09722in" style:font-size-asian="0.09722in" style:font-size-complex="0.09722in" fo:letter-spacing="0.00278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91">
      <style:text-properties fo:font-variant="normal" fo:text-transform="none" fo:color="#89939a" style:text-line-through-type="none" style:text-line-through-style="none" style:text-line-through-width="auto" style:text-line-through-color="font-color" style:text-position="0% 100%" fo:font-family="Arial" style:font-family-complex="Arial" fo:font-size="0.07639in" style:font-size-asian="0.07639in" style:font-size-complex="0.07639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99">
      <style:text-properties fo:font-variant="normal" fo:text-transform="none" fo:color="#828c95" style:text-line-through-type="none" style:text-line-through-style="none" style:text-line-through-width="auto" style:text-line-through-color="font-color" style:text-position="0% 100%" fo:font-family="Arial" style:font-family-complex="Arial" fo:font-size="0.06944in" style:font-size-asian="0.06944in" style:font-size-complex="0.069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92">
      <style:text-properties fo:font-variant="normal" fo:text-transform="none" fo:color="#89939a" style:text-line-through-type="none" style:text-line-through-style="none" style:text-line-through-width="auto" style:text-line-through-color="font-color" style:text-position="0% 100%" fo:font-family="Arial" style:font-family-complex="Arial" fo:font-size="0.07639in" style:font-size-asian="0.07639in" style:font-size-complex="0.0763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93">
      <style:text-properties fo:font-variant="normal" fo:text-transform="none" fo:color="#89939a" style:text-line-through-type="none" style:text-line-through-style="none" style:text-line-through-width="auto" style:text-line-through-color="font-color" style:text-position="0% 100%" fo:font-family="Arial" style:font-family-complex="Arial" fo:font-size="0.07639in" style:font-size-asian="0.07639in" style:font-size-complex="0.07639in" fo:letter-spacing="-0.00417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94">
      <style:text-properties fo:font-variant="normal" fo:text-transform="none" fo:color="#7b838a" style:text-line-through-type="none" style:text-line-through-style="none" style:text-line-through-width="auto" style:text-line-through-color="font-color" style:text-position="0% 100%" fo:font-family="Times New Roman" style:font-family-complex="Times New Roman" fo:font-size="0.08333in" style:font-size-asian="0.08333in" style:font-size-complex="0.08333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95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96">
      <style:text-properties fo:font-variant="normal" fo:text-transform="none" fo:color="#89939a" style:text-line-through-type="none" style:text-line-through-style="none" style:text-line-through-width="auto" style:text-line-through-color="font-color" style:text-position="0% 100%" fo:font-family="Times New Roman" style:font-family-complex="Times New Roman" fo:font-size="0.07639in" style:font-size-asian="0.07639in" style:font-size-complex="0.0763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97">
      <style:text-properties fo:font-variant="normal" fo:text-transform="none" fo:color="#89939a" style:text-line-through-type="none" style:text-line-through-style="none" style:text-line-through-width="auto" style:text-line-through-color="font-color" style:text-position="0% 100%" fo:font-family="Times New Roman" style:font-family-complex="Times New Roman" fo:font-size="0.07639in" style:font-size-asian="0.07639in" style:font-size-complex="0.07639in" fo:letter-spacing="-0.00694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98">
      <style:text-properties fo:font-variant="normal" fo:text-transform="none" fo:color="#89939a" style:text-line-through-type="none" style:text-line-through-style="none" style:text-line-through-width="auto" style:text-line-through-color="font-color" style:text-position="0% 100%" fo:font-family="Times New Roman" style:font-family-complex="Times New Roman" fo:font-size="0.07639in" style:font-size-asian="0.07639in" style:font-size-complex="0.07639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99">
      <style:text-properties fo:font-variant="normal" fo:text-transform="none" fo:color="#89939a" style:text-line-through-type="none" style:text-line-through-style="none" style:text-line-through-width="auto" style:text-line-through-color="font-color" style:text-position="0% 100%" fo:font-family="Times New Roman" style:font-family-complex="Times New Roman" fo:font-size="0.07639in" style:font-size-asian="0.07639in" style:font-size-complex="0.0763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0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02" style:parent-style-name="Graphics">
      <style:graphic-properties draw:fill="none" draw:stroke="none"/>
    </style:style>
    <style:style style:family="graphic" style:name="a103">
      <style:graphic-properties draw:fill="none" draw:stroke="solid" svg:stroke-width="0.01001in" svg:stroke-color="#000000" svg:stroke-opacity="100%"/>
    </style:style>
    <style:style style:family="graphic" style:name="a104">
      <style:graphic-properties draw:fill="solid" draw:fill-color="#edf2f4" draw:opacity="50%" draw:stroke="none"/>
    </style:style>
    <style:style style:family="text" style:name="a105">
      <style:text-properties fo:font-variant="normal" fo:text-transform="none" fo:color="#709eb8" style:text-line-through-type="none" style:text-line-through-style="none" style:text-line-through-width="auto" style:text-line-through-color="font-color" style:text-position="0% 100%" fo:font-family="Times New Roman" style:font-family-complex="Times New Roman" fo:font-size="0.27083in" style:font-size-asian="0.27083in" style:font-size-complex="0.2708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6">
      <style:text-properties fo:font-variant="normal" fo:text-transform="none" fo:color="#709eb8" style:text-line-through-type="none" style:text-line-through-style="none" style:text-line-through-width="auto" style:text-line-through-color="font-color" style:text-position="0% 100%" fo:font-family="Times New Roman" style:font-family-complex="Times New Roman" fo:font-size="0.27083in" style:font-size-asian="0.27083in" style:font-size-complex="0.27083in" fo:letter-spacing="-0.00694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7">
      <style:text-properties fo:font-variant="normal" fo:text-transform="none" fo:color="#709eb8" style:text-line-through-type="none" style:text-line-through-style="none" style:text-line-through-width="auto" style:text-line-through-color="font-color" style:text-position="0% 100%" fo:font-family="Times New Roman" style:font-family-complex="Times New Roman" fo:font-size="0.27083in" style:font-size-asian="0.27083in" style:font-size-complex="0.27083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8">
      <style:text-properties fo:font-variant="normal" fo:text-transform="none" fo:color="#709eb8" style:text-line-through-type="none" style:text-line-through-style="none" style:text-line-through-width="auto" style:text-line-through-color="font-color" style:text-position="0% 100%" fo:font-family="Times New Roman" style:font-family-complex="Times New Roman" fo:font-size="0.27083in" style:font-size-asian="0.27083in" style:font-size-complex="0.2708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9">
      <style:text-properties fo:font-variant="normal" fo:text-transform="none" fo:color="#709eb8" style:text-line-through-type="none" style:text-line-through-style="none" style:text-line-through-width="auto" style:text-line-through-color="font-color" style:text-position="0% 100%" fo:font-family="Times New Roman" style:font-family-complex="Times New Roman" fo:font-size="0.27083in" style:font-size-asian="0.27083in" style:font-size-complex="0.27083in" fo:letter-spacing="-0.0013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0">
      <style:text-properties fo:font-variant="normal" fo:text-transform="none" fo:color="#709eb8" style:text-line-through-type="none" style:text-line-through-style="none" style:text-line-through-width="auto" style:text-line-through-color="font-color" style:text-position="0% 100%" fo:font-family="Times New Roman" style:font-family-complex="Times New Roman" fo:font-size="0.27083in" style:font-size-asian="0.27083in" style:font-size-complex="0.27083in" fo:letter-spacing="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1">
      <style:text-properties fo:font-variant="normal" fo:text-transform="none" fo:color="#909ca7" style:text-line-through-type="none" style:text-line-through-style="none" style:text-line-through-width="auto" style:text-line-through-color="font-color" style:text-position="0% 100%" fo:font-family="Times New Roman" style:font-family-complex="Times New Roman" fo:font-size="0.27083in" style:font-size-asian="0.27083in" style:font-size-complex="0.27083in" fo:letter-spacing="0.00486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2">
      <style:text-properties fo:font-variant="normal" fo:text-transform="none" fo:color="#709eb8" style:text-line-through-type="none" style:text-line-through-style="none" style:text-line-through-width="auto" style:text-line-through-color="font-color" style:text-position="0% 100%" fo:font-family="Times New Roman" style:font-family-complex="Times New Roman" fo:font-size="0.27083in" style:font-size-asian="0.27083in" style:font-size-complex="0.27083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3">
      <style:text-properties fo:font-variant="normal" fo:text-transform="none" fo:color="#709eb8" style:text-line-through-type="none" style:text-line-through-style="none" style:text-line-through-width="auto" style:text-line-through-color="font-color" style:text-position="0% 100%" fo:font-family="Times New Roman" style:font-family-complex="Times New Roman" fo:font-size="0.27083in" style:font-size-asian="0.27083in" style:font-size-complex="0.27083in" fo:letter-spacing="0.0013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4">
      <style:text-properties fo:font-variant="normal" fo:text-transform="none" fo:color="#909ca7" style:text-line-through-type="none" style:text-line-through-style="none" style:text-line-through-width="auto" style:text-line-through-color="font-color" style:text-position="0% 100%" fo:font-family="Times New Roman" style:font-family-complex="Times New Roman" fo:font-size="0.27083in" style:font-size-asian="0.27083in" style:font-size-complex="0.2708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5">
      <style:text-properties fo:font-variant="normal" fo:text-transform="none" fo:color="#709eb8" style:text-line-through-type="none" style:text-line-through-style="none" style:text-line-through-width="auto" style:text-line-through-color="font-color" style:text-position="0% 100%" fo:font-family="Times New Roman" style:font-family-complex="Times New Roman" fo:font-size="0.27083in" style:font-size-asian="0.27083in" style:font-size-complex="0.27083in" fo:letter-spacing="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6">
      <style:text-properties fo:font-variant="normal" fo:text-transform="none" fo:color="#909ca7" style:text-line-through-type="none" style:text-line-through-style="none" style:text-line-through-width="auto" style:text-line-through-color="font-color" style:text-position="0% 100%" fo:font-family="Times New Roman" style:font-family-complex="Times New Roman" fo:font-size="0.27083in" style:font-size-asian="0.27083in" style:font-size-complex="0.2708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7">
      <style:text-properties fo:font-variant="normal" fo:text-transform="none" fo:color="#709eb8" style:text-line-through-type="none" style:text-line-through-style="none" style:text-line-through-width="auto" style:text-line-through-color="font-color" style:text-position="0% 100%" fo:font-family="Times New Roman" style:font-family-complex="Times New Roman" fo:font-size="0.27083in" style:font-size-asian="0.27083in" style:font-size-complex="0.2708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8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9">
      <style:text-properties fo:font-variant="normal" fo:text-transform="none" fo:color="#709eb8" style:text-line-through-type="none" style:text-line-through-style="none" style:text-line-through-width="auto" style:text-line-through-color="font-color" style:text-position="0% 100%" fo:font-family="Arial" style:font-family-complex="Arial" fo:font-size="0.25in" style:font-size-asian="0.25in" style:font-size-complex="0.25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0">
      <style:text-properties fo:font-variant="normal" fo:text-transform="none" fo:color="#709eb8" style:text-line-through-type="none" style:text-line-through-style="none" style:text-line-through-width="auto" style:text-line-through-color="font-color" style:text-position="0% 100%" fo:font-family="Arial" style:font-family-complex="Arial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1">
      <style:text-properties fo:font-variant="normal" fo:text-transform="none" fo:color="#709eb8" style:text-line-through-type="none" style:text-line-through-style="none" style:text-line-through-width="auto" style:text-line-through-color="font-color" style:text-position="0% 100%" fo:font-family="Arial" style:font-family-complex="Arial" fo:font-size="0.25in" style:font-size-asian="0.25in" style:font-size-complex="0.25in" fo:letter-spacing="-0.02153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2">
      <style:text-properties fo:font-variant="normal" fo:text-transform="none" fo:color="#709eb8" style:text-line-through-type="none" style:text-line-through-style="none" style:text-line-through-width="auto" style:text-line-through-color="font-color" style:text-position="0% 100%" fo:font-family="Times New Roman" style:font-family-complex="Times New Roman" fo:font-size="0.27083in" style:font-size-asian="0.27083in" style:font-size-complex="0.27083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3">
      <style:text-properties fo:font-variant="normal" fo:text-transform="none" fo:color="#709eb8" style:text-line-through-type="none" style:text-line-through-style="none" style:text-line-through-width="auto" style:text-line-through-color="font-color" style:text-position="0% 100%" fo:font-family="Times New Roman" style:font-family-complex="Times New Roman" fo:font-size="0.27083in" style:font-size-asian="0.27083in" style:font-size-complex="0.2708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4">
      <style:text-properties fo:font-variant="normal" fo:text-transform="none" fo:color="#709eb8" style:text-line-through-type="none" style:text-line-through-style="none" style:text-line-through-width="auto" style:text-line-through-color="font-color" style:text-position="0% 100%" fo:font-family="Times New Roman" style:font-family-complex="Times New Roman" fo:font-size="0.27083in" style:font-size-asian="0.27083in" style:font-size-complex="0.27083in" fo:letter-spacing="-0.00347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00">
      <style:graphic-properties draw:fill="none" draw:stroke="solid" svg:stroke-width="0.01335in" svg:stroke-color="#000000" svg:stroke-opacity="100%"/>
    </style:style>
    <style:style style:family="text" style:name="a125">
      <style:text-properties fo:font-variant="normal" fo:text-transform="none" fo:color="#709eb8" style:text-line-through-type="none" style:text-line-through-style="none" style:text-line-through-width="auto" style:text-line-through-color="font-color" style:text-position="0% 100%" fo:font-family="Arial" style:font-family-complex="Arial" fo:font-size="0.25in" style:font-size-asian="0.25in" style:font-size-complex="0.25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01">
      <style:graphic-properties draw:fill="none" draw:stroke="solid" svg:stroke-width="0.00347in" svg:stroke-color="#000000" svg:stroke-opacity="100%"/>
    </style:style>
    <style:style style:family="text" style:name="a126">
      <style:text-properties fo:font-variant="normal" fo:text-transform="none" fo:color="#709eb8" style:text-line-through-type="none" style:text-line-through-style="none" style:text-line-through-width="auto" style:text-line-through-color="font-color" style:text-position="0% 100%" fo:font-family="Arial" style:font-family-complex="Arial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02">
      <style:graphic-properties draw:fill="none" draw:stroke="solid" svg:stroke-width="0.01335in" svg:stroke-color="#000000" svg:stroke-opacity="100%"/>
    </style:style>
    <style:style style:family="text" style:name="a127">
      <style:text-properties fo:font-variant="normal" fo:text-transform="none" fo:color="#709eb8" style:text-line-through-type="none" style:text-line-through-style="none" style:text-line-through-width="auto" style:text-line-through-color="font-color" style:text-position="0% 100%" fo:font-family="Arial" style:font-family-complex="Arial" fo:font-size="0.25in" style:font-size-asian="0.25in" style:font-size-complex="0.25in" fo:letter-spacing="-0.02778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03">
      <style:graphic-properties draw:fill="none" draw:stroke="solid" svg:stroke-width="0.02004in" svg:stroke-color="#000000" svg:stroke-opacity="100%"/>
    </style:style>
    <style:style style:family="text" style:name="a128">
      <style:text-properties fo:font-variant="normal" fo:text-transform="none" fo:color="#709eb8" style:text-line-through-type="none" style:text-line-through-style="none" style:text-line-through-width="auto" style:text-line-through-color="font-color" style:text-position="0% 100%" fo:font-family="Arial" style:font-family-complex="Arial" fo:font-size="0.25in" style:font-size-asian="0.25in" style:font-size-complex="0.25in" fo:letter-spacing="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04">
      <style:graphic-properties draw:fill="none" draw:stroke="solid" svg:stroke-width="0.00347in" svg:stroke-color="#000000" svg:stroke-opacity="100%"/>
    </style:style>
    <style:style style:family="text" style:name="a129">
      <style:text-properties fo:font-variant="normal" fo:text-transform="none" fo:color="#709eb8" style:text-line-through-type="none" style:text-line-through-style="none" style:text-line-through-width="auto" style:text-line-through-color="font-color" style:text-position="0% 100%" fo:font-family="Arial" style:font-family-complex="Arial" fo:font-size="0.25in" style:font-size-asian="0.25in" style:font-size-complex="0.25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05">
      <style:graphic-properties draw:fill="none" draw:stroke="solid" svg:stroke-width="0.01335in" svg:stroke-color="#000000" svg:stroke-opacity="100%"/>
    </style:style>
    <style:style style:family="graphic" style:name="a206">
      <style:graphic-properties draw:fill="none" draw:stroke="solid" svg:stroke-width="0.02002in" svg:stroke-color="#000000" svg:stroke-opacity="100%"/>
    </style:style>
    <style:style style:family="graphic" style:name="a207">
      <style:graphic-properties draw:fill="none" draw:stroke="solid" svg:stroke-width="0.03006in" svg:stroke-color="#000000" svg:stroke-opacity="100%"/>
    </style:style>
    <style:style style:family="graphic" style:name="a208">
      <style:graphic-properties draw:fill="none" draw:stroke="solid" svg:stroke-width="0.02004in" svg:stroke-color="#000000" svg:stroke-opacity="100%"/>
    </style:style>
    <style:style style:family="graphic" style:name="a209">
      <style:graphic-properties draw:fill="none" draw:stroke="solid" svg:stroke-width="0.00347in" svg:stroke-color="#000000" svg:stroke-opacity="100%"/>
    </style:style>
    <style:style style:family="text" style:name="a130">
      <style:text-properties fo:font-variant="normal" fo:text-transform="none" fo:color="#709eb8" style:text-line-through-type="none" style:text-line-through-style="none" style:text-line-through-width="auto" style:text-line-through-color="font-color" style:text-position="0% 100%" fo:font-family="Arial" style:font-family-complex="Arial" fo:font-size="0.25in" style:font-size-asian="0.25in" style:font-size-complex="0.25in" fo:letter-spacing="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1">
      <style:text-properties fo:font-variant="normal" fo:text-transform="none" fo:color="#709eb8" style:text-line-through-type="none" style:text-line-through-style="none" style:text-line-through-width="auto" style:text-line-through-color="font-color" style:text-position="0% 100%" fo:font-family="Arial" style:font-family-complex="Arial" fo:font-size="0.25in" style:font-size-asian="0.25in" style:font-size-complex="0.25in" fo:letter-spacing="0.0013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2">
      <style:text-properties fo:font-variant="normal" fo:text-transform="none" fo:color="#909ca7" style:text-line-through-type="none" style:text-line-through-style="none" style:text-line-through-width="auto" style:text-line-through-color="font-color" style:text-position="0% 100%" fo:font-family="Arial" style:font-family-complex="Arial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3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10">
      <style:graphic-properties draw:fill="none" draw:stroke="solid" svg:stroke-width="0.01335in" svg:stroke-color="#000000" svg:stroke-opacity="100%"/>
    </style:style>
    <style:style style:family="text" style:name="a134">
      <style:text-properties fo:font-variant="normal" fo:text-transform="none" fo:color="#709eb8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722in" style:font-size-asian="0.09722in" style:font-size-complex="0.09722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11">
      <style:graphic-properties draw:fill="none" draw:stroke="solid" svg:stroke-width="0.03674in" svg:stroke-color="#000000" svg:stroke-opacity="100%"/>
    </style:style>
    <style:style style:family="text" style:name="a135">
      <style:text-properties fo:font-variant="normal" fo:text-transform="none" fo:color="#709eb8" style:text-line-through-type="none" style:text-line-through-style="none" style:text-line-through-width="auto" style:text-line-through-color="font-color" style:text-position="0% 100%" fo:font-family="Times New Roman" style:font-family-complex="Times New Roman" fo:font-size="0.09722in" style:font-size-asian="0.09722in" style:font-size-complex="0.09722in" fo:letter-spacing="0.00625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12">
      <style:graphic-properties draw:fill="none" draw:stroke="solid" svg:stroke-width="0.02002in" svg:stroke-color="#000000" svg:stroke-opacity="100%"/>
    </style:style>
    <style:style style:family="text" style:name="a136">
      <style:text-properties fo:font-variant="normal" fo:text-transform="none" fo:color="#709eb8" style:text-line-through-type="none" style:text-line-through-style="none" style:text-line-through-width="auto" style:text-line-through-color="font-color" style:text-position="0% 100%" fo:font-family="Arial" style:font-family-complex="Arial" fo:font-size="0.09722in" style:font-size-asian="0.09722in" style:font-size-complex="0.09722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213">
      <style:graphic-properties draw:fill="none" draw:stroke="solid" svg:stroke-width="0.01335in" svg:stroke-color="#000000" svg:stroke-opacity="100%"/>
    </style:style>
    <style:style style:family="text" style:name="a137">
      <style:text-properties fo:font-variant="normal" fo:text-transform="none" fo:color="#709eb8" style:text-line-through-type="none" style:text-line-through-style="none" style:text-line-through-width="auto" style:text-line-through-color="font-color" style:text-position="0% 100%" fo:font-family="Arial" style:font-family-complex="Arial" fo:font-size="0.09722in" style:font-size-asian="0.09722in" style:font-size-complex="0.09722in" fo:letter-spacing="0.00069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214">
      <style:graphic-properties draw:fill="none" draw:stroke="solid" svg:stroke-width="0.02002in" svg:stroke-color="#000000" svg:stroke-opacity="100%"/>
    </style:style>
    <style:style style:family="text" style:name="a138">
      <style:text-properties fo:font-variant="normal" fo:text-transform="none" fo:color="#709eb8" style:text-line-through-type="none" style:text-line-through-style="none" style:text-line-through-width="auto" style:text-line-through-color="font-color" style:text-position="0% 100%" fo:font-family="Arial" style:font-family-complex="Arial" fo:font-size="0.09722in" style:font-size-asian="0.09722in" style:font-size-complex="0.09722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215">
      <style:graphic-properties draw:fill="none" draw:stroke="solid" svg:stroke-width="0.01335in" svg:stroke-color="#000000" svg:stroke-opacity="100%"/>
    </style:style>
    <style:style style:family="text" style:name="a139">
      <style:text-properties fo:font-variant="normal" fo:text-transform="none" fo:color="#909ca7" style:text-line-through-type="none" style:text-line-through-style="none" style:text-line-through-width="auto" style:text-line-through-color="font-color" style:text-position="0% 100%" fo:font-family="Arial" style:font-family-complex="Arial" fo:font-size="0.09722in" style:font-size-asian="0.09722in" style:font-size-complex="0.09722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216">
      <style:graphic-properties draw:fill="none" draw:stroke="solid" svg:stroke-width="0.00347in" svg:stroke-color="#000000" svg:stroke-opacity="100%"/>
    </style:style>
    <style:style style:family="graphic" style:name="a217">
      <style:graphic-properties draw:fill="none" draw:stroke="solid" svg:stroke-width="0.01335in" svg:stroke-color="#000000" svg:stroke-opacity="100%"/>
    </style:style>
    <style:style style:family="graphic" style:name="a218">
      <style:graphic-properties draw:fill="none" draw:stroke="solid" svg:stroke-width="0.00347in" svg:stroke-color="#000000" svg:stroke-opacity="100%"/>
    </style:style>
    <style:style style:family="graphic" style:name="a219">
      <style:graphic-properties draw:fill="none" draw:stroke="solid" svg:stroke-width="0.02002in" svg:stroke-color="#000000" svg:stroke-opacity="100%"/>
    </style:style>
    <style:style style:family="text" style:name="a140">
      <style:text-properties fo:font-variant="normal" fo:text-transform="none" fo:color="#709eb8" style:text-line-through-type="none" style:text-line-through-style="none" style:text-line-through-width="auto" style:text-line-through-color="font-color" style:text-position="0% 100%" fo:font-family="Arial" style:font-family-complex="Arial" fo:font-size="0.09722in" style:font-size-asian="0.09722in" style:font-size-complex="0.09722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41">
      <style:text-properties fo:font-variant="normal" fo:text-transform="none" fo:color="#709eb8" style:text-line-through-type="none" style:text-line-through-style="none" style:text-line-through-width="auto" style:text-line-through-color="font-color" style:text-position="0% 100%" fo:font-family="Arial" style:font-family-complex="Arial" fo:font-size="0.09722in" style:font-size-asian="0.09722in" style:font-size-complex="0.09722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42">
      <style:text-properties fo:font-variant="normal" fo:text-transform="none" fo:color="#709eb8" style:text-line-through-type="none" style:text-line-through-style="none" style:text-line-through-width="auto" style:text-line-through-color="font-color" style:text-position="0% 100%" fo:font-family="Arial" style:font-family-complex="Arial" fo:font-size="0.09722in" style:font-size-asian="0.09722in" style:font-size-complex="0.09722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43">
      <style:text-properties fo:font-variant="normal" fo:text-transform="none" fo:color="#909ca7" style:text-line-through-type="none" style:text-line-through-style="none" style:text-line-through-width="auto" style:text-line-through-color="font-color" style:text-position="0% 100%" fo:font-family="Arial" style:font-family-complex="Arial" fo:font-size="0.09722in" style:font-size-asian="0.09722in" style:font-size-complex="0.09722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220">
      <style:graphic-properties draw:fill="none" draw:stroke="solid" svg:stroke-width="0.01335in" svg:stroke-color="#000000" svg:stroke-opacity="100%"/>
    </style:style>
    <style:style style:family="text" style:name="a144">
      <style:text-properties fo:font-variant="normal" fo:text-transform="none" fo:color="#909ca7" style:text-line-through-type="none" style:text-line-through-style="none" style:text-line-through-width="auto" style:text-line-through-color="font-color" style:text-position="0% 100%" fo:font-family="Arial" style:font-family-complex="Arial" fo:font-size="0.09722in" style:font-size-asian="0.09722in" style:font-size-complex="0.09722in" fo:letter-spacing="0.00069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221">
      <style:graphic-properties draw:fill="none" draw:stroke="solid" svg:stroke-width="0.00347in" svg:stroke-color="#000000" svg:stroke-opacity="100%"/>
    </style:style>
    <style:style style:family="text" style:name="a145">
      <style:text-properties fo:font-variant="normal" fo:text-transform="none" fo:color="#909ca7" style:text-line-through-type="none" style:text-line-through-style="none" style:text-line-through-width="auto" style:text-line-through-color="font-color" style:text-position="0% 100%" fo:font-family="Arial" style:font-family-complex="Arial" fo:font-size="0.09722in" style:font-size-asian="0.09722in" style:font-size-complex="0.09722in" fo:letter-spacing="0.00694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222">
      <style:graphic-properties draw:fill="none" draw:stroke="solid" svg:stroke-width="0.01336in" svg:stroke-color="#000000" svg:stroke-opacity="100%"/>
    </style:style>
    <style:style style:family="text" style:name="a146">
      <style:text-properties fo:font-variant="normal" fo:text-transform="none" fo:color="#909ca7" style:text-line-through-type="none" style:text-line-through-style="none" style:text-line-through-width="auto" style:text-line-through-color="font-color" style:text-position="0% 100%" fo:font-family="Arial" style:font-family-complex="Arial" fo:font-size="0.09722in" style:font-size-asian="0.09722in" style:font-size-complex="0.09722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223">
      <style:graphic-properties draw:fill="none" draw:stroke="solid" svg:stroke-width="0.02002in" svg:stroke-color="#000000" svg:stroke-opacity="100%"/>
    </style:style>
    <style:style style:family="text" style:name="a147">
      <style:text-properties fo:font-variant="normal" fo:text-transform="none" fo:color="#909ca7" style:text-line-through-type="none" style:text-line-through-style="none" style:text-line-through-width="auto" style:text-line-through-color="font-color" style:text-position="0% 100%" fo:font-family="Arial" style:font-family-complex="Arial" fo:font-size="0.09722in" style:font-size-asian="0.09722in" style:font-size-complex="0.09722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224">
      <style:graphic-properties draw:fill="none" draw:stroke="solid" svg:stroke-width="0.01336in" svg:stroke-color="#000000" svg:stroke-opacity="100%"/>
    </style:style>
    <style:style style:family="text" style:name="a148">
      <style:text-properties fo:font-variant="normal" fo:text-transform="none" fo:color="#709eb8" style:text-line-through-type="none" style:text-line-through-style="none" style:text-line-through-width="auto" style:text-line-through-color="font-color" style:text-position="0% 100%" fo:font-family="Arial" style:font-family-complex="Arial" fo:font-size="0.09722in" style:font-size-asian="0.09722in" style:font-size-complex="0.09722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225">
      <style:graphic-properties draw:fill="none" draw:stroke="solid" svg:stroke-width="0.03003in" svg:stroke-color="#000000" svg:stroke-opacity="100%"/>
    </style:style>
    <style:style style:family="text" style:name="a149">
      <style:text-properties fo:font-variant="normal" fo:text-transform="none" fo:color="#709eb8" style:text-line-through-type="none" style:text-line-through-style="none" style:text-line-through-width="auto" style:text-line-through-color="font-color" style:text-position="0% 100%" fo:font-family="Arial" style:font-family-complex="Arial" fo:font-size="0.09722in" style:font-size-asian="0.09722in" style:font-size-complex="0.09722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301">
      <style:graphic-properties draw:fill="none" draw:stroke="dash" draw:stroke-dash="a300" svg:stroke-width="0.01347in" svg:stroke-color="#8f9ba6" svg:stroke-opacity="100%"/>
    </style:style>
    <style:style style:family="graphic" style:name="a226">
      <style:graphic-properties draw:fill="none" draw:stroke="solid" svg:stroke-width="0.02002in" svg:stroke-color="#000000" svg:stroke-opacity="100%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able_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number-columns-repeated="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4" table:default-cell-style-name="ce1"/>
        <table:table-column table:style-name="co3" table:default-cell-style-name="ce1"/>
        <table:table-column table:style-name="co4" table:default-cell-style-name="ce1"/>
        <table:table-column table:style-name="co3" table:number-columns-repeated="2" table:default-cell-style-name="ce1"/>
        <table:table-column table:style-name="co5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7" table:default-cell-style-name="ce1"/>
        <table:table-column table:style-name="co10" table:default-cell-style-name="ce1"/>
        <table:table-column table:style-name="co11" table:default-cell-style-name="ce1"/>
        <table:table-column table:style-name="co4" table:default-cell-style-name="ce1"/>
        <table:table-column table:style-name="co12" table:number-columns-repeated="16360" table:default-cell-style-name="ce1"/>
        <table:table-row table:style-name="ro1">
          <table:table-cell office:value-type="string" table:number-columns-spanned="22" table:number-rows-spanned="1" table:style-name="ce14">
            <text:p><text:span text:style-name="T1">Guarulhos<text:s text:c="13"/></text:span><text:span text:style-name="T2">Ol/04/2026</text:span></text:p>
            <text:p><text:span text:style-name="T3">Oficio<text:s/></text:span><text:span text:style-name="T4">nº<text:s text:c="6"/></text:span><text:span text:style-name="T5">6<text:s text:c="7"/></text:span><text:span text:style-name="T6">fl026</text:span></text:p>
          </table:table-cell>
          <table:covered-table-cell table:number-columns-repeated="21"/>
          <table:table-cell table:number-columns-repeated="16362"/>
        </table:table-row>
        <table:table-row table:style-name="ro2">
          <table:table-cell office:value-type="string" table:number-columns-spanned="22" table:number-rows-spanned="1" table:style-name="ce15">
            <text:p><text:span text:style-name="T5">V</text:span><text:span text:style-name="T6">imos através deste. solicitar a<text:s text:c="2"/></text:span><text:span text:style-name="T5">V</text:span><text:span text:style-name="T6">ossa Senhoria. Homologação do Quadro de Recursos Humano</text:span><text:span text:style-name="T7">s</text:span></text:p>
            <text:p><text:span text:style-name="T8">{anexo}</text:span><text:span text:style-name="T9">,<text:s/></text:span><text:span text:style-name="T8">c</text:span><text:span text:style-name="T9">onfonn</text:span><text:span text:style-name="T8">e alteração(ões) na tabela abaix</text:span><text:span text:style-name="T9">o<text:s/></text:span><text:span text:style-name="T8">juntunente com cópm(s)<text:s/></text:span><text:span text:style-name="T10">do{s) certificado(s)<text:s/></text:span><text:span text:style-name="T8">de<text:s/></text:span><text:span text:style-name="T10">hah</text:span><text:span text:style-name="T11">i</text:span><text:span text:style-name="T10">litaçã</text:span><text:span text:style-name="T11">o</text:span><text:span text:style-name="T10">(ões) do(s) nov</text:span><text:span text:style-name="T12">o(s}funci</text:span><text:span text:style-name="T10">onário(s) do exereício de 202</text:span><text:span text:style-name="T12">5.</text:span></text:p>
          </table:table-cell>
          <table:covered-table-cell table:number-columns-repeated="21"/>
          <table:table-cell table:number-columns-repeated="16362"/>
        </table:table-row>
        <table:table-row table:style-name="ro3">
          <table:table-cell office:value-type="string" table:number-columns-spanned="2" table:number-rows-spanned="1" table:style-name="ce14">
            <text:p><text:span text:style-name="T13">,..e..-</text:span></text:p>
            <text:p><text:span text:style-name="T14">1</text:span></text:p>
            <text:p><text:span text:style-name="T15">2</text:span></text:p>
            <text:p><text:span text:style-name="T16">3</text:span></text:p>
            <text:p><text:span text:style-name="T10">4</text:span></text:p>
            <text:p><text:span text:style-name="T17">s</text:span></text:p>
            <text:p><text:span text:style-name="T18">6</text:span></text:p>
            <text:p><text:span text:style-name="T19">1</text:span></text:p>
            <text:p><text:span text:style-name="T20">8</text:span></text:p>
            <text:p><text:span text:style-name="T21">9</text:span></text:p>
            <text:p><text:span text:style-name="T22">10</text:span></text:p>
            <text:p><text:span text:style-name="T14">11</text:span></text:p>
            <text:p><text:span text:style-name="T23">12</text:span></text:p>
            <text:p><text:span text:style-name="T24">-</text:span><text:span text:style-name="T14">13</text:span></text:p>
            <text:p><text:span text:style-name="T24">-</text:span><text:span text:style-name="T23">14</text:span></text:p>
          </table:table-cell>
          <table:covered-table-cell>
            <draw:frame draw:z-index="26" draw:id="id25" draw:style-name="a101" draw:name="Textbox 27" svg:x="0.06594in" svg:y="2.54909in" svg:width="0.05139in" svg:height="0.24653in">
              <draw:text-box>
                <text:p text:style-name="a100" text:class-names="" text:cond-style-name=""><text:span text:style-name="a99" text:class-names="">-</text:span></text:p>
              </draw:text-box>
              <svg:title/>
              <svg:desc/>
            </draw:frame>
            <draw:frame draw:z-index="17" draw:id="id16" draw:style-name="a74" draw:name="Textbox 18" svg:x="0.05653in" svg:y="1.52037in" svg:width="0.18264in" svg:height="0.50069in">
              <draw:text-box>
                <text:p text:style-name="a73" text:class-names="" text:cond-style-name=""><text:span text:style-name="a72" text:class-names="">-</text:span></text:p>
              </draw:text-box>
              <svg:title/>
              <svg:desc/>
            </draw:frame>
            <draw:frame draw:z-index="19" draw:id="id18" draw:style-name="a80" draw:name="Textbox 20" svg:x="0.03462in" svg:y="0.8573in" svg:width="0.26111in" svg:height="0.73194in">
              <draw:text-box>
                <text:p text:style-name="a79" text:class-names="" text:cond-style-name=""><text:span text:style-name="a78" text:class-names="">--</text:span></text:p>
              </draw:text-box>
              <svg:title/>
              <svg:desc/>
            </draw:frame>
            <draw:frame draw:z-index="15" draw:id="id14" draw:style-name="a68" draw:name="Textbox 16" svg:x="0.03234in" svg:y="0.99128in" svg:width="0.30278in" svg:height="0.79306in">
              <draw:text-box>
                <text:p text:style-name="a67" text:class-names="" text:cond-style-name=""><text:span text:style-name="a66" text:class-names="">-</text:span></text:p>
              </draw:text-box>
              <svg:title/>
              <svg:desc/>
            </draw:frame>
            <draw:frame draw:z-index="25" draw:id="id24" draw:style-name="a98" draw:name="Textbox 26" svg:x="0.06394in" svg:y="1.98847in" svg:width="0.08264in" svg:height="0.30069in">
              <draw:text-box>
                <text:p text:style-name="a97" text:class-names="" text:cond-style-name=""><text:span text:style-name="a96" text:class-names="">-</text:span></text:p>
              </draw:text-box>
              <svg:title/>
              <svg:desc/>
            </draw:frame>
            <draw:frame draw:z-index="23" draw:id="id22" draw:style-name="a92" draw:name="Textbox 24" svg:x="0.03947in" svg:y="0.68564in" svg:width="0.21111in" svg:height="0.60069in">
              <draw:text-box>
                <text:p text:style-name="a91" text:class-names="" text:cond-style-name=""><text:span text:style-name="a90" text:class-names="">-</text:span></text:p>
              </draw:text-box>
              <svg:title/>
              <svg:desc/>
            </draw:frame>
            <draw:frame draw:z-index="21" draw:id="id20" draw:style-name="a86" draw:name="Textbox 22" svg:x="0.03947in" svg:y="1.63339in" svg:width="0.21875in" svg:height="0.60069in">
              <draw:text-box>
                <text:p text:style-name="a85" text:class-names="" text:cond-style-name=""><text:span text:style-name="a84" text:class-names="">-</text:span></text:p>
              </draw:text-box>
              <svg:title/>
              <svg:desc/>
            </draw:frame>
            <draw:frame draw:z-index="22" draw:id="id21" draw:style-name="a89" draw:name="Textbox 23" svg:x="0.05653in" svg:y="2.22784in" svg:width="0.15417in" svg:height="0.50069in">
              <draw:text-box>
                <text:p text:style-name="a88" text:class-names="" text:cond-style-name=""><text:span text:style-name="a87" text:class-names="">-</text:span></text:p>
              </draw:text-box>
              <svg:title/>
              <svg:desc/>
            </draw:frame>
            <draw:frame draw:z-index="24" draw:id="id23" draw:style-name="a95" draw:name="Textbox 25" svg:x="0.06394in" svg:y="1.46788in" svg:width="0.08403in" svg:height="0.30069in">
              <draw:text-box>
                <text:p text:style-name="a94" text:class-names="" text:cond-style-name=""><text:span text:style-name="a93" text:class-names="">-</text:span></text:p>
              </draw:text-box>
              <svg:title/>
              <svg:desc/>
            </draw:frame>
            <draw:frame draw:z-index="18" draw:id="id17" draw:style-name="a77" draw:name="Textbox 19" svg:x="0.06023in" svg:y="2.09815in" svg:width="0.14375in" svg:height="0.40069in">
              <draw:text-box>
                <text:p text:style-name="a76" text:class-names="" text:cond-style-name=""><text:span text:style-name="a75" text:class-names="">-</text:span></text:p>
              </draw:text-box>
              <svg:title/>
              <svg:desc/>
            </draw:frame>
            <draw:frame draw:z-index="20" draw:id="id19" draw:style-name="a83" draw:name="Textbox 21" svg:x="0.03947in" svg:y="0.16505in" svg:width="0.19722in" svg:height="0.60069in">
              <draw:text-box>
                <text:p text:style-name="a82" text:class-names="" text:cond-style-name=""><text:span text:style-name="a81" text:class-names="">-</text:span></text:p>
              </draw:text-box>
              <svg:title/>
              <svg:desc/>
            </draw:frame>
            <draw:frame draw:z-index="16" draw:id="id15" draw:style-name="a71" draw:name="Textbox 17" svg:x="0.03234in" svg:y="0.29716in" svg:width="0.30278in" svg:height="0.79306in">
              <draw:text-box>
                <text:p text:style-name="a70" text:class-names="" text:cond-style-name=""><text:span text:style-name="a69" text:class-names="">-</text:span></text:p>
              </draw:text-box>
              <svg:title/>
              <svg:desc/>
            </draw:frame>
          </table:covered-table-cell>
          <table:table-cell office:value-type="string" table:number-columns-spanned="18" table:number-rows-spanned="1" table:style-name="ce16">
            <text:p><text:span text:style-name="T25">CoDml</text:span><text:span text:style-name="T26">íada<text:s text:c="8"/></text:span><text:span text:style-name="T27">li<text:s text:c="5"/></text:span><text:span text:style-name="T28">.R.G.<text:s text:c="8"/></text:span><text:span text:style-name="T27">li<text:s text:c="4"/></text:span><text:span text:style-name="T29">Função<text:s text:c="8"/></text:span><text:span text:style-name="T30">!f</text:span><text:span text:style-name="T31"><text:s text:c="4"/></text:span><text:span text:style-name="T26">Substituída<text:s text:c="7"/></text:span><text:span text:style-name="T32">Ir  </text:span><text:span text:style-name="T33"><text:s text:c="3"/></text:span><text:span text:style-name="T23">R.G.</text:span></text:p>
            <text:p><text:span text:style-name="T34">.JOS!A08EITO l&gt;EMOAAES</text:span></text:p>
            <draw:custom-shape svg:x="0.05008in" svg:y="0.0743in" svg:width="1.08194in" svg:height="0in" draw:z-index="9" draw:id="id8" draw:style-name="a6" draw:name="Shape 10">
              <svg:title/>
              <svg:desc/>
              <draw:enhanced-geometry xmlns:dr3d="urn:oasis:names:tc:opendocument:xmlns:dr3d:1.0" draw:type="non-primitive" svg:viewBox="0 0 989330 0" draw:enhanced-path="M 0 0 L 989141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989330"/>
                <draw:equation draw:name="f7" draw:formula="?f4 / 0"/>
                <draw:equation draw:name="f8" draw:formula="0 / ?f6"/>
                <draw:equation draw:name="f9" draw:formula="989330 / ?f6"/>
                <draw:equation draw:name="f10" draw:formula="0 / ?f7"/>
              </draw:enhanced-geometry>
            </draw:custom-shape>
          </table:table-cell>
          <table:covered-table-cell table:number-columns-repeated="6"/>
          <table:covered-table-cell>
            <draw:g draw:z-index="5" draw:name="Group 6" draw:id="id7">
              <svg:title/>
              <svg:desc/>
              <draw:custom-shape svg:x="1.80758in" svg:y="0.07096in" svg:width="1.09514in" svg:height="0in" draw:id="id4" draw:style-name="a3" draw:name="Shape 7">
                <svg:title/>
                <svg:desc/>
                <draw:enhanced-geometry xmlns:dr3d="urn:oasis:names:tc:opendocument:xmlns:dr3d:1.0" draw:type="non-primitive" svg:viewBox="0 0 1001394 0" draw:enhanced-path="M 0 0 L 1001353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1001394"/>
                  <draw:equation draw:name="f7" draw:formula="?f4 / 0"/>
                  <draw:equation draw:name="f8" draw:formula="0 / ?f6"/>
                  <draw:equation draw:name="f9" draw:formula="1001394 / ?f6"/>
                  <draw:equation draw:name="f10" draw:formula="0 / ?f7"/>
                </draw:enhanced-geometry>
              </draw:custom-shape>
              <draw:custom-shape svg:x="0.8861in" svg:y="0.07096in" svg:width="0.89514in" svg:height="0in" draw:id="id5" draw:style-name="a4" draw:name="Shape 8">
                <svg:title/>
                <svg:desc/>
                <draw:enhanced-geometry xmlns:dr3d="urn:oasis:names:tc:opendocument:xmlns:dr3d:1.0" draw:type="non-primitive" svg:viewBox="0 0 818515 0" draw:enhanced-path="M 0 0 L 818179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818515"/>
                  <draw:equation draw:name="f7" draw:formula="?f4 / 0"/>
                  <draw:equation draw:name="f8" draw:formula="0 / ?f6"/>
                  <draw:equation draw:name="f9" draw:formula="818515 / ?f6"/>
                  <draw:equation draw:name="f10" draw:formula="0 / ?f7"/>
                </draw:enhanced-geometry>
              </draw:custom-shape>
              <draw:custom-shape svg:x="0.03139in" svg:y="0.07096in" svg:width="0.82847in" svg:height="0in" draw:id="id6" draw:style-name="a5" draw:name="Shape 9">
                <svg:title/>
                <svg:desc/>
                <draw:enhanced-geometry xmlns:dr3d="urn:oasis:names:tc:opendocument:xmlns:dr3d:1.0" draw:type="non-primitive" svg:viewBox="0 0 757555 0" draw:enhanced-path="M 0 0 L 757121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757555"/>
                  <draw:equation draw:name="f7" draw:formula="?f4 / 0"/>
                  <draw:equation draw:name="f8" draw:formula="0 / ?f6"/>
                  <draw:equation draw:name="f9" draw:formula="757555 / ?f6"/>
                  <draw:equation draw:name="f10" draw:formula="0 / ?f7"/>
                </draw:enhanced-geometry>
              </draw:custom-shape>
            </draw:g>
          </table:covered-table-cell>
          <table:covered-table-cell table:number-columns-repeated="8"/>
          <table:covered-table-cell>
            <draw:custom-shape svg:x="0.67244in" svg:y="0.0743in" svg:width="0.64167in" svg:height="0in" draw:z-index="10" draw:id="id9" draw:style-name="a7" draw:name="Shape 11">
              <svg:title/>
              <svg:desc/>
              <draw:enhanced-geometry xmlns:dr3d="urn:oasis:names:tc:opendocument:xmlns:dr3d:1.0" draw:type="non-primitive" svg:viewBox="0 0 586740 0" draw:enhanced-path="M 0 0 L 586158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586740"/>
                <draw:equation draw:name="f7" draw:formula="?f4 / 0"/>
                <draw:equation draw:name="f8" draw:formula="0 / ?f6"/>
                <draw:equation draw:name="f9" draw:formula="586740 / ?f6"/>
                <draw:equation draw:name="f10" draw:formula="0 / ?f7"/>
              </draw:enhanced-geometry>
            </draw:custom-shape>
          </table:covered-table-cell>
          <table:covered-table-cell/>
          <table:table-cell office:value-type="string" table:number-columns-spanned="2" table:number-rows-spanned="1" table:style-name="ce14">
            <text:p><text:span text:style-name="T35">li</text:span><text:span text:style-name="T36"><text:s text:c="2"/></text:span><text:span text:style-name="T14">Apmirde<text:s text:c="3"/></text:span><text:span text:style-name="T37">J</text:span></text:p>
          </table:table-cell>
          <table:covered-table-cell/>
          <table:table-cell table:number-columns-repeated="16362"/>
        </table:table-row>
        <table:table-row table:style-name="ro4">
          <table:table-cell office:value-type="string" table:number-columns-spanned="5" table:number-rows-spanned="1" table:style-name="ce72">
            <text:p><text:span text:style-name="T38">Ana</text:span><text:span text:style-name="T39">(.:t</text:span><text:span text:style-name="T38">au</text:span><text:span text:style-name="T39">i11</text:span><text:span text:style-name="T38">a ue</text:span></text:p>
            <text:p><text:span text:style-name="T37">nliv,o;í</text:span><text:span text:style-name="T40">r,,iSilv</text:span><text:span text:style-name="T37">a</text:span></text:p>
          </table:table-cell>
          <table:covered-table-cell table:number-columns-repeated="4"/>
          <table:table-cell office:value-type="string" table:number-columns-spanned="5" table:number-rows-spanned="1" table:style-name="ce82">
            <text:p><text:span text:style-name="T14">46360.360-6</text:span></text:p>
          </table:table-cell>
          <table:covered-table-cell table:number-columns-repeated="4"/>
          <table:table-cell office:value-type="string" table:number-columns-spanned="3" table:number-rows-spanned="1" table:style-name="ce83">
            <text:p><text:span text:style-name="T1">Pro</text:span><text:span text:style-name="T41">f</text:span><text:span text:style-name="T1">essor</text:span></text:p>
          </table:table-cell>
          <table:covered-table-cell table:number-columns-repeated="2"/>
          <table:table-cell office:value-type="string" table:number-columns-spanned="5" table:number-rows-spanned="1" table:style-name="ce84">
            <text:p><text:span text:style-name="T37">contratada</text:span></text:p>
          </table:table-cell>
          <table:covered-table-cell table:number-columns-repeated="4"/>
          <table:table-cell table:style-name="ce3"/>
          <table:table-cell office:value-type="string" table:number-columns-spanned="2" table:number-rows-spanned="1" table:style-name="ce85">
            <text:p><text:span text:style-name="T15">Dl.03/26</text:span></text:p>
          </table:table-cell>
          <table:covered-table-cell/>
          <table:table-cell table:number-columns-repeated="16363" table:style-name="ce1"/>
        </table:table-row>
        <table:table-row table:style-name="ro5">
          <table:table-cell office:value-type="string" table:number-columns-spanned="5" table:number-rows-spanned="1" table:style-name="ce72">
            <text:p><text:span text:style-name="T2">Mmn</text:span><text:span text:style-name="T42">m<text:s text:c="2"/></text:span><text:span text:style-name="T2">K</text:span><text:span text:style-name="T42">enata<text:s text:c="2"/></text:span><text:span text:style-name="T43">aa<text:s/></text:span><text:span text:style-name="T2">:,,u,</text:span><text:span text:style-name="T44">·</text:span><text:span text:style-name="T2">a</text:span></text:p>
            <text:p><text:span text:style-name="T1">Teb,ei</text:span><text:span text:style-name="T41">m</text:span></text:p>
          </table:table-cell>
          <table:covered-table-cell table:number-columns-repeated="4"/>
          <table:table-cell office:value-type="string" table:number-columns-spanned="5" table:number-rows-spanned="1" table:style-name="ce78">
            <text:p><text:span text:style-name="T15">34..ffl-7"18-6</text:span></text:p>
          </table:table-cell>
          <table:covered-table-cell table:number-columns-repeated="4"/>
          <table:table-cell office:value-type="string" table:number-columns-spanned="3" table:number-rows-spanned="1" table:style-name="ce79">
            <text:p><text:span text:style-name="T22">Professor</text:span></text:p>
          </table:table-cell>
          <table:covered-table-cell table:number-columns-repeated="2"/>
          <table:table-cell office:value-type="string" table:number-columns-spanned="5" table:number-rows-spanned="1" table:style-name="ce80">
            <text:p><text:span text:style-name="T8">contratnda</text:span></text:p>
          </table:table-cell>
          <table:covered-table-cell table:number-columns-repeated="4"/>
          <table:table-cell table:style-name="ce3"/>
          <table:table-cell office:value-type="string" table:number-columns-spanned="2" table:number-rows-spanned="1" table:style-name="ce81">
            <text:p><text:span text:style-name="T14">lt1)3f26</text:span></text:p>
          </table:table-cell>
          <table:covered-table-cell/>
          <table:table-cell table:number-columns-repeated="16363" table:style-name="ce1"/>
        </table:table-row>
        <table:table-row table:style-name="ro6">
          <table:table-cell table:number-columns-spanned="5" table:number-rows-spanned="1" table:style-name="ce75"/>
          <table:covered-table-cell table:number-columns-repeated="4"/>
          <table:table-cell table:number-columns-spanned="5" table:number-rows-spanned="1" table:style-name="ce75"/>
          <table:covered-table-cell table:number-columns-repeated="4"/>
          <table:table-cell table:number-columns-spanned="3" table:number-rows-spanned="1" table:style-name="ce75"/>
          <table:covered-table-cell table:number-columns-repeated="2"/>
          <table:table-cell table:number-columns-spanned="5" table:number-rows-spanned="1" table:style-name="ce75"/>
          <table:covered-table-cell table:number-columns-repeated="4"/>
          <table:table-cell table:style-name="ce3"/>
          <table:table-cell table:number-columns-spanned="2" table:number-rows-spanned="1" table:style-name="ce75"/>
          <table:covered-table-cell/>
          <table:table-cell table:number-columns-repeated="16363" table:style-name="ce1"/>
        </table:table-row>
        <table:table-row table:style-name="ro7">
          <table:table-cell table:number-columns-spanned="5" table:number-rows-spanned="1" table:style-name="ce74"/>
          <table:covered-table-cell table:number-columns-repeated="4"/>
          <table:table-cell table:number-columns-spanned="5" table:number-rows-spanned="1" table:style-name="ce74"/>
          <table:covered-table-cell table:number-columns-repeated="4"/>
          <table:table-cell table:number-columns-spanned="3" table:number-rows-spanned="1" table:style-name="ce74"/>
          <table:covered-table-cell table:number-columns-repeated="2"/>
          <table:table-cell table:number-columns-spanned="5" table:number-rows-spanned="1" table:style-name="ce74"/>
          <table:covered-table-cell table:number-columns-repeated="4"/>
          <table:table-cell table:style-name="ce4"/>
          <table:table-cell table:number-columns-spanned="2" table:number-rows-spanned="1" table:style-name="ce74"/>
          <table:covered-table-cell/>
          <table:table-cell table:number-columns-repeated="16363" table:style-name="ce1"/>
        </table:table-row>
        <table:table-row table:style-name="ro8">
          <table:table-cell table:number-columns-spanned="5" table:number-rows-spanned="1" table:style-name="ce74"/>
          <table:covered-table-cell table:number-columns-repeated="4"/>
          <table:table-cell table:number-columns-spanned="5" table:number-rows-spanned="1" table:style-name="ce74"/>
          <table:covered-table-cell table:number-columns-repeated="4"/>
          <table:table-cell table:number-columns-spanned="3" table:number-rows-spanned="1" table:style-name="ce74"/>
          <table:covered-table-cell table:number-columns-repeated="2"/>
          <table:table-cell table:number-columns-spanned="5" table:number-rows-spanned="1" table:style-name="ce74"/>
          <table:covered-table-cell table:number-columns-repeated="4"/>
          <table:table-cell table:style-name="ce4"/>
          <table:table-cell table:number-columns-spanned="2" table:number-rows-spanned="1" table:style-name="ce74"/>
          <table:covered-table-cell/>
          <table:table-cell table:number-columns-repeated="16363" table:style-name="ce1"/>
        </table:table-row>
        <table:table-row table:style-name="ro9">
          <table:table-cell table:number-columns-spanned="5" table:number-rows-spanned="1" table:style-name="ce74"/>
          <table:covered-table-cell table:number-columns-repeated="4"/>
          <table:table-cell table:number-columns-spanned="5" table:number-rows-spanned="1" table:style-name="ce74"/>
          <table:covered-table-cell table:number-columns-repeated="4"/>
          <table:table-cell table:number-columns-spanned="3" table:number-rows-spanned="1" table:style-name="ce74"/>
          <table:covered-table-cell table:number-columns-repeated="2"/>
          <table:table-cell table:number-columns-spanned="5" table:number-rows-spanned="1" table:style-name="ce74"/>
          <table:covered-table-cell table:number-columns-repeated="4"/>
          <table:table-cell table:style-name="ce4"/>
          <table:table-cell table:number-columns-spanned="2" table:number-rows-spanned="1" table:style-name="ce74"/>
          <table:covered-table-cell/>
          <table:table-cell table:number-columns-repeated="16363" table:style-name="ce1"/>
        </table:table-row>
        <table:table-row table:style-name="ro9">
          <table:table-cell table:number-columns-spanned="5" table:number-rows-spanned="1" table:style-name="ce74"/>
          <table:covered-table-cell table:number-columns-repeated="4"/>
          <table:table-cell table:number-columns-spanned="5" table:number-rows-spanned="1" table:style-name="ce74"/>
          <table:covered-table-cell table:number-columns-repeated="4"/>
          <table:table-cell table:number-columns-spanned="3" table:number-rows-spanned="1" table:style-name="ce74"/>
          <table:covered-table-cell table:number-columns-repeated="2"/>
          <table:table-cell table:number-columns-spanned="5" table:number-rows-spanned="1" table:style-name="ce74"/>
          <table:covered-table-cell table:number-columns-repeated="4"/>
          <table:table-cell table:style-name="ce4"/>
          <table:table-cell table:number-columns-spanned="2" table:number-rows-spanned="1" table:style-name="ce74"/>
          <table:covered-table-cell/>
          <table:table-cell table:number-columns-repeated="16363" table:style-name="ce1"/>
        </table:table-row>
        <table:table-row table:style-name="ro10">
          <table:table-cell table:number-columns-spanned="5" table:number-rows-spanned="1" table:style-name="ce74"/>
          <table:covered-table-cell table:number-columns-repeated="4"/>
          <table:table-cell table:number-columns-spanned="5" table:number-rows-spanned="1" table:style-name="ce74"/>
          <table:covered-table-cell table:number-columns-repeated="4"/>
          <table:table-cell table:number-columns-spanned="3" table:number-rows-spanned="1" table:style-name="ce74"/>
          <table:covered-table-cell table:number-columns-repeated="2"/>
          <table:table-cell table:number-columns-spanned="5" table:number-rows-spanned="1" table:style-name="ce74"/>
          <table:covered-table-cell table:number-columns-repeated="4"/>
          <table:table-cell table:style-name="ce4"/>
          <table:table-cell table:number-columns-spanned="2" table:number-rows-spanned="1" table:style-name="ce74"/>
          <table:covered-table-cell/>
          <table:table-cell table:number-columns-repeated="16363" table:style-name="ce1"/>
        </table:table-row>
        <table:table-row table:style-name="ro9">
          <table:table-cell table:number-columns-spanned="5" table:number-rows-spanned="1" table:style-name="ce74"/>
          <table:covered-table-cell table:number-columns-repeated="4"/>
          <table:table-cell table:number-columns-spanned="5" table:number-rows-spanned="1" table:style-name="ce74"/>
          <table:covered-table-cell table:number-columns-repeated="4"/>
          <table:table-cell table:number-columns-spanned="3" table:number-rows-spanned="1" table:style-name="ce74"/>
          <table:covered-table-cell table:number-columns-repeated="2"/>
          <table:table-cell table:number-columns-spanned="5" table:number-rows-spanned="1" table:style-name="ce74"/>
          <table:covered-table-cell table:number-columns-repeated="4"/>
          <table:table-cell table:style-name="ce4"/>
          <table:table-cell table:number-columns-spanned="2" table:number-rows-spanned="1" table:style-name="ce74"/>
          <table:covered-table-cell/>
          <table:table-cell table:number-columns-repeated="16363" table:style-name="ce1"/>
        </table:table-row>
        <table:table-row table:style-name="ro11">
          <table:table-cell table:number-columns-spanned="5" table:number-rows-spanned="1" table:style-name="ce74"/>
          <table:covered-table-cell table:number-columns-repeated="4"/>
          <table:table-cell table:number-columns-spanned="5" table:number-rows-spanned="1" table:style-name="ce74"/>
          <table:covered-table-cell table:number-columns-repeated="4"/>
          <table:table-cell table:number-columns-spanned="3" table:number-rows-spanned="1" table:style-name="ce74"/>
          <table:covered-table-cell table:number-columns-repeated="2"/>
          <table:table-cell table:number-columns-spanned="5" table:number-rows-spanned="1" table:style-name="ce74"/>
          <table:covered-table-cell table:number-columns-repeated="4"/>
          <table:table-cell table:style-name="ce4"/>
          <table:table-cell table:number-columns-spanned="2" table:number-rows-spanned="1" table:style-name="ce74"/>
          <table:covered-table-cell/>
          <table:table-cell table:number-columns-repeated="16363" table:style-name="ce1"/>
        </table:table-row>
        <table:table-row table:style-name="ro10">
          <table:table-cell table:number-columns-spanned="5" table:number-rows-spanned="1" table:style-name="ce74"/>
          <table:covered-table-cell table:number-columns-repeated="4"/>
          <table:table-cell table:number-columns-spanned="5" table:number-rows-spanned="1" table:style-name="ce74"/>
          <table:covered-table-cell table:number-columns-repeated="4"/>
          <table:table-cell table:number-columns-spanned="3" table:number-rows-spanned="1" table:style-name="ce74"/>
          <table:covered-table-cell table:number-columns-repeated="2"/>
          <table:table-cell table:number-columns-spanned="5" table:number-rows-spanned="1" table:style-name="ce74"/>
          <table:covered-table-cell table:number-columns-repeated="4"/>
          <table:table-cell table:style-name="ce4"/>
          <table:table-cell table:number-columns-spanned="2" table:number-rows-spanned="1" table:style-name="ce74"/>
          <table:covered-table-cell/>
          <table:table-cell table:number-columns-repeated="16363" table:style-name="ce1"/>
        </table:table-row>
        <table:table-row table:style-name="ro12">
          <table:table-cell table:number-columns-spanned="5" table:number-rows-spanned="1" table:style-name="ce74"/>
          <table:covered-table-cell table:number-columns-repeated="4"/>
          <table:table-cell table:number-columns-spanned="5" table:number-rows-spanned="1" table:style-name="ce74"/>
          <table:covered-table-cell table:number-columns-repeated="4"/>
          <table:table-cell table:number-columns-spanned="3" table:number-rows-spanned="1" table:style-name="ce74"/>
          <table:covered-table-cell table:number-columns-repeated="2"/>
          <table:table-cell table:number-columns-spanned="5" table:number-rows-spanned="1" table:style-name="ce74"/>
          <table:covered-table-cell table:number-columns-repeated="4"/>
          <table:table-cell table:style-name="ce4"/>
          <table:table-cell table:number-columns-spanned="2" table:number-rows-spanned="1" table:style-name="ce74"/>
          <table:covered-table-cell/>
          <table:table-cell table:number-columns-repeated="16363" table:style-name="ce1"/>
        </table:table-row>
        <table:table-row table:style-name="ro13">
          <table:table-cell table:number-columns-spanned="5" table:number-rows-spanned="1" table:style-name="ce75"/>
          <table:covered-table-cell table:number-columns-repeated="4"/>
          <table:table-cell table:number-columns-spanned="5" table:number-rows-spanned="1" table:style-name="ce75"/>
          <table:covered-table-cell table:number-columns-repeated="4"/>
          <table:table-cell table:number-columns-spanned="3" table:number-rows-spanned="1" table:style-name="ce75"/>
          <table:covered-table-cell table:number-columns-repeated="2"/>
          <table:table-cell office:value-type="string" table:number-columns-spanned="5" table:number-rows-spanned="1" table:style-name="ce76">
            <text:p><text:span text:style-name="T45">-</text:span></text:p>
          </table:table-cell>
          <table:covered-table-cell table:number-columns-repeated="4"/>
          <table:table-cell table:style-name="ce5"/>
          <table:table-cell office:value-type="string" table:number-columns-spanned="2" table:number-rows-spanned="1" table:style-name="ce77">
            <text:p><text:span text:style-name="T46">-</text:span></text:p>
          </table:table-cell>
          <table:covered-table-cell/>
          <table:table-cell table:number-columns-repeated="16363" table:style-name="ce1"/>
        </table:table-row>
        <table:table-row table:style-name="ro14">
          <table:table-cell table:number-columns-spanned="5" table:number-rows-spanned="1" table:style-name="ce72"/>
          <table:covered-table-cell table:number-columns-repeated="4"/>
          <table:table-cell table:number-columns-spanned="5" table:number-rows-spanned="1" table:style-name="ce72"/>
          <table:covered-table-cell table:number-columns-repeated="4"/>
          <table:table-cell table:number-columns-spanned="3" table:number-rows-spanned="1" table:style-name="ce72"/>
          <table:covered-table-cell table:number-columns-repeated="2"/>
          <table:table-cell office:value-type="string" table:number-columns-spanned="8" table:number-rows-spanned="1" table:style-name="ce73">
            <text:p><text:span text:style-name="T47">fl0a.ltr1Mtn<text:s/></text:span><text:span text:style-name="T48">assinado die,ita</text:span><text:span text:style-name="T49">lm</text:span><text:span text:style-name="T48">e</text:span><text:span text:style-name="T49">n</text:span><text:span text:style-name="T48">te</text:span></text:p>
            <text:p><text:span text:style-name="T50">-<text:s text:c="4"/></text:span><text:span text:style-name="T51">_</text:span><text:span text:style-name="T52">g<text:s text:c="32"/></text:span><text:span text:style-name="T50">-</text:span></text:p>
          </table:table-cell>
          <table:covered-table-cell table:number-columns-repeated="7"/>
          <table:table-cell table:number-columns-repeated="16363" table:style-name="ce1"/>
        </table:table-row>
        <table:table-row table:style-name="ro15">
          <table:table-cell office:value-type="string" table:number-columns-spanned="16" table:number-rows-spanned="1" table:style-name="ce55">
            <text:p><text:span text:style-name="T53">llma.Sra.</text:span></text:p>
            <text:p><text:span text:style-name="T54">Gisela<text:s/></text:span><text:span text:style-name="T43">Ma_</text:span><text:span text:style-name="T55">viuni<text:s/></text:span><text:span text:style-name="T56">K</text:span><text:span text:style-name="T54">odanuz</text:span></text:p>
            <text:p><text:span text:style-name="T57">GestoPQ d</text:span><text:span text:style-name="T58">os Term</text:span><text:span text:style-name="T57">f&gt;s de Colaboração</text:span></text:p>
          </table:table-cell>
          <table:covered-table-cell table:number-columns-repeated="9"/>
          <table:covered-table-cell>
            <draw:frame draw:z-index="1" draw:id="id0" draw:style-name="a0" draw:name="image1.jpeg" svg:x="0.3138in" svg:y="1.36042in" svg:width="0.42735in" svg:height="0.82761in" style:rel-width="scale" style:rel-height="scale">
              <draw:image xlink:href="media/image1.jpeg" xlink:type="simple" xlink:show="embed" xlink:actuate="onLoad"/>
              <svg:title/>
              <svg:desc/>
            </draw:frame>
          </table:covered-table-cell>
          <table:covered-table-cell table:number-columns-repeated="5"/>
          <table:table-cell office:value-type="string" table:number-columns-spanned="6" table:number-rows-spanned="1" table:style-name="ce56">
            <text:p><text:span text:style-name="T59">-O.&lt;W</text:span><text:span text:style-name="T60">,</text:span><text:span text:style-name="T59">'20l6<text:s text:c="3"/></text:span><text:span text:style-name="T61">lJ.22:22-0300</text:span></text:p>
            <text:p><text:span text:style-name="T62">�<text:s text:c="12"/></text:span><text:span text:style-name="T63">m,<text:s/></text:span><text:span text:style-name="T64">l\tlj:ls:</text:span><text:span text:style-name="T65">f</text:span><text:span text:style-name="T63">,</text:span><text:span text:style-name="T62">'aidar.iti</text:span><text:span text:style-name="T66">.</text:span><text:span text:style-name="T62">gov</text:span><text:span text:style-name="T67">.</text:span><text:span text:style-name="T62">b</text:span><text:span text:style-name="T67">r</text:span></text:p>
            <text:p><text:span text:style-name="T10">Presiden</text:span><text:span text:style-name="T12">t</text:span><text:span text:style-name="T10">e da Entidade</text:span></text:p>
            <text:p><text:span text:style-name="T68">14.258.284</text:span></text:p>
          </table:table-cell>
          <table:covered-table-cell table:number-columns-repeated="5"/>
          <table:table-cell table:number-columns-repeated="16362" table:style-name="ce1"/>
        </table:table-row>
        <table:table-row table:style-name="ro16">
          <table:table-cell table:number-columns-repeated="16384" table:style-name="ce1"/>
        </table:table-row>
        <table:table-row table:style-name="ro17">
          <table:table-cell table:number-columns-repeated="6" table:style-name="ce1"/>
          <table:table-cell table:style-name="ce1">
            <draw:g draw:z-index="2" draw:name="Group 3" draw:id="id3">
              <svg:title/>
              <svg:desc/>
              <draw:frame draw:id="id1" draw:style-name="a1" draw:name="image2.jpeg" svg:x="5.23103in" svg:y="0in" svg:width="1.09509in" svg:height="1.53508in" style:rel-width="scale" style:rel-height="scale">
                <draw:image xlink:href="media/image2.jpeg" xlink:type="simple" xlink:show="embed" xlink:actuate="onLoad"/>
                <svg:title/>
                <svg:desc/>
              </draw:frame>
              <draw:custom-shape svg:x="0.11614in" svg:y="1.32818in" svg:width="5.11528in" svg:height="0in" draw:id="id2" draw:style-name="a2" draw:name="Shape 5">
                <svg:title/>
                <svg:desc/>
                <draw:enhanced-geometry xmlns:dr3d="urn:oasis:names:tc:opendocument:xmlns:dr3d:1.0" draw:type="non-primitive" svg:viewBox="0 0 4677410 0" draw:enhanced-path="M 0 0 L 4677054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4677410"/>
                  <draw:equation draw:name="f7" draw:formula="?f4 / 0"/>
                  <draw:equation draw:name="f8" draw:formula="0 / ?f6"/>
                  <draw:equation draw:name="f9" draw:formula="4677410 / ?f6"/>
                  <draw:equation draw:name="f10" draw:formula="0 / ?f7"/>
                </draw:enhanced-geometry>
              </draw:custom-shape>
            </draw:g>
          </table:table-cell>
          <table:table-cell table:number-columns-repeated="16377" table:style-name="ce1"/>
        </table:table-row>
        <table:table-row table:style-name="ro18">
          <table:table-cell table:number-columns-repeated="14" table:style-name="ce1"/>
          <table:table-cell table:style-name="ce1">
            <draw:g draw:z-index="11" draw:name="Group 12" draw:id="id13">
              <svg:title/>
              <svg:desc/>
              <draw:frame draw:id="id10" draw:style-name="a16" draw:name="Textbox 13" svg:x="0.10736in" svg:y="0in" svg:width="2.48472in" svg:height="0.32361in">
                <draw:text-box>
                  <text:p text:style-name="a15" text:class-names="" text:cond-style-name=""><text:span text:style-name="a8" text:class-names="">Associaiit</text:span><text:span text:style-name="a9" text:class-names=""><text:s text:c="1"/></text:span><text:span text:style-name="a10" text:class-names="">Caritativa</text:span><text:span text:style-name="a11" text:class-names=""><text:s text:c="1"/></text:span><text:span text:style-name="a12" text:class-names="">da</text:span><text:span text:style-name="a13" text:class-names=""><text:s text:c="1"/></text:span><text:span text:style-name="a14" text:class-names="">Paróquia</text:span></text:p>
                </draw:text-box>
                <svg:title/>
                <svg:desc/>
              </draw:frame>
              <draw:frame draw:id="id11" draw:style-name="a28" draw:name="Textbox 14" svg:x="0.40736in" svg:y="0.24539in" svg:width="1.89028in" svg:height="0.31111in">
                <draw:text-box>
                  <text:p text:style-name="a27" text:class-names="" text:cond-style-name=""><text:span text:style-name="a17" text:class-names="">Noss</text:span><text:span text:style-name="a18" text:class-names="">a</text:span><text:span text:style-name="a19" text:class-names=""><text:s text:c="1"/></text:span><text:span text:style-name="a20" text:class-names="">Senhor</text:span><text:span text:style-name="a21" text:class-names="">a</text:span><text:span text:style-name="a22" text:class-names=""><text:s text:c="1"/></text:span><text:span text:style-name="a23" text:class-names="">d</text:span><text:span text:style-name="a24" text:class-names="">e</text:span><text:span text:style-name="a25" text:class-names=""><text:s text:c="1"/></text:span><text:span text:style-name="a26" text:class-names="">Fátima</text:span></text:p>
                </draw:text-box>
                <svg:title/>
                <svg:desc/>
              </draw:frame>
              <draw:frame draw:id="id12" draw:style-name="a65" draw:name="Textbox 15" svg:x="0.51875in" svg:y="0.49099in" svg:width="1.81944in" svg:height="0.32778in">
                <draw:text-box>
                  <text:p text:style-name="a49" text:class-names="" text:cond-style-name=""><text:span text:style-name="a29" text:class-names="">111,</text:span><text:span text:style-name="a30" text:class-names="">a</text:span><text:span text:style-name="a31" text:class-names=""><text:s text:c="1"/></text:span><text:span text:style-name="a32" text:class-names="">-•fàlo..._</text:span><text:span text:style-name="a33" text:class-names=""><text:s text:c="1"/></text:span><text:span text:style-name="a34" text:class-names="">ll!</text:span><text:span text:style-name="a35" text:class-names="">S</text:span><text:span text:style-name="a36" text:class-names="">.</text:span><text:span text:style-name="a37" text:class-names="">•</text:span><text:span text:style-name="a38" text:class-names="">,,..</text:span><text:span text:style-name="a39" text:class-names="">f</text:span><text:span text:style-name="a40" text:class-names="">áao</text:span><text:span text:style-name="a41" text:class-names="">a</text:span><text:span text:style-name="a42" text:class-names=""><text:s text:c="1"/></text:span><text:span text:style-name="a43" text:class-names="">•</text:span><text:span text:style-name="a44" text:class-names=""><text:s text:c="1"/></text:span><text:span text:style-name="a45" text:class-names="">tE</text:span><text:span text:style-name="a46" text:class-names="">P</text:span><text:span text:style-name="a47" text:class-names=""><text:s text:c="1"/></text:span><text:span text:style-name="a48" text:class-names="">0715�</text:span></text:p>
                  <text:p text:style-name="a62" text:class-names="" text:cond-style-name=""><text:span text:style-name="a50" text:class-names="">�</text:span><text:span text:style-name="a51" text:class-names="">-</text:span><text:span text:style-name="a52" text:class-names="">til</text:span><text:span text:style-name="a53" text:class-names="">!</text:span><text:span text:style-name="a54" text:class-names="">�</text:span><text:span text:style-name="a55" text:class-names="">-</text:span><text:span text:style-name="a56" text:class-names="">� <text:s text:c="8"/></text:span><text:span text:style-name="a57" text:class-names=""><text:s text:c="1"/></text:span><text:span text:style-name="a58" text:class-names="">2'1111</text:span><text:span text:style-name="a59" text:class-names="">1</text:span><text:span text:style-name="a60" text:class-names="">-</text:span><text:span text:style-name="a61" text:class-names="">sm</text:span></text:p>
                  <text:p text:style-name="a64" text:class-names="" text:cond-style-name=""><text:span text:style-name="a63" text:class-names="">CHl'.l:C.l».llllWl-5:1</text:span></text:p>
                </draw:text-box>
                <svg:title/>
                <svg:desc/>
              </draw:frame>
            </draw:g>
          </table:table-cell>
          <table:table-cell table:number-columns-repeated="16369" table:style-name="ce1"/>
        </table:table-row>
        <table:table-row table:style-name="ro19">
          <table:table-cell office:value-type="string" table:number-columns-spanned="24" table:number-rows-spanned="1" table:style-name="ce57">
            <text:p><text:span text:style-name="T69">ta.t-11.ISMtllllt</text:span><text:span text:style-name="T70">-53</text:span></text:p>
            <draw:g draw:z-index="27" draw:name="Group 28" draw:id="id30">
              <svg:title/>
              <svg:desc/>
              <draw:frame draw:id="id26" draw:style-name="a102" draw:name="image3.png" svg:x="0.88177in" svg:y="1.47003in" svg:width="0.38745in" svg:height="0.84096in" style:rel-width="scale" style:rel-height="scale">
                <draw:image xlink:href="media/image3.png" xlink:type="simple" xlink:show="embed" xlink:actuate="onLoad"/>
                <svg:title/>
                <svg:desc/>
              </draw:frame>
              <draw:custom-shape svg:x="0in" svg:y="1.49005in" svg:width="6.18611in" svg:height="0in" draw:id="id27" draw:style-name="a103" draw:name="Shape 30">
                <svg:title/>
                <svg:desc/>
                <draw:enhanced-geometry xmlns:dr3d="urn:oasis:names:tc:opendocument:xmlns:dr3d:1.0" draw:type="non-primitive" svg:viewBox="0 0 5656580 0" draw:enhanced-path="M 0 0 L 5656265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5656580"/>
                  <draw:equation draw:name="f7" draw:formula="?f4 / 0"/>
                  <draw:equation draw:name="f8" draw:formula="0 / ?f6"/>
                  <draw:equation draw:name="f9" draw:formula="5656580 / ?f6"/>
                  <draw:equation draw:name="f10" draw:formula="0 / ?f7"/>
                </draw:enhanced-geometry>
              </draw:custom-shape>
              <draw:custom-shape svg:x="2.21394in" svg:y="2.11637in" svg:width="1.39028in" svg:height="0.20903in" draw:id="id28" draw:style-name="a104" draw:name="Shape 31">
                <svg:title/>
                <svg:desc/>
                <draw:enhanced-geometry xmlns:dr3d="urn:oasis:names:tc:opendocument:xmlns:dr3d:1.0" draw:type="non-primitive" svg:viewBox="0 0 1271270 191135" draw:enhanced-path="M 15278 86448 L 0 86448 0 190525 15278 190525 15278 86448 Z N M 983653 0 L 876757 0 876757 119811 983653 119811 983653 0 Z N M 1270749 0 L 1237157 0 1237157 119811 1270749 119811 1270749 0 Z N" draw:text-areas="?f8 ?f10 ?f9 ?f11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1271270"/>
                  <draw:equation draw:name="f7" draw:formula="?f4 / 191135"/>
                  <draw:equation draw:name="f8" draw:formula="0 / ?f6"/>
                  <draw:equation draw:name="f9" draw:formula="1271270 / ?f6"/>
                  <draw:equation draw:name="f10" draw:formula="0 / ?f7"/>
                  <draw:equation draw:name="f11" draw:formula="191135 / ?f7"/>
                </draw:enhanced-geometry>
              </draw:custom-shape>
              <draw:frame draw:id="id29" draw:style-name="a172" draw:name="Textbox 32" svg:x="0in" svg:y="1.47003in" svg:width="6.18611in" svg:height="0.85486in">
                <draw:text-box>
                  <text:p text:style-name="a118" text:class-names="" text:cond-style-name=""><text:span text:style-name="a105" text:class-names="">Associap</text:span><text:span text:style-name="a106" text:class-names=""><text:s text:c="1"/></text:span><text:span text:style-name="a107" text:class-names="">CarHativ</text:span><text:span text:style-name="a108" text:class-names="">a</text:span><text:span text:style-name="a109" text:class-names=""><text:s text:c="1"/></text:span><text:span text:style-name="a110" text:class-names="">d</text:span><text:span text:style-name="a111" text:class-names="">a</text:span><text:span text:style-name="a112" text:class-names="">P</text:span><text:span text:style-name="a113" text:class-names="">t</text:span><text:span text:style-name="a114" text:class-names="">ri</text:span><text:span text:style-name="a115" text:class-names="">4u</text:span><text:span text:style-name="a116" text:class-names="">i</text:span><text:span text:style-name="a117" text:class-names="">a</text:span></text:p>
                  <text:p text:style-name="a133" text:class-names="" text:cond-style-name=""><text:span text:style-name="a119" text:class-names="">Noss</text:span><text:span text:style-name="a120" text:class-names="">a</text:span><text:span text:style-name="a121" text:class-names=""><text:s text:c="1"/></text:span><text:span text:style-name="a122" text:class-names="">Se1hor</text:span><text:span text:style-name="a123" text:class-names="">a</text:span><text:span text:style-name="a124" text:class-names=""><text:s text:c="1"/></text:span><text:span text:style-name="a125" text:class-names="">d</text:span><text:span text:style-name="a126" text:class-names="">e</text:span><text:span text:style-name="a127" text:class-names=""><text:s text:c="1"/></text:span><text:span text:style-name="a128" text:class-names="">Fá</text:span><text:span text:style-name="a129" text:class-names="">t</text:span><text:span text:style-name="a130" text:class-names="">i</text:span><text:span text:style-name="a131" text:class-names="">m</text:span><text:span text:style-name="a132" text:class-names="">a</text:span></text:p>
                  <text:p text:style-name="a158" text:class-names="" text:cond-style-name=""><text:span text:style-name="a134" text:class-names="">llll</text:span><text:span text:style-name="a135" text:class-names="">l</text:span><text:span text:style-name="a136" text:class-names="">11</text:span><text:span text:style-name="a137" text:class-names="">m</text:span><text:span text:style-name="a138" text:class-names="">•</text:span><text:span text:style-name="a139" text:class-names="">F</text:span><text:span text:style-name="a140" text:class-names="">az(</text:span><text:span text:style-name="a141" text:class-names="">ill</text:span><text:span text:style-name="a142" text:class-names="">.</text:span><text:span text:style-name="a143" text:class-names="">.l!f</text:span><text:span text:style-name="a144" text:class-names="">i</text:span><text:span text:style-name="a145" text:class-names="">.</text:span><text:span text:style-name="a146" text:class-names="">\ll</text:span><text:span text:style-name="a147" text:class-names="">f</text:span><text:span text:style-name="a148" text:class-names="">à</text:span><text:span text:style-name="a149" text:class-names="">m</text:span><text:span text:style-name="a150" text:class-names="">-</text:span><text:span text:style-name="a151" text:class-names="">C!:</text:span><text:span text:style-name="a152" text:class-names="">P</text:span><text:span text:style-name="a153" text:class-names=""><text:s text:c="1"/></text:span><text:span text:style-name="a154" text:class-names="">071</text:span><text:span text:style-name="a155" text:class-names="">il</text:span><text:span text:style-name="a156" text:class-names="">t-11</text:span><text:span text:style-name="a157" text:class-names="">3</text:span></text:p>
                  <text:p text:style-name="a171" text:class-names="" text:cond-style-name=""><text:span text:style-name="a159" text:class-names="">-</text:span><text:span text:style-name="a160" text:class-names="">-</text:span><text:span text:style-name="a161" text:class-names="">ai</text:span><text:span text:style-name="a162" text:class-names="">t</text:span><text:span text:style-name="a163" text:class-names="">-f</text:span><text:span text:style-name="a164" text:class-names="">t#III</text:span><text:span text:style-name="a165" text:class-names="">F</text:span><text:span text:style-name="a166" text:class-names="">ll</text:span><text:span text:style-name="a167" text:class-names="">"</text:span><text:span text:style-name="a168" text:class-names="">llt</text:span><text:span text:style-name="a169" text:class-names="">»•6</text:span><text:span text:style-name="a170" text:class-names="">171</text:span></text:p>
                </draw:text-box>
                <svg:title/>
                <svg:desc/>
              </draw:frame>
            </draw:g>
          </table:table-cell>
          <table:covered-table-cell table:number-columns-repeated="23"/>
          <table:table-cell table:number-columns-repeated="16360"/>
        </table:table-row>
        <table:table-row table:style-name="ro20">
          <table:table-cell table:number-columns-spanned="5" table:number-rows-spanned="1" table:style-name="ce58"/>
          <table:covered-table-cell table:number-columns-repeated="4"/>
          <table:table-cell table:style-name="ce6"/>
          <table:table-cell office:value-type="string" table:number-columns-spanned="3" table:number-rows-spanned="1" table:style-name="ce59">
            <text:p><text:span text:style-name="T71">ÇÃO CA</text:span></text:p>
          </table:table-cell>
          <table:covered-table-cell table:number-columns-repeated="2"/>
          <table:table-cell table:number-columns-spanned="5" table:number-rows-spanned="1" table:style-name="ce58"/>
          <table:covered-table-cell table:number-columns-repeated="4"/>
          <table:table-cell table:style-name="ce6"/>
          <table:table-cell table:number-columns-spanned="9" table:number-rows-spanned="1" table:style-name="ce58"/>
          <table:covered-table-cell table:number-columns-repeated="8"/>
          <table:table-cell table:number-columns-repeated="16360"/>
        </table:table-row>
        <table:table-row table:style-name="ro21">
          <table:table-cell table:number-columns-spanned="5" table:number-rows-spanned="1" table:style-name="ce14"/>
          <table:covered-table-cell table:number-columns-repeated="4"/>
          <table:table-cell table:number-columns-repeated="4" table:style-name="ce2"/>
          <table:table-cell table:number-columns-spanned="5" table:number-rows-spanned="1" table:style-name="ce14"/>
          <table:covered-table-cell table:number-columns-repeated="4"/>
          <table:table-cell table:style-name="ce2"/>
          <table:table-cell table:number-columns-spanned="9" table:number-rows-spanned="1" table:style-name="ce14"/>
          <table:covered-table-cell table:number-columns-repeated="8"/>
          <table:table-cell table:number-columns-repeated="16360"/>
        </table:table-row>
        <table:table-row table:style-name="ro22">
          <table:table-cell table:number-columns-spanned="5" table:number-rows-spanned="1" table:style-name="ce58"/>
          <table:covered-table-cell table:number-columns-repeated="4"/>
          <table:table-cell office:value-type="string" table:style-name="ce7">
            <text:p><text:span text:style-name="T72">,11Ã</text:span></text:p>
          </table:table-cell>
          <table:table-cell table:style-name="ce6"/>
          <table:table-cell office:value-type="string" table:style-name="ce8">
            <text:p><text:span text:style-name="T72">Lú�</text:span></text:p>
          </table:table-cell>
          <table:table-cell table:style-name="ce6"/>
          <table:table-cell table:number-columns-spanned="5" table:number-rows-spanned="1" table:style-name="ce58"/>
          <table:covered-table-cell table:number-columns-repeated="4"/>
          <table:table-cell table:style-name="ce6"/>
          <table:table-cell table:number-columns-spanned="9" table:number-rows-spanned="1" table:style-name="ce58"/>
          <table:covered-table-cell table:number-columns-repeated="8"/>
          <table:table-cell table:number-columns-repeated="16360"/>
        </table:table-row>
        <table:table-row table:style-name="ro23">
          <table:table-cell table:number-columns-spanned="5" table:number-rows-spanned="1" table:style-name="ce58"/>
          <table:covered-table-cell table:number-columns-repeated="4"/>
          <table:table-cell table:number-columns-repeated="4" table:style-name="ce6"/>
          <table:table-cell table:number-columns-spanned="5" table:number-rows-spanned="1" table:style-name="ce58"/>
          <table:covered-table-cell table:number-columns-repeated="4"/>
          <table:table-cell table:style-name="ce6"/>
          <table:table-cell table:number-columns-spanned="9" table:number-rows-spanned="1" table:style-name="ce58"/>
          <table:covered-table-cell table:number-columns-repeated="8"/>
          <table:table-cell table:number-columns-repeated="16360"/>
        </table:table-row>
        <table:table-row table:style-name="ro24">
          <table:table-cell table:number-columns-spanned="5" table:number-rows-spanned="1" table:style-name="ce58"/>
          <table:covered-table-cell table:number-columns-repeated="4"/>
          <table:table-cell table:number-columns-repeated="2" table:style-name="ce9"/>
          <table:table-cell table:number-columns-repeated="2" table:style-name="ce6"/>
          <table:table-cell table:number-columns-spanned="5" table:number-rows-spanned="1" table:style-name="ce58"/>
          <table:covered-table-cell table:number-columns-repeated="4"/>
          <table:table-cell office:value-type="string" table:style-name="ce10">
            <text:p><text:span text:style-name="T73">A.h_</text:span></text:p>
          </table:table-cell>
          <table:table-cell table:number-columns-spanned="9" table:number-rows-spanned="1" table:style-name="ce58"/>
          <table:covered-table-cell table:number-columns-repeated="8"/>
          <table:table-cell table:number-columns-repeated="16360"/>
        </table:table-row>
        <table:table-row table:style-name="ro25">
          <table:table-cell table:number-columns-spanned="5" table:number-rows-spanned="1" table:style-name="ce14"/>
          <table:covered-table-cell table:number-columns-repeated="4"/>
          <table:table-cell table:number-columns-repeated="4" table:style-name="ce2"/>
          <table:table-cell table:number-columns-spanned="5" table:number-rows-spanned="1" table:style-name="ce14"/>
          <table:covered-table-cell table:number-columns-repeated="4"/>
          <table:table-cell table:style-name="ce2"/>
          <table:table-cell table:number-columns-spanned="9" table:number-rows-spanned="1" table:style-name="ce14"/>
          <table:covered-table-cell table:number-columns-repeated="8"/>
          <table:table-cell table:number-columns-repeated="16360"/>
        </table:table-row>
        <table:table-row table:style-name="ro22">
          <table:table-cell table:number-columns-spanned="5" table:number-rows-spanned="1" table:style-name="ce58"/>
          <table:covered-table-cell table:number-columns-repeated="4"/>
          <table:table-cell table:style-name="ce6"/>
          <table:table-cell office:value-type="string" table:number-columns-spanned="2" table:number-rows-spanned="1" table:style-name="ce60">
            <text:p><text:span text:style-name="T74">t"'Sõ=</text:span></text:p>
          </table:table-cell>
          <table:covered-table-cell/>
          <table:table-cell table:style-name="ce6"/>
          <table:table-cell table:number-columns-spanned="5" table:number-rows-spanned="1" table:style-name="ce58"/>
          <table:covered-table-cell table:number-columns-repeated="4"/>
          <table:table-cell table:style-name="ce6"/>
          <table:table-cell table:number-columns-spanned="9" table:number-rows-spanned="1" table:style-name="ce58"/>
          <table:covered-table-cell table:number-columns-repeated="8"/>
          <table:table-cell table:number-columns-repeated="16360"/>
        </table:table-row>
        <table:table-row table:style-name="ro26">
          <table:table-cell table:number-columns-spanned="5" table:number-rows-spanned="1" table:style-name="ce62"/>
          <table:covered-table-cell table:number-columns-repeated="4"/>
          <table:table-cell table:style-name="ce11"/>
          <table:table-cell table:style-name="ce12"/>
          <table:table-cell table:number-columns-repeated="2" table:style-name="ce11"/>
          <table:table-cell table:number-columns-spanned="5" table:number-rows-spanned="1" table:style-name="ce62"/>
          <table:covered-table-cell table:number-columns-repeated="4"/>
          <table:table-cell table:style-name="ce11"/>
          <table:table-cell table:number-columns-spanned="9" table:number-rows-spanned="1" table:style-name="ce62"/>
          <table:covered-table-cell table:number-columns-repeated="8"/>
          <table:table-cell table:number-columns-repeated="16360"/>
        </table:table-row>
        <table:table-row table:style-name="ro22">
          <table:table-cell table:number-columns-spanned="5" table:number-rows-spanned="1" table:style-name="ce58"/>
          <table:covered-table-cell table:number-columns-repeated="2"/>
          <table:covered-table-cell>
            <draw:g draw:z-index="32" draw:name="Group 33" draw:id="id199">
              <svg:title/>
              <svg:desc/>
              <draw:custom-shape svg:x="0.17657in" svg:y="0.38339in" svg:width="6.13611in" svg:height="0in" draw:id="id31" draw:style-name="a173" draw:name="Shape 34">
                <svg:title/>
                <svg:desc/>
                <draw:enhanced-geometry xmlns:dr3d="urn:oasis:names:tc:opendocument:xmlns:dr3d:1.0" draw:type="non-primitive" svg:viewBox="0 0 5610860 0" draw:enhanced-path="M 0 0 L 5610452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5610860"/>
                  <draw:equation draw:name="f7" draw:formula="?f4 / 0"/>
                  <draw:equation draw:name="f8" draw:formula="0 / ?f6"/>
                  <draw:equation draw:name="f9" draw:formula="5610860 / ?f6"/>
                  <draw:equation draw:name="f10" draw:formula="0 / ?f7"/>
                </draw:enhanced-geometry>
              </draw:custom-shape>
              <draw:custom-shape svg:x="0.18325in" svg:y="0.09306in" svg:width="0in" svg:height="0.30069in" draw:id="id32" draw:style-name="a174" draw:name="Shape 35">
                <svg:title/>
                <svg:desc/>
                <draw:enhanced-geometry xmlns:dr3d="urn:oasis:names:tc:opendocument:xmlns:dr3d:1.0" draw:type="non-primitive" svg:viewBox="0 0 0 274955" draw:enhanced-path="M 0 274632 L 0 0 N" draw:text-areas="?f8 ?f9 ?f8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0"/>
                  <draw:equation draw:name="f7" draw:formula="?f4 / 274955"/>
                  <draw:equation draw:name="f8" draw:formula="0 / ?f6"/>
                  <draw:equation draw:name="f9" draw:formula="0 / ?f7"/>
                  <draw:equation draw:name="f10" draw:formula="274955 / ?f7"/>
                </draw:enhanced-geometry>
              </draw:custom-shape>
              <draw:custom-shape svg:x="0.18325in" svg:y="0.37337in" svg:width="0in" svg:height="1.21181in" draw:id="id33" draw:style-name="a175" draw:name="Shape 36">
                <svg:title/>
                <svg:desc/>
                <draw:enhanced-geometry xmlns:dr3d="urn:oasis:names:tc:opendocument:xmlns:dr3d:1.0" draw:type="non-primitive" svg:viewBox="0 0 0 1108075" draw:enhanced-path="M 0 1107685 L 0 0 N" draw:text-areas="?f8 ?f9 ?f8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0"/>
                  <draw:equation draw:name="f7" draw:formula="?f4 / 1108075"/>
                  <draw:equation draw:name="f8" draw:formula="0 / ?f6"/>
                  <draw:equation draw:name="f9" draw:formula="0 / ?f7"/>
                  <draw:equation draw:name="f10" draw:formula="1108075 / ?f7"/>
                </draw:enhanced-geometry>
              </draw:custom-shape>
              <draw:custom-shape svg:x="1.86663in" svg:y="0.6003in" svg:width="2.57222in" svg:height="0in" draw:id="id34" draw:style-name="a176" draw:name="Shape 37">
                <svg:title/>
                <svg:desc/>
                <draw:enhanced-geometry xmlns:dr3d="urn:oasis:names:tc:opendocument:xmlns:dr3d:1.0" draw:type="non-primitive" svg:viewBox="0 0 2352040 0" draw:enhanced-path="M 0 0 L 2351686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2352040"/>
                  <draw:equation draw:name="f7" draw:formula="?f4 / 0"/>
                  <draw:equation draw:name="f8" draw:formula="0 / ?f6"/>
                  <draw:equation draw:name="f9" draw:formula="2352040 / ?f6"/>
                  <draw:equation draw:name="f10" draw:formula="0 / ?f7"/>
                </draw:enhanced-geometry>
              </draw:custom-shape>
              <draw:custom-shape svg:x="0.16989in" svg:y="1.04747in" svg:width="3.50764in" svg:height="0in" draw:id="id35" draw:style-name="a177" draw:name="Shape 38">
                <svg:title/>
                <svg:desc/>
                <draw:enhanced-geometry xmlns:dr3d="urn:oasis:names:tc:opendocument:xmlns:dr3d:1.0" draw:type="non-primitive" svg:viewBox="0 0 3207385 0" draw:enhanced-path="M 0 0 L 3206845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3207385"/>
                  <draw:equation draw:name="f7" draw:formula="?f4 / 0"/>
                  <draw:equation draw:name="f8" draw:formula="0 / ?f6"/>
                  <draw:equation draw:name="f9" draw:formula="3207385 / ?f6"/>
                  <draw:equation draw:name="f10" draw:formula="0 / ?f7"/>
                </draw:enhanced-geometry>
              </draw:custom-shape>
              <draw:custom-shape svg:x="0.7377in" svg:y="0.90064in" svg:width="3.70139in" svg:height="0in" draw:id="id36" draw:style-name="a178" draw:name="Shape 39">
                <svg:title/>
                <svg:desc/>
                <draw:enhanced-geometry xmlns:dr3d="urn:oasis:names:tc:opendocument:xmlns:dr3d:1.0" draw:type="non-primitive" svg:viewBox="0 0 3384550 0" draw:enhanced-path="M 0 0 L 2718571 0 N M 2788816 0 L 3383985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3384550"/>
                  <draw:equation draw:name="f7" draw:formula="?f4 / 0"/>
                  <draw:equation draw:name="f8" draw:formula="0 / ?f6"/>
                  <draw:equation draw:name="f9" draw:formula="3384550 / ?f6"/>
                  <draw:equation draw:name="f10" draw:formula="0 / ?f7"/>
                </draw:enhanced-geometry>
              </draw:custom-shape>
              <draw:custom-shape svg:x="4.63887in" svg:y="0.90064in" svg:width="1.67361in" svg:height="0in" draw:id="id37" draw:style-name="a179" draw:name="Shape 40">
                <svg:title/>
                <svg:desc/>
                <draw:enhanced-geometry xmlns:dr3d="urn:oasis:names:tc:opendocument:xmlns:dr3d:1.0" draw:type="non-primitive" svg:viewBox="0 0 1530350 0" draw:enhanced-path="M 0 0 L 1530123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1530350"/>
                  <draw:equation draw:name="f7" draw:formula="?f4 / 0"/>
                  <draw:equation draw:name="f8" draw:formula="0 / ?f6"/>
                  <draw:equation draw:name="f9" draw:formula="1530350 / ?f6"/>
                  <draw:equation draw:name="f10" draw:formula="0 / ?f7"/>
                </draw:enhanced-geometry>
              </draw:custom-shape>
              <draw:custom-shape svg:x="3.67694in" svg:y="1.04747in" svg:width="0.76181in" svg:height="0in" draw:id="id38" draw:style-name="a180" draw:name="Shape 41">
                <svg:title/>
                <svg:desc/>
                <draw:enhanced-geometry xmlns:dr3d="urn:oasis:names:tc:opendocument:xmlns:dr3d:1.0" draw:type="non-primitive" svg:viewBox="0 0 696595 0" draw:enhanced-path="M 0 0 L 30929 0 N M 101174 0 L 696343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696595"/>
                  <draw:equation draw:name="f7" draw:formula="?f4 / 0"/>
                  <draw:equation draw:name="f8" draw:formula="0 / ?f6"/>
                  <draw:equation draw:name="f9" draw:formula="696595 / ?f6"/>
                  <draw:equation draw:name="f10" draw:formula="0 / ?f7"/>
                </draw:enhanced-geometry>
              </draw:custom-shape>
              <draw:custom-shape svg:x="4.63887in" svg:y="1.04747in" svg:width="1.26319in" svg:height="0in" draw:id="id39" draw:style-name="a181" draw:name="Shape 42">
                <svg:title/>
                <svg:desc/>
                <draw:enhanced-geometry xmlns:dr3d="urn:oasis:names:tc:opendocument:xmlns:dr3d:1.0" draw:type="non-primitive" svg:viewBox="0 0 1155065 0" draw:enhanced-path="M 0 0 L 1154464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1155065"/>
                  <draw:equation draw:name="f7" draw:formula="?f4 / 0"/>
                  <draw:equation draw:name="f8" draw:formula="0 / ?f6"/>
                  <draw:equation draw:name="f9" draw:formula="1155065 / ?f6"/>
                  <draw:equation draw:name="f10" draw:formula="0 / ?f7"/>
                </draw:enhanced-geometry>
              </draw:custom-shape>
              <draw:custom-shape svg:x="5.89473in" svg:y="0.89397in" svg:width="0in" svg:height="4.98264in" draw:id="id40" draw:style-name="a182" draw:name="Shape 43">
                <svg:title/>
                <svg:desc/>
                <draw:enhanced-geometry xmlns:dr3d="urn:oasis:names:tc:opendocument:xmlns:dr3d:1.0" draw:type="non-primitive" svg:viewBox="0 0 0 4556125" draw:enhanced-path="M 0 4555851 L 0 0 N" draw:text-areas="?f8 ?f9 ?f8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0"/>
                  <draw:equation draw:name="f7" draw:formula="?f4 / 4556125"/>
                  <draw:equation draw:name="f8" draw:formula="0 / ?f6"/>
                  <draw:equation draw:name="f9" draw:formula="0 / ?f7"/>
                  <draw:equation draw:name="f10" draw:formula="4556125 / ?f7"/>
                </draw:enhanced-geometry>
              </draw:custom-shape>
              <draw:custom-shape svg:x="5.88805in" svg:y="0.89397in" svg:width="0.44097in" svg:height="5.00625in" draw:id="id41" draw:style-name="a183" draw:name="Shape 44">
                <svg:title/>
                <svg:desc/>
                <draw:enhanced-geometry xmlns:dr3d="urn:oasis:names:tc:opendocument:xmlns:dr3d:1.0" draw:type="non-primitive" svg:viewBox="0 0 403225 4577715" draw:enhanced-path="M 0 140367 L 403146 140367 N M 387875 4577212 L 387875 0 N" draw:text-areas="?f8 ?f10 ?f9 ?f11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403225"/>
                  <draw:equation draw:name="f7" draw:formula="?f4 / 4577715"/>
                  <draw:equation draw:name="f8" draw:formula="0 / ?f6"/>
                  <draw:equation draw:name="f9" draw:formula="403225 / ?f6"/>
                  <draw:equation draw:name="f10" draw:formula="0 / ?f7"/>
                  <draw:equation draw:name="f11" draw:formula="4577715 / ?f7"/>
                </draw:enhanced-geometry>
              </draw:custom-shape>
              <draw:custom-shape svg:x="0.16989in" svg:y="1.26439in" svg:width="3.51389in" svg:height="0in" draw:id="id42" draw:style-name="a184" draw:name="Shape 45">
                <svg:title/>
                <svg:desc/>
                <draw:enhanced-geometry xmlns:dr3d="urn:oasis:names:tc:opendocument:xmlns:dr3d:1.0" draw:type="non-primitive" svg:viewBox="0 0 3213100 0" draw:enhanced-path="M 0 0 L 3212954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3213100"/>
                  <draw:equation draw:name="f7" draw:formula="?f4 / 0"/>
                  <draw:equation draw:name="f8" draw:formula="0 / ?f6"/>
                  <draw:equation draw:name="f9" draw:formula="3213100 / ?f6"/>
                  <draw:equation draw:name="f10" draw:formula="0 / ?f7"/>
                </draw:enhanced-geometry>
              </draw:custom-shape>
              <draw:custom-shape svg:x="0.7377in" svg:y="1.03413in" svg:width="0in" svg:height="4.84931in" draw:id="id43" draw:style-name="a185" draw:name="Shape 46">
                <svg:title/>
                <svg:desc/>
                <draw:enhanced-geometry xmlns:dr3d="urn:oasis:names:tc:opendocument:xmlns:dr3d:1.0" draw:type="non-primitive" svg:viewBox="0 0 0 4434205" draw:enhanced-path="M 0 4433792 L 0 0 N" draw:text-areas="?f8 ?f9 ?f8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0"/>
                  <draw:equation draw:name="f7" draw:formula="?f4 / 4434205"/>
                  <draw:equation draw:name="f8" draw:formula="0 / ?f6"/>
                  <draw:equation draw:name="f9" draw:formula="0 / ?f7"/>
                  <draw:equation draw:name="f10" draw:formula="4434205 / ?f7"/>
                </draw:enhanced-geometry>
              </draw:custom-shape>
              <draw:custom-shape svg:x="2.98889in" svg:y="1.03413in" svg:width="0in" svg:height="0.40417in" draw:id="id44" draw:style-name="a186" draw:name="Shape 47">
                <svg:title/>
                <svg:desc/>
                <draw:enhanced-geometry xmlns:dr3d="urn:oasis:names:tc:opendocument:xmlns:dr3d:1.0" draw:type="non-primitive" svg:viewBox="0 0 0 369570" draw:enhanced-path="M 0 369228 L 0 0 N" draw:text-areas="?f8 ?f9 ?f8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0"/>
                  <draw:equation draw:name="f7" draw:formula="?f4 / 369570"/>
                  <draw:equation draw:name="f8" draw:formula="0 / ?f6"/>
                  <draw:equation draw:name="f9" draw:formula="0 / ?f7"/>
                  <draw:equation draw:name="f10" draw:formula="369570 / ?f7"/>
                </draw:enhanced-geometry>
              </draw:custom-shape>
              <draw:custom-shape svg:x="3.67694in" svg:y="1.03413in" svg:width="0in" svg:height="0.23403in" draw:id="id45" draw:style-name="a187" draw:name="Shape 48">
                <svg:title/>
                <svg:desc/>
                <draw:enhanced-geometry xmlns:dr3d="urn:oasis:names:tc:opendocument:xmlns:dr3d:1.0" draw:type="non-primitive" svg:viewBox="0 0 0 213995" draw:enhanced-path="M 0 213603 L 0 0 N" draw:text-areas="?f8 ?f9 ?f8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0"/>
                  <draw:equation draw:name="f7" draw:formula="?f4 / 213995"/>
                  <draw:equation draw:name="f8" draw:formula="0 / ?f6"/>
                  <draw:equation draw:name="f9" draw:formula="0 / ?f7"/>
                  <draw:equation draw:name="f10" draw:formula="213995 / ?f7"/>
                </draw:enhanced-geometry>
              </draw:custom-shape>
              <draw:custom-shape svg:x="4.63887in" svg:y="1.04747in" svg:width="0in" svg:height="1.6125in" draw:id="id46" draw:style-name="a188" draw:name="Shape 49">
                <svg:title/>
                <svg:desc/>
                <draw:enhanced-geometry xmlns:dr3d="urn:oasis:names:tc:opendocument:xmlns:dr3d:1.0" draw:type="non-primitive" svg:viewBox="0 0 0 1474470" draw:enhanced-path="M 0 1473862 L 0 0 N" draw:text-areas="?f8 ?f9 ?f8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0"/>
                  <draw:equation draw:name="f7" draw:formula="?f4 / 1474470"/>
                  <draw:equation draw:name="f8" draw:formula="0 / ?f6"/>
                  <draw:equation draw:name="f9" draw:formula="0 / ?f7"/>
                  <draw:equation draw:name="f10" draw:formula="1474470 / ?f7"/>
                </draw:enhanced-geometry>
              </draw:custom-shape>
              <draw:custom-shape svg:x="3.67026in" svg:y="1.26439in" svg:width="2.65903in" svg:height="0in" draw:id="id47" draw:style-name="a189" draw:name="Shape 50">
                <svg:title/>
                <svg:desc/>
                <draw:enhanced-geometry xmlns:dr3d="urn:oasis:names:tc:opendocument:xmlns:dr3d:1.0" draw:type="non-primitive" svg:viewBox="0 0 2431415 0" draw:enhanced-path="M 0 0 L 2431094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2431415"/>
                  <draw:equation draw:name="f7" draw:formula="?f4 / 0"/>
                  <draw:equation draw:name="f8" draw:formula="0 / ?f6"/>
                  <draw:equation draw:name="f9" draw:formula="2431415 / ?f6"/>
                  <draw:equation draw:name="f10" draw:formula="0 / ?f7"/>
                </draw:enhanced-geometry>
              </draw:custom-shape>
              <draw:custom-shape svg:x="0.16989in" svg:y="1.43125in" svg:width="2.83611in" svg:height="0in" draw:id="id48" draw:style-name="a190" draw:name="Shape 51">
                <svg:title/>
                <svg:desc/>
                <draw:enhanced-geometry xmlns:dr3d="urn:oasis:names:tc:opendocument:xmlns:dr3d:1.0" draw:type="non-primitive" svg:viewBox="0 0 2593340 0" draw:enhanced-path="M 0 0 L 2592963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2593340"/>
                  <draw:equation draw:name="f7" draw:formula="?f4 / 0"/>
                  <draw:equation draw:name="f8" draw:formula="0 / ?f6"/>
                  <draw:equation draw:name="f9" draw:formula="2593340 / ?f6"/>
                  <draw:equation draw:name="f10" draw:formula="0 / ?f7"/>
                </draw:enhanced-geometry>
              </draw:custom-shape>
              <draw:custom-shape svg:x="2.97553in" svg:y="1.26439in" svg:width="0.70486in" svg:height="1.40208in" draw:id="id49" draw:style-name="a191" draw:name="Shape 52">
                <svg:title/>
                <svg:desc/>
                <draw:enhanced-geometry xmlns:dr3d="urn:oasis:names:tc:opendocument:xmlns:dr3d:1.0" draw:type="non-primitive" svg:viewBox="0 0 644525 1282065" draw:enhanced-path="M 0 152573 L 644423 152573 N M 641369 1281619 L 641369 0 N" draw:text-areas="?f8 ?f10 ?f9 ?f11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644525"/>
                  <draw:equation draw:name="f7" draw:formula="?f4 / 1282065"/>
                  <draw:equation draw:name="f8" draw:formula="0 / ?f6"/>
                  <draw:equation draw:name="f9" draw:formula="644525 / ?f6"/>
                  <draw:equation draw:name="f10" draw:formula="0 / ?f7"/>
                  <draw:equation draw:name="f11" draw:formula="1282065 / ?f7"/>
                </draw:enhanced-geometry>
              </draw:custom-shape>
              <draw:custom-shape svg:x="0.16989in" svg:y="1.43125in" svg:width="6.15972in" svg:height="0.14722in" draw:id="id50" draw:style-name="a192" draw:name="Shape 53">
                <svg:title/>
                <svg:desc/>
                <draw:enhanced-geometry xmlns:dr3d="urn:oasis:names:tc:opendocument:xmlns:dr3d:1.0" draw:type="non-primitive" svg:viewBox="0 0 5632450 134620" draw:enhanced-path="M 3206845 0 L 5631831 0 N M 0 134264 L 528366 134264 N" draw:text-areas="?f8 ?f10 ?f9 ?f11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5632450"/>
                  <draw:equation draw:name="f7" draw:formula="?f4 / 134620"/>
                  <draw:equation draw:name="f8" draw:formula="0 / ?f6"/>
                  <draw:equation draw:name="f9" draw:formula="5632450 / ?f6"/>
                  <draw:equation draw:name="f10" draw:formula="0 / ?f7"/>
                  <draw:equation draw:name="f11" draw:formula="134620 / ?f7"/>
                </draw:enhanced-geometry>
              </draw:custom-shape>
              <draw:custom-shape svg:x="0.72768in" svg:y="1.57808in" svg:width="2.27153in" svg:height="0in" draw:id="id51" draw:style-name="a193" draw:name="Shape 54">
                <svg:title/>
                <svg:desc/>
                <draw:enhanced-geometry xmlns:dr3d="urn:oasis:names:tc:opendocument:xmlns:dr3d:1.0" draw:type="non-primitive" svg:viewBox="0 0 2077085 0" draw:enhanced-path="M 0 0 L 2076814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2077085"/>
                  <draw:equation draw:name="f7" draw:formula="?f4 / 0"/>
                  <draw:equation draw:name="f8" draw:formula="0 / ?f6"/>
                  <draw:equation draw:name="f9" draw:formula="2077085 / ?f6"/>
                  <draw:equation draw:name="f10" draw:formula="0 / ?f7"/>
                </draw:enhanced-geometry>
              </draw:custom-shape>
              <draw:custom-shape svg:x="2.98889in" svg:y="1.42457in" svg:width="0in" svg:height="2.19583in" draw:id="id52" draw:style-name="a194" draw:name="Shape 55">
                <svg:title/>
                <svg:desc/>
                <draw:enhanced-geometry xmlns:dr3d="urn:oasis:names:tc:opendocument:xmlns:dr3d:1.0" draw:type="non-primitive" svg:viewBox="0 0 0 2007870" draw:enhanced-path="M 0 2007870 L 0 0 N" draw:text-areas="?f8 ?f9 ?f8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0"/>
                  <draw:equation draw:name="f7" draw:formula="?f4 / 2007870"/>
                  <draw:equation draw:name="f8" draw:formula="0 / ?f6"/>
                  <draw:equation draw:name="f9" draw:formula="0 / ?f7"/>
                  <draw:equation draw:name="f10" draw:formula="2007870 / ?f7"/>
                </draw:enhanced-geometry>
              </draw:custom-shape>
              <draw:custom-shape svg:x="2.97887in" svg:y="1.57808in" svg:width="3.35069in" svg:height="0in" draw:id="id53" draw:style-name="a195" draw:name="Shape 56">
                <svg:title/>
                <svg:desc/>
                <draw:enhanced-geometry xmlns:dr3d="urn:oasis:names:tc:opendocument:xmlns:dr3d:1.0" draw:type="non-primitive" svg:viewBox="0 0 3063875 0" draw:enhanced-path="M 0 0 L 1334658 0 N M 1517906 0 L 3063301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3063875"/>
                  <draw:equation draw:name="f7" draw:formula="?f4 / 0"/>
                  <draw:equation draw:name="f8" draw:formula="0 / ?f6"/>
                  <draw:equation draw:name="f9" draw:formula="3063875 / ?f6"/>
                  <draw:equation draw:name="f10" draw:formula="0 / ?f7"/>
                </draw:enhanced-geometry>
              </draw:custom-shape>
              <draw:custom-shape svg:x="0.17323in" svg:y="1.57141in" svg:width="1.96111in" svg:height="0.32083in" draw:id="id54" draw:style-name="a196" draw:name="Shape 57">
                <svg:title/>
                <svg:desc/>
                <draw:enhanced-geometry xmlns:dr3d="urn:oasis:names:tc:opendocument:xmlns:dr3d:1.0" draw:type="non-primitive" svg:viewBox="0 0 1793239 293370" draw:enhanced-path="M 0 152573 L 1792779 152573 N M 9162 292941 L 9162 0 N" draw:text-areas="?f8 ?f10 ?f9 ?f11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1793239"/>
                  <draw:equation draw:name="f7" draw:formula="?f4 / 293370"/>
                  <draw:equation draw:name="f8" draw:formula="0 / ?f6"/>
                  <draw:equation draw:name="f9" draw:formula="1793239 / ?f6"/>
                  <draw:equation draw:name="f10" draw:formula="0 / ?f7"/>
                  <draw:equation draw:name="f11" draw:formula="293370 / ?f7"/>
                </draw:enhanced-geometry>
              </draw:custom-shape>
              <draw:custom-shape svg:x="2.12048in" svg:y="1.73826in" svg:width="0.87847in" svg:height="0in" draw:id="id55" draw:style-name="a197" draw:name="Shape 58">
                <svg:title/>
                <svg:desc/>
                <draw:enhanced-geometry xmlns:dr3d="urn:oasis:names:tc:opendocument:xmlns:dr3d:1.0" draw:type="non-primitive" svg:viewBox="0 0 803275 0" draw:enhanced-path="M 0 0 L 803238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803275"/>
                  <draw:equation draw:name="f7" draw:formula="?f4 / 0"/>
                  <draw:equation draw:name="f8" draw:formula="0 / ?f6"/>
                  <draw:equation draw:name="f9" draw:formula="803275 / ?f6"/>
                  <draw:equation draw:name="f10" draw:formula="0 / ?f7"/>
                </draw:enhanced-geometry>
              </draw:custom-shape>
              <draw:custom-shape svg:x="2.97887in" svg:y="1.73826in" svg:width="1.45972in" svg:height="0in" draw:id="id56" draw:style-name="a198" draw:name="Shape 59">
                <svg:title/>
                <svg:desc/>
                <draw:enhanced-geometry xmlns:dr3d="urn:oasis:names:tc:opendocument:xmlns:dr3d:1.0" draw:type="non-primitive" svg:viewBox="0 0 1334770 0" draw:enhanced-path="M 0 0 L 1334658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1334770"/>
                  <draw:equation draw:name="f7" draw:formula="?f4 / 0"/>
                  <draw:equation draw:name="f8" draw:formula="0 / ?f6"/>
                  <draw:equation draw:name="f9" draw:formula="1334770 / ?f6"/>
                  <draw:equation draw:name="f10" draw:formula="0 / ?f7"/>
                </draw:enhanced-geometry>
              </draw:custom-shape>
              <draw:custom-shape svg:x="4.63887in" svg:y="1.73826in" svg:width="0.66181in" svg:height="0in" draw:id="id57" draw:style-name="a199" draw:name="Shape 60">
                <svg:title/>
                <svg:desc/>
                <draw:enhanced-geometry xmlns:dr3d="urn:oasis:names:tc:opendocument:xmlns:dr3d:1.0" draw:type="non-primitive" svg:viewBox="0 0 605155 0" draw:enhanced-path="M 0 0 L 604719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605155"/>
                  <draw:equation draw:name="f7" draw:formula="?f4 / 0"/>
                  <draw:equation draw:name="f8" draw:formula="0 / ?f6"/>
                  <draw:equation draw:name="f9" draw:formula="605155 / ?f6"/>
                  <draw:equation draw:name="f10" draw:formula="0 / ?f7"/>
                </draw:enhanced-geometry>
              </draw:custom-shape>
              <draw:custom-shape svg:x="5.27014in" svg:y="1.73826in" svg:width="0.63194in" svg:height="0in" draw:id="id58" draw:style-name="a200" draw:name="Shape 61">
                <svg:title/>
                <svg:desc/>
                <draw:enhanced-geometry xmlns:dr3d="urn:oasis:names:tc:opendocument:xmlns:dr3d:1.0" draw:type="non-primitive" svg:viewBox="0 0 577850 0" draw:enhanced-path="M 0 0 L 577232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577850"/>
                  <draw:equation draw:name="f7" draw:formula="?f4 / 0"/>
                  <draw:equation draw:name="f8" draw:formula="0 / ?f6"/>
                  <draw:equation draw:name="f9" draw:formula="577850 / ?f6"/>
                  <draw:equation draw:name="f10" draw:formula="0 / ?f7"/>
                </draw:enhanced-geometry>
              </draw:custom-shape>
              <draw:custom-shape svg:x="5.88805in" svg:y="1.73826in" svg:width="0.44097in" svg:height="0in" draw:id="id59" draw:style-name="a201" draw:name="Shape 62">
                <svg:title/>
                <svg:desc/>
                <draw:enhanced-geometry xmlns:dr3d="urn:oasis:names:tc:opendocument:xmlns:dr3d:1.0" draw:type="non-primitive" svg:viewBox="0 0 403225 0" draw:enhanced-path="M 0 0 L 403146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403225"/>
                  <draw:equation draw:name="f7" draw:formula="?f4 / 0"/>
                  <draw:equation draw:name="f8" draw:formula="0 / ?f6"/>
                  <draw:equation draw:name="f9" draw:formula="403225 / ?f6"/>
                  <draw:equation draw:name="f10" draw:formula="0 / ?f7"/>
                </draw:enhanced-geometry>
              </draw:custom-shape>
              <draw:custom-shape svg:x="0.17323in" svg:y="1.8851in" svg:width="0.575in" svg:height="0in" draw:id="id60" draw:style-name="a202" draw:name="Shape 63">
                <svg:title/>
                <svg:desc/>
                <draw:enhanced-geometry xmlns:dr3d="urn:oasis:names:tc:opendocument:xmlns:dr3d:1.0" draw:type="non-primitive" svg:viewBox="0 0 525780 0" draw:enhanced-path="M 0 0 L 525311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525780"/>
                  <draw:equation draw:name="f7" draw:formula="?f4 / 0"/>
                  <draw:equation draw:name="f8" draw:formula="0 / ?f6"/>
                  <draw:equation draw:name="f9" draw:formula="525780 / ?f6"/>
                  <draw:equation draw:name="f10" draw:formula="0 / ?f7"/>
                </draw:enhanced-geometry>
              </draw:custom-shape>
              <draw:custom-shape svg:x="0.39367in" svg:y="1.03413in" svg:width="0in" svg:height="4.85278in" draw:id="id61" draw:style-name="a203" draw:name="Shape 64">
                <svg:title/>
                <svg:desc/>
                <draw:enhanced-geometry xmlns:dr3d="urn:oasis:names:tc:opendocument:xmlns:dr3d:1.0" draw:type="non-primitive" svg:viewBox="0 0 0 4437380" draw:enhanced-path="M 0 4436844 L 0 0 N" draw:text-areas="?f8 ?f9 ?f8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0"/>
                  <draw:equation draw:name="f7" draw:formula="?f4 / 4437380"/>
                  <draw:equation draw:name="f8" draw:formula="0 / ?f6"/>
                  <draw:equation draw:name="f9" draw:formula="0 / ?f7"/>
                  <draw:equation draw:name="f10" draw:formula="4437380 / ?f7"/>
                </draw:enhanced-geometry>
              </draw:custom-shape>
              <draw:custom-shape svg:x="0.72768in" svg:y="1.8851in" svg:width="1.40625in" svg:height="0in" draw:id="id62" draw:style-name="a204" draw:name="Shape 65">
                <svg:title/>
                <svg:desc/>
                <draw:enhanced-geometry xmlns:dr3d="urn:oasis:names:tc:opendocument:xmlns:dr3d:1.0" draw:type="non-primitive" svg:viewBox="0 0 1285875 0" draw:enhanced-path="M 0 0 L 1285792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1285875"/>
                  <draw:equation draw:name="f7" draw:formula="?f4 / 0"/>
                  <draw:equation draw:name="f8" draw:formula="0 / ?f6"/>
                  <draw:equation draw:name="f9" draw:formula="1285875 / ?f6"/>
                  <draw:equation draw:name="f10" draw:formula="0 / ?f7"/>
                </draw:enhanced-geometry>
              </draw:custom-shape>
              <draw:custom-shape svg:x="2.12048in" svg:y="1.8851in" svg:width="4.20903in" svg:height="0in" draw:id="id63" draw:style-name="a205" draw:name="Shape 66">
                <svg:title/>
                <svg:desc/>
                <draw:enhanced-geometry xmlns:dr3d="urn:oasis:names:tc:opendocument:xmlns:dr3d:1.0" draw:type="non-primitive" svg:viewBox="0 0 3848735 0" draw:enhanced-path="M 0 0 L 2119572 0 N M 2302820 0 L 3848214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3848735"/>
                  <draw:equation draw:name="f7" draw:formula="?f4 / 0"/>
                  <draw:equation draw:name="f8" draw:formula="0 / ?f6"/>
                  <draw:equation draw:name="f9" draw:formula="3848735 / ?f6"/>
                  <draw:equation draw:name="f10" draw:formula="0 / ?f7"/>
                </draw:enhanced-geometry>
              </draw:custom-shape>
              <draw:custom-shape svg:x="0.16989in" svg:y="2.05195in" svg:width="2.59861in" svg:height="0in" draw:id="id64" draw:style-name="a206" draw:name="Shape 67">
                <svg:title/>
                <svg:desc/>
                <draw:enhanced-geometry xmlns:dr3d="urn:oasis:names:tc:opendocument:xmlns:dr3d:1.0" draw:type="non-primitive" svg:viewBox="0 0 2376170 0" draw:enhanced-path="M 0 0 L 2376119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2376170"/>
                  <draw:equation draw:name="f7" draw:formula="?f4 / 0"/>
                  <draw:equation draw:name="f8" draw:formula="0 / ?f6"/>
                  <draw:equation draw:name="f9" draw:formula="2376170 / ?f6"/>
                  <draw:equation draw:name="f10" draw:formula="0 / ?f7"/>
                </draw:enhanced-geometry>
              </draw:custom-shape>
              <draw:custom-shape svg:x="0.18325in" svg:y="1.87842in" svg:width="0in" svg:height="1.30486in" draw:id="id65" draw:style-name="a207" draw:name="Shape 68">
                <svg:title/>
                <svg:desc/>
                <draw:enhanced-geometry xmlns:dr3d="urn:oasis:names:tc:opendocument:xmlns:dr3d:1.0" draw:type="non-primitive" svg:viewBox="0 0 0 1193165" draw:enhanced-path="M 0 1193126 L 0 0 N" draw:text-areas="?f8 ?f9 ?f8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0"/>
                  <draw:equation draw:name="f7" draw:formula="?f4 / 1193165"/>
                  <draw:equation draw:name="f8" draw:formula="0 / ?f6"/>
                  <draw:equation draw:name="f9" draw:formula="0 / ?f7"/>
                  <draw:equation draw:name="f10" draw:formula="1193165 / ?f7"/>
                </draw:enhanced-geometry>
              </draw:custom-shape>
              <draw:custom-shape svg:x="2.12716in" svg:y="1.03413in" svg:width="0in" svg:height="4.84931in" draw:id="id66" draw:style-name="a208" draw:name="Shape 69">
                <svg:title/>
                <svg:desc/>
                <draw:enhanced-geometry xmlns:dr3d="urn:oasis:names:tc:opendocument:xmlns:dr3d:1.0" draw:type="non-primitive" svg:viewBox="0 0 0 4434205" draw:enhanced-path="M 0 4433792 L 0 0 N" draw:text-areas="?f8 ?f9 ?f8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0"/>
                  <draw:equation draw:name="f7" draw:formula="?f4 / 4434205"/>
                  <draw:equation draw:name="f8" draw:formula="0 / ?f6"/>
                  <draw:equation draw:name="f9" draw:formula="0 / ?f7"/>
                  <draw:equation draw:name="f10" draw:formula="4434205 / ?f7"/>
                </draw:enhanced-geometry>
              </draw:custom-shape>
              <draw:custom-shape svg:x="2.76845in" svg:y="2.05195in" svg:width="0.23056in" svg:height="0in" draw:id="id67" draw:style-name="a209" draw:name="Shape 70">
                <svg:title/>
                <svg:desc/>
                <draw:enhanced-geometry xmlns:dr3d="urn:oasis:names:tc:opendocument:xmlns:dr3d:1.0" draw:type="non-primitive" svg:viewBox="0 0 210820 0" draw:enhanced-path="M 0 0 L 210735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210820"/>
                  <draw:equation draw:name="f7" draw:formula="?f4 / 0"/>
                  <draw:equation draw:name="f8" draw:formula="0 / ?f6"/>
                  <draw:equation draw:name="f9" draw:formula="210820 / ?f6"/>
                  <draw:equation draw:name="f10" draw:formula="0 / ?f7"/>
                </draw:enhanced-geometry>
              </draw:custom-shape>
              <draw:custom-shape svg:x="2.97887in" svg:y="2.05195in" svg:width="3.35069in" svg:height="0in" draw:id="id68" draw:style-name="a210" draw:name="Shape 71">
                <svg:title/>
                <svg:desc/>
                <draw:enhanced-geometry xmlns:dr3d="urn:oasis:names:tc:opendocument:xmlns:dr3d:1.0" draw:type="non-primitive" svg:viewBox="0 0 3063875 0" draw:enhanced-path="M 0 0 L 1334658 0 N M 1517906 0 L 3063301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3063875"/>
                  <draw:equation draw:name="f7" draw:formula="?f4 / 0"/>
                  <draw:equation draw:name="f8" draw:formula="0 / ?f6"/>
                  <draw:equation draw:name="f9" draw:formula="3063875 / ?f6"/>
                  <draw:equation draw:name="f10" draw:formula="0 / ?f7"/>
                </draw:enhanced-geometry>
              </draw:custom-shape>
              <draw:custom-shape svg:x="5.2835in" svg:y="0.89397in" svg:width="0in" svg:height="4.98958in" draw:id="id69" draw:style-name="a211" draw:name="Shape 72">
                <svg:title/>
                <svg:desc/>
                <draw:enhanced-geometry xmlns:dr3d="urn:oasis:names:tc:opendocument:xmlns:dr3d:1.0" draw:type="non-primitive" svg:viewBox="0 0 0 4562475" draw:enhanced-path="M 0 4561954 L 0 0 N" draw:text-areas="?f8 ?f9 ?f8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0"/>
                  <draw:equation draw:name="f7" draw:formula="?f4 / 4562475"/>
                  <draw:equation draw:name="f8" draw:formula="0 / ?f6"/>
                  <draw:equation draw:name="f9" draw:formula="0 / ?f7"/>
                  <draw:equation draw:name="f10" draw:formula="4562475 / ?f7"/>
                </draw:enhanced-geometry>
              </draw:custom-shape>
              <draw:custom-shape svg:x="0.16989in" svg:y="2.2088in" svg:width="4.26875in" svg:height="0in" draw:id="id70" draw:style-name="a212" draw:name="Shape 73">
                <svg:title/>
                <svg:desc/>
                <draw:enhanced-geometry xmlns:dr3d="urn:oasis:names:tc:opendocument:xmlns:dr3d:1.0" draw:type="non-primitive" svg:viewBox="0 0 3903345 0" draw:enhanced-path="M 0 0 L 3903189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3903345"/>
                  <draw:equation draw:name="f7" draw:formula="?f4 / 0"/>
                  <draw:equation draw:name="f8" draw:formula="0 / ?f6"/>
                  <draw:equation draw:name="f9" draw:formula="3903345 / ?f6"/>
                  <draw:equation draw:name="f10" draw:formula="0 / ?f7"/>
                </draw:enhanced-geometry>
              </draw:custom-shape>
              <draw:custom-shape svg:x="4.63887in" svg:y="2.2088in" svg:width="1.69028in" svg:height="0in" draw:id="id71" draw:style-name="a213" draw:name="Shape 74">
                <svg:title/>
                <svg:desc/>
                <draw:enhanced-geometry xmlns:dr3d="urn:oasis:names:tc:opendocument:xmlns:dr3d:1.0" draw:type="non-primitive" svg:viewBox="0 0 1545590 0" draw:enhanced-path="M 0 0 L 1545394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1545590"/>
                  <draw:equation draw:name="f7" draw:formula="?f4 / 0"/>
                  <draw:equation draw:name="f8" draw:formula="0 / ?f6"/>
                  <draw:equation draw:name="f9" draw:formula="1545590 / ?f6"/>
                  <draw:equation draw:name="f10" draw:formula="0 / ?f7"/>
                </draw:enhanced-geometry>
              </draw:custom-shape>
              <draw:custom-shape svg:x="0.16989in" svg:y="2.36898in" svg:width="4.26875in" svg:height="0in" draw:id="id72" draw:style-name="a214" draw:name="Shape 75">
                <svg:title/>
                <svg:desc/>
                <draw:enhanced-geometry xmlns:dr3d="urn:oasis:names:tc:opendocument:xmlns:dr3d:1.0" draw:type="non-primitive" svg:viewBox="0 0 3903345 0" draw:enhanced-path="M 0 0 L 3903189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3903345"/>
                  <draw:equation draw:name="f7" draw:formula="?f4 / 0"/>
                  <draw:equation draw:name="f8" draw:formula="0 / ?f6"/>
                  <draw:equation draw:name="f9" draw:formula="3903345 / ?f6"/>
                  <draw:equation draw:name="f10" draw:formula="0 / ?f7"/>
                </draw:enhanced-geometry>
              </draw:custom-shape>
              <draw:custom-shape svg:x="4.63887in" svg:y="2.36898in" svg:width="1.69028in" svg:height="0in" draw:id="id73" draw:style-name="a215" draw:name="Shape 76">
                <svg:title/>
                <svg:desc/>
                <draw:enhanced-geometry xmlns:dr3d="urn:oasis:names:tc:opendocument:xmlns:dr3d:1.0" draw:type="non-primitive" svg:viewBox="0 0 1545590 0" draw:enhanced-path="M 0 0 L 1545394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1545590"/>
                  <draw:equation draw:name="f7" draw:formula="?f4 / 0"/>
                  <draw:equation draw:name="f8" draw:formula="0 / ?f6"/>
                  <draw:equation draw:name="f9" draw:formula="1545590 / ?f6"/>
                  <draw:equation draw:name="f10" draw:formula="0 / ?f7"/>
                </draw:enhanced-geometry>
              </draw:custom-shape>
              <draw:custom-shape svg:x="0.16989in" svg:y="2.53584in" svg:width="1.69722in" svg:height="0in" draw:id="id74" draw:style-name="a216" draw:name="Shape 77">
                <svg:title/>
                <svg:desc/>
                <draw:enhanced-geometry xmlns:dr3d="urn:oasis:names:tc:opendocument:xmlns:dr3d:1.0" draw:type="non-primitive" svg:viewBox="0 0 1551940 0" draw:enhanced-path="M 0 0 L 1551502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1551940"/>
                  <draw:equation draw:name="f7" draw:formula="?f4 / 0"/>
                  <draw:equation draw:name="f8" draw:formula="0 / ?f6"/>
                  <draw:equation draw:name="f9" draw:formula="1551940 / ?f6"/>
                  <draw:equation draw:name="f10" draw:formula="0 / ?f7"/>
                </draw:enhanced-geometry>
              </draw:custom-shape>
              <draw:custom-shape svg:x="1.86663in" svg:y="2.53584in" svg:width="0.26736in" svg:height="0in" draw:id="id75" draw:style-name="a217" draw:name="Shape 78">
                <svg:title/>
                <svg:desc/>
                <draw:enhanced-geometry xmlns:dr3d="urn:oasis:names:tc:opendocument:xmlns:dr3d:1.0" draw:type="non-primitive" svg:viewBox="0 0 244475 0" draw:enhanced-path="M 0 0 L 244331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244475"/>
                  <draw:equation draw:name="f7" draw:formula="?f4 / 0"/>
                  <draw:equation draw:name="f8" draw:formula="0 / ?f6"/>
                  <draw:equation draw:name="f9" draw:formula="244475 / ?f6"/>
                  <draw:equation draw:name="f10" draw:formula="0 / ?f7"/>
                </draw:enhanced-geometry>
              </draw:custom-shape>
              <draw:custom-shape svg:x="2.12048in" svg:y="2.53584in" svg:width="1.56042in" svg:height="0in" draw:id="id76" draw:style-name="a218" draw:name="Shape 79">
                <svg:title/>
                <svg:desc/>
                <draw:enhanced-geometry xmlns:dr3d="urn:oasis:names:tc:opendocument:xmlns:dr3d:1.0" draw:type="non-primitive" svg:viewBox="0 0 1426845 0" draw:enhanced-path="M 0 0 L 1426282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1426845"/>
                  <draw:equation draw:name="f7" draw:formula="?f4 / 0"/>
                  <draw:equation draw:name="f8" draw:formula="0 / ?f6"/>
                  <draw:equation draw:name="f9" draw:formula="1426845 / ?f6"/>
                  <draw:equation draw:name="f10" draw:formula="0 / ?f7"/>
                </draw:enhanced-geometry>
              </draw:custom-shape>
              <draw:custom-shape svg:x="3.67694in" svg:y="2.53584in" svg:width="2.65208in" svg:height="0in" draw:id="id77" draw:style-name="a219" draw:name="Shape 80">
                <svg:title/>
                <svg:desc/>
                <draw:enhanced-geometry xmlns:dr3d="urn:oasis:names:tc:opendocument:xmlns:dr3d:1.0" draw:type="non-primitive" svg:viewBox="0 0 2425065 0" draw:enhanced-path="M 0 0 L 2424986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2425065"/>
                  <draw:equation draw:name="f7" draw:formula="?f4 / 0"/>
                  <draw:equation draw:name="f8" draw:formula="0 / ?f6"/>
                  <draw:equation draw:name="f9" draw:formula="2425065 / ?f6"/>
                  <draw:equation draw:name="f10" draw:formula="0 / ?f7"/>
                </draw:enhanced-geometry>
              </draw:custom-shape>
              <draw:custom-shape svg:x="0.16989in" svg:y="2.65931in" svg:width="6.15972in" svg:height="0.20069in" draw:id="id78" draw:style-name="a220" draw:name="Shape 81">
                <svg:title/>
                <svg:desc/>
                <draw:enhanced-geometry xmlns:dr3d="urn:oasis:names:tc:opendocument:xmlns:dr3d:1.0" draw:type="non-primitive" svg:viewBox="0 0 5632450 183515" draw:enhanced-path="M 0 0 L 3903189 0 N M 4086437 0 L 5631831 0 N M 0 183088 L 528366 183088 N" draw:text-areas="?f8 ?f10 ?f9 ?f11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5632450"/>
                  <draw:equation draw:name="f7" draw:formula="?f4 / 183515"/>
                  <draw:equation draw:name="f8" draw:formula="0 / ?f6"/>
                  <draw:equation draw:name="f9" draw:formula="5632450 / ?f6"/>
                  <draw:equation draw:name="f10" draw:formula="0 / ?f7"/>
                  <draw:equation draw:name="f11" draw:formula="183515 / ?f7"/>
                </draw:enhanced-geometry>
              </draw:custom-shape>
              <draw:custom-shape svg:x="0.72768in" svg:y="2.85954in" svg:width="2.27153in" svg:height="0in" draw:id="id79" draw:style-name="a221" draw:name="Shape 82">
                <svg:title/>
                <svg:desc/>
                <draw:enhanced-geometry xmlns:dr3d="urn:oasis:names:tc:opendocument:xmlns:dr3d:1.0" draw:type="non-primitive" svg:viewBox="0 0 2077085 0" draw:enhanced-path="M 0 0 L 574889 0 N M 836773 0 L 2076814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2077085"/>
                  <draw:equation draw:name="f7" draw:formula="?f4 / 0"/>
                  <draw:equation draw:name="f8" draw:formula="0 / ?f6"/>
                  <draw:equation draw:name="f9" draw:formula="2077085 / ?f6"/>
                  <draw:equation draw:name="f10" draw:formula="0 / ?f7"/>
                </draw:enhanced-geometry>
              </draw:custom-shape>
              <draw:custom-shape svg:x="3.67694in" svg:y="2.65264in" svg:width="0in" svg:height="0.21389in" draw:id="id80" draw:style-name="a222" draw:name="Shape 83">
                <svg:title/>
                <svg:desc/>
                <draw:enhanced-geometry xmlns:dr3d="urn:oasis:names:tc:opendocument:xmlns:dr3d:1.0" draw:type="non-primitive" svg:viewBox="0 0 0 195580" draw:enhanced-path="M 0 195294 L 0 0 N" draw:text-areas="?f8 ?f9 ?f8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0"/>
                  <draw:equation draw:name="f7" draw:formula="?f4 / 195580"/>
                  <draw:equation draw:name="f8" draw:formula="0 / ?f6"/>
                  <draw:equation draw:name="f9" draw:formula="0 / ?f7"/>
                  <draw:equation draw:name="f10" draw:formula="195580 / ?f7"/>
                </draw:enhanced-geometry>
              </draw:custom-shape>
              <draw:custom-shape svg:x="2.97887in" svg:y="2.85954in" svg:width="2.24792in" svg:height="0in" draw:id="id81" draw:style-name="a223" draw:name="Shape 84">
                <svg:title/>
                <svg:desc/>
                <draw:enhanced-geometry xmlns:dr3d="urn:oasis:names:tc:opendocument:xmlns:dr3d:1.0" draw:type="non-primitive" svg:viewBox="0 0 2055495 0" draw:enhanced-path="M 0 0 L 2055435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2055495"/>
                  <draw:equation draw:name="f7" draw:formula="?f4 / 0"/>
                  <draw:equation draw:name="f8" draw:formula="0 / ?f6"/>
                  <draw:equation draw:name="f9" draw:formula="2055495 / ?f6"/>
                  <draw:equation draw:name="f10" draw:formula="0 / ?f7"/>
                </draw:enhanced-geometry>
              </draw:custom-shape>
              <draw:custom-shape svg:x="4.63887in" svg:y="2.65931in" svg:width="0in" svg:height="0.21042in" draw:id="id82" draw:style-name="a224" draw:name="Shape 85">
                <svg:title/>
                <svg:desc/>
                <draw:enhanced-geometry xmlns:dr3d="urn:oasis:names:tc:opendocument:xmlns:dr3d:1.0" draw:type="non-primitive" svg:viewBox="0 0 0 192405" draw:enhanced-path="M 0 192242 L 0 0 N" draw:text-areas="?f8 ?f9 ?f8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0"/>
                  <draw:equation draw:name="f7" draw:formula="?f4 / 192405"/>
                  <draw:equation draw:name="f8" draw:formula="0 / ?f6"/>
                  <draw:equation draw:name="f9" draw:formula="0 / ?f7"/>
                  <draw:equation draw:name="f10" draw:formula="192405 / ?f7"/>
                </draw:enhanced-geometry>
              </draw:custom-shape>
              <draw:custom-shape svg:x="5.22672in" svg:y="2.85954in" svg:width="0.675in" svg:height="0in" draw:id="id83" draw:style-name="a225" draw:name="Shape 86">
                <svg:title/>
                <svg:desc/>
                <draw:enhanced-geometry xmlns:dr3d="urn:oasis:names:tc:opendocument:xmlns:dr3d:1.0" draw:type="non-primitive" svg:viewBox="0 0 617220 0" draw:enhanced-path="M 0 0 L 616936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617220"/>
                  <draw:equation draw:name="f7" draw:formula="?f4 / 0"/>
                  <draw:equation draw:name="f8" draw:formula="0 / ?f6"/>
                  <draw:equation draw:name="f9" draw:formula="617220 / ?f6"/>
                  <draw:equation draw:name="f10" draw:formula="0 / ?f7"/>
                </draw:enhanced-geometry>
              </draw:custom-shape>
              <draw:custom-shape svg:x="5.88805in" svg:y="2.85954in" svg:width="0.44097in" svg:height="0in" draw:id="id84" draw:style-name="a226" draw:name="Shape 87">
                <svg:title/>
                <svg:desc/>
                <draw:enhanced-geometry xmlns:dr3d="urn:oasis:names:tc:opendocument:xmlns:dr3d:1.0" draw:type="non-primitive" svg:viewBox="0 0 403225 0" draw:enhanced-path="M 0 0 L 403146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403225"/>
                  <draw:equation draw:name="f7" draw:formula="?f4 / 0"/>
                  <draw:equation draw:name="f8" draw:formula="0 / ?f6"/>
                  <draw:equation draw:name="f9" draw:formula="403225 / ?f6"/>
                  <draw:equation draw:name="f10" draw:formula="0 / ?f7"/>
                </draw:enhanced-geometry>
              </draw:custom-shape>
              <draw:custom-shape svg:x="0.16989in" svg:y="3.01972in" svg:width="2.59861in" svg:height="0in" draw:id="id85" draw:style-name="a227" draw:name="Shape 88">
                <svg:title/>
                <svg:desc/>
                <draw:enhanced-geometry xmlns:dr3d="urn:oasis:names:tc:opendocument:xmlns:dr3d:1.0" draw:type="non-primitive" svg:viewBox="0 0 2376170 0" draw:enhanced-path="M 0 0 L 2376119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2376170"/>
                  <draw:equation draw:name="f7" draw:formula="?f4 / 0"/>
                  <draw:equation draw:name="f8" draw:formula="0 / ?f6"/>
                  <draw:equation draw:name="f9" draw:formula="2376170 / ?f6"/>
                  <draw:equation draw:name="f10" draw:formula="0 / ?f7"/>
                </draw:enhanced-geometry>
              </draw:custom-shape>
              <draw:custom-shape svg:x="2.76845in" svg:y="2.85286in" svg:width="0.9125in" svg:height="2.84028in" draw:id="id86" draw:style-name="a228" draw:name="Shape 89">
                <svg:title/>
                <svg:desc/>
                <draw:enhanced-geometry xmlns:dr3d="urn:oasis:names:tc:opendocument:xmlns:dr3d:1.0" draw:type="non-primitive" svg:viewBox="0 0 834390 2597150" draw:enhanced-path="M 0 152573 L 833779 152573 N M 830725 2596804 L 830725 0 N" draw:text-areas="?f8 ?f10 ?f9 ?f11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834390"/>
                  <draw:equation draw:name="f7" draw:formula="?f4 / 2597150"/>
                  <draw:equation draw:name="f8" draw:formula="0 / ?f6"/>
                  <draw:equation draw:name="f9" draw:formula="834390 / ?f6"/>
                  <draw:equation draw:name="f10" draw:formula="0 / ?f7"/>
                  <draw:equation draw:name="f11" draw:formula="2597150 / ?f7"/>
                </draw:enhanced-geometry>
              </draw:custom-shape>
              <draw:custom-shape svg:x="3.67694in" svg:y="3.01972in" svg:width="2.65208in" svg:height="0in" draw:id="id87" draw:style-name="a229" draw:name="Shape 90">
                <svg:title/>
                <svg:desc/>
                <draw:enhanced-geometry xmlns:dr3d="urn:oasis:names:tc:opendocument:xmlns:dr3d:1.0" draw:type="non-primitive" svg:viewBox="0 0 2425065 0" draw:enhanced-path="M 0 0 L 2424986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2425065"/>
                  <draw:equation draw:name="f7" draw:formula="?f4 / 0"/>
                  <draw:equation draw:name="f8" draw:formula="0 / ?f6"/>
                  <draw:equation draw:name="f9" draw:formula="2425065 / ?f6"/>
                  <draw:equation draw:name="f10" draw:formula="0 / ?f7"/>
                </draw:enhanced-geometry>
              </draw:custom-shape>
              <draw:custom-shape svg:x="4.63887in" svg:y="2.84953in" svg:width="0in" svg:height="2.83681in" draw:id="id88" draw:style-name="a230" draw:name="Shape 91">
                <svg:title/>
                <svg:desc/>
                <draw:enhanced-geometry xmlns:dr3d="urn:oasis:names:tc:opendocument:xmlns:dr3d:1.0" draw:type="non-primitive" svg:viewBox="0 0 0 2593975" draw:enhanced-path="M 0 2593753 L 0 0 N" draw:text-areas="?f8 ?f9 ?f8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0"/>
                  <draw:equation draw:name="f7" draw:formula="?f4 / 2593975"/>
                  <draw:equation draw:name="f8" draw:formula="0 / ?f6"/>
                  <draw:equation draw:name="f9" draw:formula="0 / ?f7"/>
                  <draw:equation draw:name="f10" draw:formula="2593975 / ?f7"/>
                </draw:enhanced-geometry>
              </draw:custom-shape>
              <draw:custom-shape svg:x="0.16989in" svg:y="3.17323in" svg:width="1.69722in" svg:height="0in" draw:id="id89" draw:style-name="a231" draw:name="Shape 92">
                <svg:title/>
                <svg:desc/>
                <draw:enhanced-geometry xmlns:dr3d="urn:oasis:names:tc:opendocument:xmlns:dr3d:1.0" draw:type="non-primitive" svg:viewBox="0 0 1551940 0" draw:enhanced-path="M 0 0 L 1551502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1551940"/>
                  <draw:equation draw:name="f7" draw:formula="?f4 / 0"/>
                  <draw:equation draw:name="f8" draw:formula="0 / ?f6"/>
                  <draw:equation draw:name="f9" draw:formula="1551940 / ?f6"/>
                  <draw:equation draw:name="f10" draw:formula="0 / ?f7"/>
                </draw:enhanced-geometry>
              </draw:custom-shape>
              <draw:custom-shape svg:x="1.86663in" svg:y="3.17323in" svg:width="1.13264in" svg:height="0in" draw:id="id90" draw:style-name="a232" draw:name="Shape 93">
                <svg:title/>
                <svg:desc/>
                <draw:enhanced-geometry xmlns:dr3d="urn:oasis:names:tc:opendocument:xmlns:dr3d:1.0" draw:type="non-primitive" svg:viewBox="0 0 1035685 0" draw:enhanced-path="M 0 0 L 1035353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1035685"/>
                  <draw:equation draw:name="f7" draw:formula="?f4 / 0"/>
                  <draw:equation draw:name="f8" draw:formula="0 / ?f6"/>
                  <draw:equation draw:name="f9" draw:formula="1035685 / ?f6"/>
                  <draw:equation draw:name="f10" draw:formula="0 / ?f7"/>
                </draw:enhanced-geometry>
              </draw:custom-shape>
              <draw:custom-shape svg:x="2.97887in" svg:y="3.17323in" svg:width="0.70208in" svg:height="0in" draw:id="id91" draw:style-name="a233" draw:name="Shape 94">
                <svg:title/>
                <svg:desc/>
                <draw:enhanced-geometry xmlns:dr3d="urn:oasis:names:tc:opendocument:xmlns:dr3d:1.0" draw:type="non-primitive" svg:viewBox="0 0 641985 0" draw:enhanced-path="M 0 0 L 641369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641985"/>
                  <draw:equation draw:name="f7" draw:formula="?f4 / 0"/>
                  <draw:equation draw:name="f8" draw:formula="0 / ?f6"/>
                  <draw:equation draw:name="f9" draw:formula="641985 / ?f6"/>
                  <draw:equation draw:name="f10" draw:formula="0 / ?f7"/>
                </draw:enhanced-geometry>
              </draw:custom-shape>
              <draw:custom-shape svg:x="3.67694in" svg:y="3.17323in" svg:width="0.76181in" svg:height="0in" draw:id="id92" draw:style-name="a234" draw:name="Shape 95">
                <svg:title/>
                <svg:desc/>
                <draw:enhanced-geometry xmlns:dr3d="urn:oasis:names:tc:opendocument:xmlns:dr3d:1.0" draw:type="non-primitive" svg:viewBox="0 0 696595 0" draw:enhanced-path="M 0 0 L 696343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696595"/>
                  <draw:equation draw:name="f7" draw:formula="?f4 / 0"/>
                  <draw:equation draw:name="f8" draw:formula="0 / ?f6"/>
                  <draw:equation draw:name="f9" draw:formula="696595 / ?f6"/>
                  <draw:equation draw:name="f10" draw:formula="0 / ?f7"/>
                </draw:enhanced-geometry>
              </draw:custom-shape>
              <draw:custom-shape svg:x="4.63887in" svg:y="3.17323in" svg:width="1.69028in" svg:height="0in" draw:id="id93" draw:style-name="a235" draw:name="Shape 96">
                <svg:title/>
                <svg:desc/>
                <draw:enhanced-geometry xmlns:dr3d="urn:oasis:names:tc:opendocument:xmlns:dr3d:1.0" draw:type="non-primitive" svg:viewBox="0 0 1545590 0" draw:enhanced-path="M 0 0 L 1545394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1545590"/>
                  <draw:equation draw:name="f7" draw:formula="?f4 / 0"/>
                  <draw:equation draw:name="f8" draw:formula="0 / ?f6"/>
                  <draw:equation draw:name="f9" draw:formula="1545590 / ?f6"/>
                  <draw:equation draw:name="f10" draw:formula="0 / ?f7"/>
                </draw:enhanced-geometry>
              </draw:custom-shape>
              <draw:custom-shape svg:x="0.17323in" svg:y="3.32674in" svg:width="1.69375in" svg:height="0in" draw:id="id94" draw:style-name="a236" draw:name="Shape 97">
                <svg:title/>
                <svg:desc/>
                <draw:enhanced-geometry xmlns:dr3d="urn:oasis:names:tc:opendocument:xmlns:dr3d:1.0" draw:type="non-primitive" svg:viewBox="0 0 1548765 0" draw:enhanced-path="M 0 0 L 1548448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1548765"/>
                  <draw:equation draw:name="f7" draw:formula="?f4 / 0"/>
                  <draw:equation draw:name="f8" draw:formula="0 / ?f6"/>
                  <draw:equation draw:name="f9" draw:formula="1548765 / ?f6"/>
                  <draw:equation draw:name="f10" draw:formula="0 / ?f7"/>
                </draw:enhanced-geometry>
              </draw:custom-shape>
              <draw:custom-shape svg:x="0.18325in" svg:y="3.16322in" svg:width="0in" svg:height="0.17083in" draw:id="id95" draw:style-name="a237" draw:name="Shape 98">
                <svg:title/>
                <svg:desc/>
                <draw:enhanced-geometry xmlns:dr3d="urn:oasis:names:tc:opendocument:xmlns:dr3d:1.0" draw:type="non-primitive" svg:viewBox="0 0 0 156210" draw:enhanced-path="M 0 155625 L 0 0 N" draw:text-areas="?f8 ?f9 ?f8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0"/>
                  <draw:equation draw:name="f7" draw:formula="?f4 / 156210"/>
                  <draw:equation draw:name="f8" draw:formula="0 / ?f6"/>
                  <draw:equation draw:name="f9" draw:formula="0 / ?f7"/>
                  <draw:equation draw:name="f10" draw:formula="156210 / ?f7"/>
                </draw:enhanced-geometry>
              </draw:custom-shape>
              <draw:custom-shape svg:x="1.86663in" svg:y="3.32674in" svg:width="1.81389in" svg:height="0in" draw:id="id96" draw:style-name="a238" draw:name="Shape 99">
                <svg:title/>
                <svg:desc/>
                <draw:enhanced-geometry xmlns:dr3d="urn:oasis:names:tc:opendocument:xmlns:dr3d:1.0" draw:type="non-primitive" svg:viewBox="0 0 1658620 0" draw:enhanced-path="M 0 0 L 1658397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1658620"/>
                  <draw:equation draw:name="f7" draw:formula="?f4 / 0"/>
                  <draw:equation draw:name="f8" draw:formula="0 / ?f6"/>
                  <draw:equation draw:name="f9" draw:formula="1658620 / ?f6"/>
                  <draw:equation draw:name="f10" draw:formula="0 / ?f7"/>
                </draw:enhanced-geometry>
              </draw:custom-shape>
              <draw:custom-shape svg:x="3.67694in" svg:y="3.32674in" svg:width="0.96528in" svg:height="0in" draw:id="id97" draw:style-name="a239" draw:name="Shape 100">
                <svg:title/>
                <svg:desc/>
                <draw:enhanced-geometry xmlns:dr3d="urn:oasis:names:tc:opendocument:xmlns:dr3d:1.0" draw:type="non-primitive" svg:viewBox="0 0 882650 0" draw:enhanced-path="M 0 0 L 882646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882650"/>
                  <draw:equation draw:name="f7" draw:formula="?f4 / 0"/>
                  <draw:equation draw:name="f8" draw:formula="0 / ?f6"/>
                  <draw:equation draw:name="f9" draw:formula="882650 / ?f6"/>
                  <draw:equation draw:name="f10" draw:formula="0 / ?f7"/>
                </draw:enhanced-geometry>
              </draw:custom-shape>
              <draw:custom-shape svg:x="4.63887in" svg:y="3.32674in" svg:width="0.58819in" svg:height="0in" draw:id="id98" draw:style-name="a240" draw:name="Shape 101">
                <svg:title/>
                <svg:desc/>
                <draw:enhanced-geometry xmlns:dr3d="urn:oasis:names:tc:opendocument:xmlns:dr3d:1.0" draw:type="non-primitive" svg:viewBox="0 0 537845 0" draw:enhanced-path="M 0 0 L 537528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537845"/>
                  <draw:equation draw:name="f7" draw:formula="?f4 / 0"/>
                  <draw:equation draw:name="f8" draw:formula="0 / ?f6"/>
                  <draw:equation draw:name="f9" draw:formula="537845 / ?f6"/>
                  <draw:equation draw:name="f10" draw:formula="0 / ?f7"/>
                </draw:enhanced-geometry>
              </draw:custom-shape>
              <draw:custom-shape svg:x="5.22672in" svg:y="3.32674in" svg:width="1.10278in" svg:height="0in" draw:id="id99" draw:style-name="a241" draw:name="Shape 102">
                <svg:title/>
                <svg:desc/>
                <draw:enhanced-geometry xmlns:dr3d="urn:oasis:names:tc:opendocument:xmlns:dr3d:1.0" draw:type="non-primitive" svg:viewBox="0 0 1008380 0" draw:enhanced-path="M 0 0 L 1007865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1008380"/>
                  <draw:equation draw:name="f7" draw:formula="?f4 / 0"/>
                  <draw:equation draw:name="f8" draw:formula="0 / ?f6"/>
                  <draw:equation draw:name="f9" draw:formula="1008380 / ?f6"/>
                  <draw:equation draw:name="f10" draw:formula="0 / ?f7"/>
                </draw:enhanced-geometry>
              </draw:custom-shape>
              <draw:custom-shape svg:x="0.18325in" svg:y="3.32006in" svg:width="0in" svg:height="0.93125in" draw:id="id100" draw:style-name="a242" draw:name="Shape 103">
                <svg:title/>
                <svg:desc/>
                <draw:enhanced-geometry xmlns:dr3d="urn:oasis:names:tc:opendocument:xmlns:dr3d:1.0" draw:type="non-primitive" svg:viewBox="0 0 0 851535" draw:enhanced-path="M 0 851361 L 0 0 N" draw:text-areas="?f8 ?f9 ?f8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0"/>
                  <draw:equation draw:name="f7" draw:formula="?f4 / 851535"/>
                  <draw:equation draw:name="f8" draw:formula="0 / ?f6"/>
                  <draw:equation draw:name="f9" draw:formula="0 / ?f7"/>
                  <draw:equation draw:name="f10" draw:formula="851535 / ?f7"/>
                </draw:enhanced-geometry>
              </draw:custom-shape>
              <draw:custom-shape svg:x="0.16989in" svg:y="3.44687in" svg:width="5.73194in" svg:height="0in" draw:id="id101" draw:style-name="a243" draw:name="Shape 104">
                <svg:title/>
                <svg:desc/>
                <draw:enhanced-geometry xmlns:dr3d="urn:oasis:names:tc:opendocument:xmlns:dr3d:1.0" draw:type="non-primitive" svg:viewBox="0 0 5241290 0" draw:enhanced-path="M 0 0 L 5240902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5241290"/>
                  <draw:equation draw:name="f7" draw:formula="?f4 / 0"/>
                  <draw:equation draw:name="f8" draw:formula="0 / ?f6"/>
                  <draw:equation draw:name="f9" draw:formula="5241290 / ?f6"/>
                  <draw:equation draw:name="f10" draw:formula="0 / ?f7"/>
                </draw:enhanced-geometry>
              </draw:custom-shape>
              <draw:custom-shape svg:x="5.88805in" svg:y="3.44687in" svg:width="0.44097in" svg:height="0in" draw:id="id102" draw:style-name="a244" draw:name="Shape 105">
                <svg:title/>
                <svg:desc/>
                <draw:enhanced-geometry xmlns:dr3d="urn:oasis:names:tc:opendocument:xmlns:dr3d:1.0" draw:type="non-primitive" svg:viewBox="0 0 403225 0" draw:enhanced-path="M 0 0 L 403146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403225"/>
                  <draw:equation draw:name="f7" draw:formula="?f4 / 0"/>
                  <draw:equation draw:name="f8" draw:formula="0 / ?f6"/>
                  <draw:equation draw:name="f9" draw:formula="403225 / ?f6"/>
                  <draw:equation draw:name="f10" draw:formula="0 / ?f7"/>
                </draw:enhanced-geometry>
              </draw:custom-shape>
              <draw:custom-shape svg:x="0.16989in" svg:y="3.61373in" svg:width="4.26875in" svg:height="0in" draw:id="id103" draw:style-name="a245" draw:name="Shape 106">
                <svg:title/>
                <svg:desc/>
                <draw:enhanced-geometry xmlns:dr3d="urn:oasis:names:tc:opendocument:xmlns:dr3d:1.0" draw:type="non-primitive" svg:viewBox="0 0 3903345 0" draw:enhanced-path="M 0 0 L 1140733 0 N M 1305657 0 L 3903189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3903345"/>
                  <draw:equation draw:name="f7" draw:formula="?f4 / 0"/>
                  <draw:equation draw:name="f8" draw:formula="0 / ?f6"/>
                  <draw:equation draw:name="f9" draw:formula="3903345 / ?f6"/>
                  <draw:equation draw:name="f10" draw:formula="0 / ?f7"/>
                </draw:enhanced-geometry>
              </draw:custom-shape>
              <draw:custom-shape svg:x="4.43847in" svg:y="3.61373in" svg:width="0.20417in" svg:height="0in" draw:id="id104" draw:style-name="a246" draw:name="Shape 107">
                <svg:title/>
                <svg:desc/>
                <draw:enhanced-geometry xmlns:dr3d="urn:oasis:names:tc:opendocument:xmlns:dr3d:1.0" draw:type="non-primitive" svg:viewBox="0 0 186690 0" draw:enhanced-path="M 0 0 L 186302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186690"/>
                  <draw:equation draw:name="f7" draw:formula="?f4 / 0"/>
                  <draw:equation draw:name="f8" draw:formula="0 / ?f6"/>
                  <draw:equation draw:name="f9" draw:formula="186690 / ?f6"/>
                  <draw:equation draw:name="f10" draw:formula="0 / ?f7"/>
                </draw:enhanced-geometry>
              </draw:custom-shape>
              <draw:custom-shape svg:x="4.63887in" svg:y="3.61373in" svg:width="0.58819in" svg:height="0in" draw:id="id105" draw:style-name="a247" draw:name="Shape 108">
                <svg:title/>
                <svg:desc/>
                <draw:enhanced-geometry xmlns:dr3d="urn:oasis:names:tc:opendocument:xmlns:dr3d:1.0" draw:type="non-primitive" svg:viewBox="0 0 537845 0" draw:enhanced-path="M 0 0 L 537528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537845"/>
                  <draw:equation draw:name="f7" draw:formula="?f4 / 0"/>
                  <draw:equation draw:name="f8" draw:formula="0 / ?f6"/>
                  <draw:equation draw:name="f9" draw:formula="537845 / ?f6"/>
                  <draw:equation draw:name="f10" draw:formula="0 / ?f7"/>
                </draw:enhanced-geometry>
              </draw:custom-shape>
              <draw:custom-shape svg:x="5.22672in" svg:y="3.61373in" svg:width="0.07361in" svg:height="0in" draw:id="id106" draw:style-name="a248" draw:name="Shape 109">
                <svg:title/>
                <svg:desc/>
                <draw:enhanced-geometry xmlns:dr3d="urn:oasis:names:tc:opendocument:xmlns:dr3d:1.0" draw:type="non-primitive" svg:viewBox="0 0 67310 0" draw:enhanced-path="M 0 0 L 67191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67310"/>
                  <draw:equation draw:name="f7" draw:formula="?f4 / 0"/>
                  <draw:equation draw:name="f8" draw:formula="0 / ?f6"/>
                  <draw:equation draw:name="f9" draw:formula="67310 / ?f6"/>
                  <draw:equation draw:name="f10" draw:formula="0 / ?f7"/>
                </draw:enhanced-geometry>
              </draw:custom-shape>
              <draw:custom-shape svg:x="5.27014in" svg:y="3.61373in" svg:width="1.05903in" svg:height="0in" draw:id="id107" draw:style-name="a249" draw:name="Shape 110">
                <svg:title/>
                <svg:desc/>
                <draw:enhanced-geometry xmlns:dr3d="urn:oasis:names:tc:opendocument:xmlns:dr3d:1.0" draw:type="non-primitive" svg:viewBox="0 0 968375 0" draw:enhanced-path="M 0 0 L 968161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968375"/>
                  <draw:equation draw:name="f7" draw:formula="?f4 / 0"/>
                  <draw:equation draw:name="f8" draw:formula="0 / ?f6"/>
                  <draw:equation draw:name="f9" draw:formula="968375 / ?f6"/>
                  <draw:equation draw:name="f10" draw:formula="0 / ?f7"/>
                </draw:enhanced-geometry>
              </draw:custom-shape>
              <draw:custom-shape svg:x="0.16989in" svg:y="3.76724in" svg:width="3.51042in" svg:height="0in" draw:id="id108" draw:style-name="a250" draw:name="Shape 111">
                <svg:title/>
                <svg:desc/>
                <draw:enhanced-geometry xmlns:dr3d="urn:oasis:names:tc:opendocument:xmlns:dr3d:1.0" draw:type="non-primitive" svg:viewBox="0 0 3209925 0" draw:enhanced-path="M 0 0 L 1032483 0 N M 1307355 0 L 3209899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3209925"/>
                  <draw:equation draw:name="f7" draw:formula="?f4 / 0"/>
                  <draw:equation draw:name="f8" draw:formula="0 / ?f6"/>
                  <draw:equation draw:name="f9" draw:formula="3209925 / ?f6"/>
                  <draw:equation draw:name="f10" draw:formula="0 / ?f7"/>
                </draw:enhanced-geometry>
              </draw:custom-shape>
              <draw:custom-shape svg:x="2.98889in" svg:y="3.60706in" svg:width="0in" svg:height="0.32708in" draw:id="id109" draw:style-name="a251" draw:name="Shape 112">
                <svg:title/>
                <svg:desc/>
                <draw:enhanced-geometry xmlns:dr3d="urn:oasis:names:tc:opendocument:xmlns:dr3d:1.0" draw:type="non-primitive" svg:viewBox="0 0 0 299085" draw:enhanced-path="M 0 299044 L 0 0 N" draw:text-areas="?f8 ?f9 ?f8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0"/>
                  <draw:equation draw:name="f7" draw:formula="?f4 / 299085"/>
                  <draw:equation draw:name="f8" draw:formula="0 / ?f6"/>
                  <draw:equation draw:name="f9" draw:formula="0 / ?f7"/>
                  <draw:equation draw:name="f10" draw:formula="299085 / ?f7"/>
                </draw:enhanced-geometry>
              </draw:custom-shape>
              <draw:custom-shape svg:x="3.67694in" svg:y="3.76724in" svg:width="0.11736in" svg:height="0in" draw:id="id110" draw:style-name="a252" draw:name="Shape 113">
                <svg:title/>
                <svg:desc/>
                <draw:enhanced-geometry xmlns:dr3d="urn:oasis:names:tc:opendocument:xmlns:dr3d:1.0" draw:type="non-primitive" svg:viewBox="0 0 107314 0" draw:enhanced-path="M 0 0 L 106894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107314"/>
                  <draw:equation draw:name="f7" draw:formula="?f4 / 0"/>
                  <draw:equation draw:name="f8" draw:formula="0 / ?f6"/>
                  <draw:equation draw:name="f9" draw:formula="107314 / ?f6"/>
                  <draw:equation draw:name="f10" draw:formula="0 / ?f7"/>
                </draw:enhanced-geometry>
              </draw:custom-shape>
              <draw:custom-shape svg:x="3.79384in" svg:y="3.76724in" svg:width="0.64514in" svg:height="0in" draw:id="id111" draw:style-name="a253" draw:name="Shape 114">
                <svg:title/>
                <svg:desc/>
                <draw:enhanced-geometry xmlns:dr3d="urn:oasis:names:tc:opendocument:xmlns:dr3d:1.0" draw:type="non-primitive" svg:viewBox="0 0 589915 0" draw:enhanced-path="M 0 0 L 589448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589915"/>
                  <draw:equation draw:name="f7" draw:formula="?f4 / 0"/>
                  <draw:equation draw:name="f8" draw:formula="0 / ?f6"/>
                  <draw:equation draw:name="f9" draw:formula="589915 / ?f6"/>
                  <draw:equation draw:name="f10" draw:formula="0 / ?f7"/>
                </draw:enhanced-geometry>
              </draw:custom-shape>
              <draw:custom-shape svg:x="4.43847in" svg:y="3.76724in" svg:width="0.20417in" svg:height="0in" draw:id="id112" draw:style-name="a254" draw:name="Shape 115">
                <svg:title/>
                <svg:desc/>
                <draw:enhanced-geometry xmlns:dr3d="urn:oasis:names:tc:opendocument:xmlns:dr3d:1.0" draw:type="non-primitive" svg:viewBox="0 0 186690 0" draw:enhanced-path="M 0 0 L 186302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186690"/>
                  <draw:equation draw:name="f7" draw:formula="?f4 / 0"/>
                  <draw:equation draw:name="f8" draw:formula="0 / ?f6"/>
                  <draw:equation draw:name="f9" draw:formula="186690 / ?f6"/>
                  <draw:equation draw:name="f10" draw:formula="0 / ?f7"/>
                </draw:enhanced-geometry>
              </draw:custom-shape>
              <draw:custom-shape svg:x="4.63887in" svg:y="3.76724in" svg:width="0.66181in" svg:height="0in" draw:id="id113" draw:style-name="a255" draw:name="Shape 116">
                <svg:title/>
                <svg:desc/>
                <draw:enhanced-geometry xmlns:dr3d="urn:oasis:names:tc:opendocument:xmlns:dr3d:1.0" draw:type="non-primitive" svg:viewBox="0 0 605155 0" draw:enhanced-path="M 0 0 L 604719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605155"/>
                  <draw:equation draw:name="f7" draw:formula="?f4 / 0"/>
                  <draw:equation draw:name="f8" draw:formula="0 / ?f6"/>
                  <draw:equation draw:name="f9" draw:formula="605155 / ?f6"/>
                  <draw:equation draw:name="f10" draw:formula="0 / ?f7"/>
                </draw:enhanced-geometry>
              </draw:custom-shape>
              <draw:custom-shape svg:x="5.27014in" svg:y="3.76724in" svg:width="1.05903in" svg:height="0in" draw:id="id114" draw:style-name="a256" draw:name="Shape 117">
                <svg:title/>
                <svg:desc/>
                <draw:enhanced-geometry xmlns:dr3d="urn:oasis:names:tc:opendocument:xmlns:dr3d:1.0" draw:type="non-primitive" svg:viewBox="0 0 968375 0" draw:enhanced-path="M 0 0 L 968161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968375"/>
                  <draw:equation draw:name="f7" draw:formula="?f4 / 0"/>
                  <draw:equation draw:name="f8" draw:formula="0 / ?f6"/>
                  <draw:equation draw:name="f9" draw:formula="968375 / ?f6"/>
                  <draw:equation draw:name="f10" draw:formula="0 / ?f7"/>
                </draw:enhanced-geometry>
              </draw:custom-shape>
              <draw:custom-shape svg:x="0.16989in" svg:y="3.92742in" svg:width="3.51042in" svg:height="0in" draw:id="id115" draw:style-name="a257" draw:name="Shape 118">
                <svg:title/>
                <svg:desc/>
                <draw:enhanced-geometry xmlns:dr3d="urn:oasis:names:tc:opendocument:xmlns:dr3d:1.0" draw:type="non-primitive" svg:viewBox="0 0 3209925 0" draw:enhanced-path="M 0 0 L 3209899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3209925"/>
                  <draw:equation draw:name="f7" draw:formula="?f4 / 0"/>
                  <draw:equation draw:name="f8" draw:formula="0 / ?f6"/>
                  <draw:equation draw:name="f9" draw:formula="3209925 / ?f6"/>
                  <draw:equation draw:name="f10" draw:formula="0 / ?f7"/>
                </draw:enhanced-geometry>
              </draw:custom-shape>
              <draw:custom-shape svg:x="3.67694in" svg:y="3.92742in" svg:width="0.11736in" svg:height="0in" draw:id="id116" draw:style-name="a258" draw:name="Shape 119">
                <svg:title/>
                <svg:desc/>
                <draw:enhanced-geometry xmlns:dr3d="urn:oasis:names:tc:opendocument:xmlns:dr3d:1.0" draw:type="non-primitive" svg:viewBox="0 0 107314 0" draw:enhanced-path="M 0 0 L 106894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107314"/>
                  <draw:equation draw:name="f7" draw:formula="?f4 / 0"/>
                  <draw:equation draw:name="f8" draw:formula="0 / ?f6"/>
                  <draw:equation draw:name="f9" draw:formula="107314 / ?f6"/>
                  <draw:equation draw:name="f10" draw:formula="0 / ?f7"/>
                </draw:enhanced-geometry>
              </draw:custom-shape>
              <draw:custom-shape svg:x="3.79384in" svg:y="3.92742in" svg:width="0.64514in" svg:height="0in" draw:id="id117" draw:style-name="a259" draw:name="Shape 120">
                <svg:title/>
                <svg:desc/>
                <draw:enhanced-geometry xmlns:dr3d="urn:oasis:names:tc:opendocument:xmlns:dr3d:1.0" draw:type="non-primitive" svg:viewBox="0 0 589915 0" draw:enhanced-path="M 0 0 L 589448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589915"/>
                  <draw:equation draw:name="f7" draw:formula="?f4 / 0"/>
                  <draw:equation draw:name="f8" draw:formula="0 / ?f6"/>
                  <draw:equation draw:name="f9" draw:formula="589915 / ?f6"/>
                  <draw:equation draw:name="f10" draw:formula="0 / ?f7"/>
                </draw:enhanced-geometry>
              </draw:custom-shape>
              <draw:custom-shape svg:x="4.43847in" svg:y="3.92742in" svg:width="0.20417in" svg:height="0in" draw:id="id118" draw:style-name="a260" draw:name="Shape 121">
                <svg:title/>
                <svg:desc/>
                <draw:enhanced-geometry xmlns:dr3d="urn:oasis:names:tc:opendocument:xmlns:dr3d:1.0" draw:type="non-primitive" svg:viewBox="0 0 186690 0" draw:enhanced-path="M 0 0 L 186302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186690"/>
                  <draw:equation draw:name="f7" draw:formula="?f4 / 0"/>
                  <draw:equation draw:name="f8" draw:formula="0 / ?f6"/>
                  <draw:equation draw:name="f9" draw:formula="186690 / ?f6"/>
                  <draw:equation draw:name="f10" draw:formula="0 / ?f7"/>
                </draw:enhanced-geometry>
              </draw:custom-shape>
              <draw:custom-shape svg:x="4.63887in" svg:y="3.92742in" svg:width="0.58819in" svg:height="0in" draw:id="id119" draw:style-name="a261" draw:name="Shape 122">
                <svg:title/>
                <svg:desc/>
                <draw:enhanced-geometry xmlns:dr3d="urn:oasis:names:tc:opendocument:xmlns:dr3d:1.0" draw:type="non-primitive" svg:viewBox="0 0 537845 0" draw:enhanced-path="M 0 0 L 537528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537845"/>
                  <draw:equation draw:name="f7" draw:formula="?f4 / 0"/>
                  <draw:equation draw:name="f8" draw:formula="0 / ?f6"/>
                  <draw:equation draw:name="f9" draw:formula="537845 / ?f6"/>
                  <draw:equation draw:name="f10" draw:formula="0 / ?f7"/>
                </draw:enhanced-geometry>
              </draw:custom-shape>
              <draw:custom-shape svg:x="0.16989in" svg:y="3.92742in" svg:width="6.15972in" svg:height="0.16042in" draw:id="id120" draw:style-name="a262" draw:name="Shape 123">
                <svg:title/>
                <svg:desc/>
                <draw:enhanced-geometry xmlns:dr3d="urn:oasis:names:tc:opendocument:xmlns:dr3d:1.0" draw:type="non-primitive" svg:viewBox="0 0 5632450 146685" draw:enhanced-path="M 4623966 0 L 5631831 0 N M 0 146470 L 210735 146470 N" draw:text-areas="?f8 ?f10 ?f9 ?f11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5632450"/>
                  <draw:equation draw:name="f7" draw:formula="?f4 / 146685"/>
                  <draw:equation draw:name="f8" draw:formula="0 / ?f6"/>
                  <draw:equation draw:name="f9" draw:formula="5632450 / ?f6"/>
                  <draw:equation draw:name="f10" draw:formula="0 / ?f7"/>
                  <draw:equation draw:name="f11" draw:formula="146685 / ?f7"/>
                </draw:enhanced-geometry>
              </draw:custom-shape>
              <draw:custom-shape svg:x="0.38699in" svg:y="4.0876in" svg:width="4.05208in" svg:height="0in" draw:id="id121" draw:style-name="a263" draw:name="Shape 124">
                <svg:title/>
                <svg:desc/>
                <draw:enhanced-geometry xmlns:dr3d="urn:oasis:names:tc:opendocument:xmlns:dr3d:1.0" draw:type="non-primitive" svg:viewBox="0 0 3705225 0" draw:enhanced-path="M 0 0 L 877515 0 N M 1164924 0 L 3704670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3705225"/>
                  <draw:equation draw:name="f7" draw:formula="?f4 / 0"/>
                  <draw:equation draw:name="f8" draw:formula="0 / ?f6"/>
                  <draw:equation draw:name="f9" draw:formula="3705225 / ?f6"/>
                  <draw:equation draw:name="f10" draw:formula="0 / ?f7"/>
                </draw:enhanced-geometry>
              </draw:custom-shape>
              <draw:custom-shape svg:x="2.98889in" svg:y="3.92075in" svg:width="0in" svg:height="1.96597in" draw:id="id122" draw:style-name="a264" draw:name="Shape 125">
                <svg:title/>
                <svg:desc/>
                <draw:enhanced-geometry xmlns:dr3d="urn:oasis:names:tc:opendocument:xmlns:dr3d:1.0" draw:type="non-primitive" svg:viewBox="0 0 0 1797685" draw:enhanced-path="M 0 1797318 L 0 0 N" draw:text-areas="?f8 ?f9 ?f8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0"/>
                  <draw:equation draw:name="f7" draw:formula="?f4 / 1797685"/>
                  <draw:equation draw:name="f8" draw:formula="0 / ?f6"/>
                  <draw:equation draw:name="f9" draw:formula="0 / ?f7"/>
                  <draw:equation draw:name="f10" draw:formula="1797685 / ?f7"/>
                </draw:enhanced-geometry>
              </draw:custom-shape>
              <draw:custom-shape svg:x="4.63887in" svg:y="4.0876in" svg:width="0.66181in" svg:height="0in" draw:id="id123" draw:style-name="a265" draw:name="Shape 126">
                <svg:title/>
                <svg:desc/>
                <draw:enhanced-geometry xmlns:dr3d="urn:oasis:names:tc:opendocument:xmlns:dr3d:1.0" draw:type="non-primitive" svg:viewBox="0 0 605155 0" draw:enhanced-path="M 0 0 L 604719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605155"/>
                  <draw:equation draw:name="f7" draw:formula="?f4 / 0"/>
                  <draw:equation draw:name="f8" draw:formula="0 / ?f6"/>
                  <draw:equation draw:name="f9" draw:formula="605155 / ?f6"/>
                  <draw:equation draw:name="f10" draw:formula="0 / ?f7"/>
                </draw:enhanced-geometry>
              </draw:custom-shape>
              <draw:custom-shape svg:x="5.27014in" svg:y="4.0876in" svg:width="0.63194in" svg:height="0in" draw:id="id124" draw:style-name="a266" draw:name="Shape 127">
                <svg:title/>
                <svg:desc/>
                <draw:enhanced-geometry xmlns:dr3d="urn:oasis:names:tc:opendocument:xmlns:dr3d:1.0" draw:type="non-primitive" svg:viewBox="0 0 577850 0" draw:enhanced-path="M 0 0 L 577232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577850"/>
                  <draw:equation draw:name="f7" draw:formula="?f4 / 0"/>
                  <draw:equation draw:name="f8" draw:formula="0 / ?f6"/>
                  <draw:equation draw:name="f9" draw:formula="577850 / ?f6"/>
                  <draw:equation draw:name="f10" draw:formula="0 / ?f7"/>
                </draw:enhanced-geometry>
              </draw:custom-shape>
              <draw:custom-shape svg:x="5.88805in" svg:y="4.0876in" svg:width="0.44097in" svg:height="0in" draw:id="id125" draw:style-name="a267" draw:name="Shape 128">
                <svg:title/>
                <svg:desc/>
                <draw:enhanced-geometry xmlns:dr3d="urn:oasis:names:tc:opendocument:xmlns:dr3d:1.0" draw:type="non-primitive" svg:viewBox="0 0 403225 0" draw:enhanced-path="M 0 0 L 403146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403225"/>
                  <draw:equation draw:name="f7" draw:formula="?f4 / 0"/>
                  <draw:equation draw:name="f8" draw:formula="0 / ?f6"/>
                  <draw:equation draw:name="f9" draw:formula="403225 / ?f6"/>
                  <draw:equation draw:name="f10" draw:formula="0 / ?f7"/>
                </draw:enhanced-geometry>
              </draw:custom-shape>
              <draw:custom-shape svg:x="0.16989in" svg:y="4.24779in" svg:width="0.23403in" svg:height="0in" draw:id="id126" draw:style-name="a268" draw:name="Shape 129">
                <svg:title/>
                <svg:desc/>
                <draw:enhanced-geometry xmlns:dr3d="urn:oasis:names:tc:opendocument:xmlns:dr3d:1.0" draw:type="non-primitive" svg:viewBox="0 0 213995 0" draw:enhanced-path="M 0 0 L 213789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213995"/>
                  <draw:equation draw:name="f7" draw:formula="?f4 / 0"/>
                  <draw:equation draw:name="f8" draw:formula="0 / ?f6"/>
                  <draw:equation draw:name="f9" draw:formula="213995 / ?f6"/>
                  <draw:equation draw:name="f10" draw:formula="0 / ?f7"/>
                </draw:enhanced-geometry>
              </draw:custom-shape>
              <draw:custom-shape svg:x="0.17323in" svg:y="4.24779in" svg:width="6.15625in" svg:height="0.17361in" draw:id="id127" draw:style-name="a269" draw:name="Shape 130">
                <svg:title/>
                <svg:desc/>
                <draw:enhanced-geometry xmlns:dr3d="urn:oasis:names:tc:opendocument:xmlns:dr3d:1.0" draw:type="non-primitive" svg:viewBox="0 0 5629275 158750" draw:enhanced-path="M 192410 0 L 5628777 0 N M 0 158676 L 3206845 158676 N" draw:text-areas="?f8 ?f10 ?f9 ?f11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5629275"/>
                  <draw:equation draw:name="f7" draw:formula="?f4 / 158750"/>
                  <draw:equation draw:name="f8" draw:formula="0 / ?f6"/>
                  <draw:equation draw:name="f9" draw:formula="5629275 / ?f6"/>
                  <draw:equation draw:name="f10" draw:formula="0 / ?f7"/>
                  <draw:equation draw:name="f11" draw:formula="158750 / ?f7"/>
                </draw:enhanced-geometry>
              </draw:custom-shape>
              <draw:custom-shape svg:x="0.18325in" svg:y="4.24779in" svg:width="0in" svg:height="0.18056in" draw:id="id128" draw:style-name="a270" draw:name="Shape 131">
                <svg:title/>
                <svg:desc/>
                <draw:enhanced-geometry xmlns:dr3d="urn:oasis:names:tc:opendocument:xmlns:dr3d:1.0" draw:type="non-primitive" svg:viewBox="0 0 0 165100" draw:enhanced-path="M 0 164779 L 0 0 N" draw:text-areas="?f8 ?f9 ?f8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0"/>
                  <draw:equation draw:name="f7" draw:formula="?f4 / 165100"/>
                  <draw:equation draw:name="f8" draw:formula="0 / ?f6"/>
                  <draw:equation draw:name="f9" draw:formula="0 / ?f7"/>
                  <draw:equation draw:name="f10" draw:formula="165100 / ?f7"/>
                </draw:enhanced-geometry>
              </draw:custom-shape>
              <draw:custom-shape svg:x="3.67694in" svg:y="4.42132in" svg:width="0.11736in" svg:height="0in" draw:id="id129" draw:style-name="a271" draw:name="Shape 132">
                <svg:title/>
                <svg:desc/>
                <draw:enhanced-geometry xmlns:dr3d="urn:oasis:names:tc:opendocument:xmlns:dr3d:1.0" draw:type="non-primitive" svg:viewBox="0 0 107314 0" draw:enhanced-path="M 0 0 L 106894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107314"/>
                  <draw:equation draw:name="f7" draw:formula="?f4 / 0"/>
                  <draw:equation draw:name="f8" draw:formula="0 / ?f6"/>
                  <draw:equation draw:name="f9" draw:formula="107314 / ?f6"/>
                  <draw:equation draw:name="f10" draw:formula="0 / ?f7"/>
                </draw:enhanced-geometry>
              </draw:custom-shape>
              <draw:custom-shape svg:x="3.79384in" svg:y="4.42132in" svg:width="0.64514in" svg:height="0in" draw:id="id130" draw:style-name="a272" draw:name="Shape 133">
                <svg:title/>
                <svg:desc/>
                <draw:enhanced-geometry xmlns:dr3d="urn:oasis:names:tc:opendocument:xmlns:dr3d:1.0" draw:type="non-primitive" svg:viewBox="0 0 589915 0" draw:enhanced-path="M 0 0 L 589448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589915"/>
                  <draw:equation draw:name="f7" draw:formula="?f4 / 0"/>
                  <draw:equation draw:name="f8" draw:formula="0 / ?f6"/>
                  <draw:equation draw:name="f9" draw:formula="589915 / ?f6"/>
                  <draw:equation draw:name="f10" draw:formula="0 / ?f7"/>
                </draw:enhanced-geometry>
              </draw:custom-shape>
              <draw:custom-shape svg:x="4.43847in" svg:y="4.42132in" svg:width="0.20417in" svg:height="0in" draw:id="id131" draw:style-name="a273" draw:name="Shape 134">
                <svg:title/>
                <svg:desc/>
                <draw:enhanced-geometry xmlns:dr3d="urn:oasis:names:tc:opendocument:xmlns:dr3d:1.0" draw:type="non-primitive" svg:viewBox="0 0 186690 0" draw:enhanced-path="M 0 0 L 186302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186690"/>
                  <draw:equation draw:name="f7" draw:formula="?f4 / 0"/>
                  <draw:equation draw:name="f8" draw:formula="0 / ?f6"/>
                  <draw:equation draw:name="f9" draw:formula="186690 / ?f6"/>
                  <draw:equation draw:name="f10" draw:formula="0 / ?f7"/>
                </draw:enhanced-geometry>
              </draw:custom-shape>
              <draw:custom-shape svg:x="0.16989in" svg:y="4.42132in" svg:width="6.15972in" svg:height="0.15694in" draw:id="id132" draw:style-name="a274" draw:name="Shape 135">
                <svg:title/>
                <svg:desc/>
                <draw:enhanced-geometry xmlns:dr3d="urn:oasis:names:tc:opendocument:xmlns:dr3d:1.0" draw:type="non-primitive" svg:viewBox="0 0 5632450 143510" draw:enhanced-path="M 4086437 0 L 5631831 0 N M 0 143419 L 3903189 143419 N" draw:text-areas="?f8 ?f10 ?f9 ?f11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5632450"/>
                  <draw:equation draw:name="f7" draw:formula="?f4 / 143510"/>
                  <draw:equation draw:name="f8" draw:formula="0 / ?f6"/>
                  <draw:equation draw:name="f9" draw:formula="5632450 / ?f6"/>
                  <draw:equation draw:name="f10" draw:formula="0 / ?f7"/>
                  <draw:equation draw:name="f11" draw:formula="143510 / ?f7"/>
                </draw:enhanced-geometry>
              </draw:custom-shape>
              <draw:custom-shape svg:x="0.18325in" svg:y="4.41464in" svg:width="0in" svg:height="0.17083in" draw:id="id133" draw:style-name="a275" draw:name="Shape 136">
                <svg:title/>
                <svg:desc/>
                <draw:enhanced-geometry xmlns:dr3d="urn:oasis:names:tc:opendocument:xmlns:dr3d:1.0" draw:type="non-primitive" svg:viewBox="0 0 0 156210" draw:enhanced-path="M 0 155625 L 0 0 N" draw:text-areas="?f8 ?f9 ?f8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0"/>
                  <draw:equation draw:name="f7" draw:formula="?f4 / 156210"/>
                  <draw:equation draw:name="f8" draw:formula="0 / ?f6"/>
                  <draw:equation draw:name="f9" draw:formula="0 / ?f7"/>
                  <draw:equation draw:name="f10" draw:formula="156210 / ?f7"/>
                </draw:enhanced-geometry>
              </draw:custom-shape>
              <draw:custom-shape svg:x="0.17323in" svg:y="4.57816in" svg:width="6.15625in" svg:height="0.16042in" draw:id="id134" draw:style-name="a276" draw:name="Shape 137">
                <svg:title/>
                <svg:desc/>
                <draw:enhanced-geometry xmlns:dr3d="urn:oasis:names:tc:opendocument:xmlns:dr3d:1.0" draw:type="non-primitive" svg:viewBox="0 0 5629275 146685" draw:enhanced-path="M 4083383 0 L 5628777 0 N M 0 146470 L 5628777 146470 N" draw:text-areas="?f8 ?f10 ?f9 ?f11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5629275"/>
                  <draw:equation draw:name="f7" draw:formula="?f4 / 146685"/>
                  <draw:equation draw:name="f8" draw:formula="0 / ?f6"/>
                  <draw:equation draw:name="f9" draw:formula="5629275 / ?f6"/>
                  <draw:equation draw:name="f10" draw:formula="0 / ?f7"/>
                  <draw:equation draw:name="f11" draw:formula="146685 / ?f7"/>
                </draw:enhanced-geometry>
              </draw:custom-shape>
              <draw:custom-shape svg:x="0.17323in" svg:y="4.57149in" svg:width="6.15625in" svg:height="2.40278in" draw:id="id135" draw:style-name="a277" draw:name="Shape 138">
                <svg:title/>
                <svg:desc/>
                <draw:enhanced-geometry xmlns:dr3d="urn:oasis:names:tc:opendocument:xmlns:dr3d:1.0" draw:type="non-primitive" svg:viewBox="0 0 5629275 2197100" draw:enhanced-path="M 9162 2197061 L 9162 0 N M 0 289890 L 5628777 289890 N" draw:text-areas="?f8 ?f10 ?f9 ?f11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5629275"/>
                  <draw:equation draw:name="f7" draw:formula="?f4 / 2197100"/>
                  <draw:equation draw:name="f8" draw:formula="0 / ?f6"/>
                  <draw:equation draw:name="f9" draw:formula="5629275 / ?f6"/>
                  <draw:equation draw:name="f10" draw:formula="0 / ?f7"/>
                  <draw:equation draw:name="f11" draw:formula="2197100 / ?f7"/>
                </draw:enhanced-geometry>
              </draw:custom-shape>
              <draw:custom-shape svg:x="0.17323in" svg:y="5.04536in" svg:width="0.22778in" svg:height="0in" draw:id="id136" draw:style-name="a278" draw:name="Shape 139">
                <svg:title/>
                <svg:desc/>
                <draw:enhanced-geometry xmlns:dr3d="urn:oasis:names:tc:opendocument:xmlns:dr3d:1.0" draw:type="non-primitive" svg:viewBox="0 0 208279 0" draw:enhanced-path="M 0 0 L 207681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208279"/>
                  <draw:equation draw:name="f7" draw:formula="?f4 / 0"/>
                  <draw:equation draw:name="f8" draw:formula="0 / ?f6"/>
                  <draw:equation draw:name="f9" draw:formula="208279 / ?f6"/>
                  <draw:equation draw:name="f10" draw:formula="0 / ?f7"/>
                </draw:enhanced-geometry>
              </draw:custom-shape>
              <draw:custom-shape svg:x="0.17323in" svg:y="5.04536in" svg:width="6.15625in" svg:height="0.48056in" draw:id="id137" draw:style-name="a279" draw:name="Shape 140">
                <svg:title/>
                <svg:desc/>
                <draw:enhanced-geometry xmlns:dr3d="urn:oasis:names:tc:opendocument:xmlns:dr3d:1.0" draw:type="non-primitive" svg:viewBox="0 0 5629275 439420" draw:enhanced-path="M 195464 0 L 5628777 0 N M 0 146470 L 3900135 146470 N M 4083383 146470 L 5628777 146470 N M 0 295993 L 5628777 295993 N M 0 439412 L 4688103 439412 N" draw:text-areas="?f8 ?f10 ?f9 ?f11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5629275"/>
                  <draw:equation draw:name="f7" draw:formula="?f4 / 439420"/>
                  <draw:equation draw:name="f8" draw:formula="0 / ?f6"/>
                  <draw:equation draw:name="f9" draw:formula="5629275 / ?f6"/>
                  <draw:equation draw:name="f10" draw:formula="0 / ?f7"/>
                  <draw:equation draw:name="f11" draw:formula="439420 / ?f7"/>
                </draw:enhanced-geometry>
              </draw:custom-shape>
              <draw:custom-shape svg:x="5.27014in" svg:y="5.52591in" svg:width="0.63194in" svg:height="0in" draw:id="id138" draw:style-name="a280" draw:name="Shape 141">
                <svg:title/>
                <svg:desc/>
                <draw:enhanced-geometry xmlns:dr3d="urn:oasis:names:tc:opendocument:xmlns:dr3d:1.0" draw:type="non-primitive" svg:viewBox="0 0 577850 0" draw:enhanced-path="M 0 0 L 577232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577850"/>
                  <draw:equation draw:name="f7" draw:formula="?f4 / 0"/>
                  <draw:equation draw:name="f8" draw:formula="0 / ?f6"/>
                  <draw:equation draw:name="f9" draw:formula="577850 / ?f6"/>
                  <draw:equation draw:name="f10" draw:formula="0 / ?f7"/>
                </draw:enhanced-geometry>
              </draw:custom-shape>
              <draw:custom-shape svg:x="0.17323in" svg:y="5.52591in" svg:width="6.15625in" svg:height="0.16042in" draw:id="id139" draw:style-name="a281" draw:name="Shape 142">
                <svg:title/>
                <svg:desc/>
                <draw:enhanced-geometry xmlns:dr3d="urn:oasis:names:tc:opendocument:xmlns:dr3d:1.0" draw:type="non-primitive" svg:viewBox="0 0 5629275 146685" draw:enhanced-path="M 5225631 0 L 5628777 0 N M 0 146470 L 3900135 146470 N M 4083383 146470 L 5628777 146470 N" draw:text-areas="?f8 ?f10 ?f9 ?f11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5629275"/>
                  <draw:equation draw:name="f7" draw:formula="?f4 / 146685"/>
                  <draw:equation draw:name="f8" draw:formula="0 / ?f6"/>
                  <draw:equation draw:name="f9" draw:formula="5629275 / ?f6"/>
                  <draw:equation draw:name="f10" draw:formula="0 / ?f7"/>
                  <draw:equation draw:name="f11" draw:formula="146685 / ?f7"/>
                </draw:enhanced-geometry>
              </draw:custom-shape>
              <draw:custom-shape svg:x="0.17323in" svg:y="5.8663in" svg:width="5.12708in" svg:height="0in" draw:id="id140" draw:style-name="a282" draw:name="Shape 143">
                <svg:title/>
                <svg:desc/>
                <draw:enhanced-geometry xmlns:dr3d="urn:oasis:names:tc:opendocument:xmlns:dr3d:1.0" draw:type="non-primitive" svg:viewBox="0 0 4688205 0" draw:enhanced-path="M 0 0 L 4688103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4688205"/>
                  <draw:equation draw:name="f7" draw:formula="?f4 / 0"/>
                  <draw:equation draw:name="f8" draw:formula="0 / ?f6"/>
                  <draw:equation draw:name="f9" draw:formula="4688205 / ?f6"/>
                  <draw:equation draw:name="f10" draw:formula="0 / ?f7"/>
                </draw:enhanced-geometry>
              </draw:custom-shape>
              <draw:custom-shape svg:x="3.67694in" svg:y="5.67942in" svg:width="0.9625in" svg:height="0.20694in" draw:id="id141" draw:style-name="a283" draw:name="Shape 144">
                <svg:title/>
                <svg:desc/>
                <draw:enhanced-geometry xmlns:dr3d="urn:oasis:names:tc:opendocument:xmlns:dr3d:1.0" draw:type="non-primitive" svg:viewBox="0 0 880110 189230" draw:enhanced-path="M 0 189191 L 0 0 N M 879591 186139 L 879591 6102 N" draw:text-areas="?f8 ?f10 ?f9 ?f11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880110"/>
                  <draw:equation draw:name="f7" draw:formula="?f4 / 189230"/>
                  <draw:equation draw:name="f8" draw:formula="0 / ?f6"/>
                  <draw:equation draw:name="f9" draw:formula="880110 / ?f6"/>
                  <draw:equation draw:name="f10" draw:formula="0 / ?f7"/>
                  <draw:equation draw:name="f11" draw:formula="189230 / ?f7"/>
                </draw:enhanced-geometry>
              </draw:custom-shape>
              <draw:custom-shape svg:x="5.27014in" svg:y="5.8663in" svg:width="0.63194in" svg:height="0in" draw:id="id142" draw:style-name="a284" draw:name="Shape 145">
                <svg:title/>
                <svg:desc/>
                <draw:enhanced-geometry xmlns:dr3d="urn:oasis:names:tc:opendocument:xmlns:dr3d:1.0" draw:type="non-primitive" svg:viewBox="0 0 577850 0" draw:enhanced-path="M 0 0 L 577232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577850"/>
                  <draw:equation draw:name="f7" draw:formula="?f4 / 0"/>
                  <draw:equation draw:name="f8" draw:formula="0 / ?f6"/>
                  <draw:equation draw:name="f9" draw:formula="577850 / ?f6"/>
                  <draw:equation draw:name="f10" draw:formula="0 / ?f7"/>
                </draw:enhanced-geometry>
              </draw:custom-shape>
              <draw:custom-shape svg:x="5.88805in" svg:y="5.8663in" svg:width="0.44097in" svg:height="0in" draw:id="id143" draw:style-name="a285" draw:name="Shape 146">
                <svg:title/>
                <svg:desc/>
                <draw:enhanced-geometry xmlns:dr3d="urn:oasis:names:tc:opendocument:xmlns:dr3d:1.0" draw:type="non-primitive" svg:viewBox="0 0 403225 0" draw:enhanced-path="M 0 0 L 403146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403225"/>
                  <draw:equation draw:name="f7" draw:formula="?f4 / 0"/>
                  <draw:equation draw:name="f8" draw:formula="0 / ?f6"/>
                  <draw:equation draw:name="f9" draw:formula="403225 / ?f6"/>
                  <draw:equation draw:name="f10" draw:formula="0 / ?f7"/>
                </draw:enhanced-geometry>
              </draw:custom-shape>
              <draw:custom-shape svg:x="0.17323in" svg:y="6.0465in" svg:width="6.15625in" svg:height="0.92778in" draw:id="id144" draw:style-name="a286" draw:name="Shape 147">
                <svg:title/>
                <svg:desc/>
                <draw:enhanced-geometry xmlns:dr3d="urn:oasis:names:tc:opendocument:xmlns:dr3d:1.0" draw:type="non-primitive" svg:viewBox="0 0 5629275 848360" draw:enhanced-path="M 5613507 848309 L 5613507 0 N M 0 833052 L 5628777 833052 N" draw:text-areas="?f8 ?f10 ?f9 ?f11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5629275"/>
                  <draw:equation draw:name="f7" draw:formula="?f4 / 848360"/>
                  <draw:equation draw:name="f8" draw:formula="0 / ?f6"/>
                  <draw:equation draw:name="f9" draw:formula="5629275 / ?f6"/>
                  <draw:equation draw:name="f10" draw:formula="0 / ?f7"/>
                  <draw:equation draw:name="f11" draw:formula="848360 / ?f7"/>
                </draw:enhanced-geometry>
              </draw:custom-shape>
              <draw:custom-shape svg:x="1.33386in" svg:y="0.83455in" svg:width="2.45417in" svg:height="0.73125in" draw:id="id145" draw:style-name="a287" draw:name="Shape 148">
                <svg:title/>
                <svg:desc/>
                <draw:enhanced-geometry xmlns:dr3d="urn:oasis:names:tc:opendocument:xmlns:dr3d:1.0" draw:type="non-primitive" svg:viewBox="0 0 2244090 668655" draw:enhanced-path="M 193167 563968 L 135140 563968 135140 668045 193167 668045 193167 563968 Z N M 260273 254762 L 0 254762 0 374573 260273 374573 260273 254762 Z N M 380593 410883 L 39598 410883 39598 522147 380593 522147 380593 410883 Z N M 2243683 0 L 2173440 0 2173440 248183 2243683 248183 2243683 0 Z N" draw:text-areas="?f8 ?f10 ?f9 ?f11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2244090"/>
                  <draw:equation draw:name="f7" draw:formula="?f4 / 668655"/>
                  <draw:equation draw:name="f8" draw:formula="0 / ?f6"/>
                  <draw:equation draw:name="f9" draw:formula="2244090 / ?f6"/>
                  <draw:equation draw:name="f10" draw:formula="0 / ?f7"/>
                  <draw:equation draw:name="f11" draw:formula="668655 / ?f7"/>
                </draw:enhanced-geometry>
              </draw:custom-shape>
              <draw:custom-shape svg:x="1.54917in" svg:y="1.45131in" svg:width="0.00694in" svg:height="0.11389in" draw:id="id146" draw:style-name="a288" draw:name="Shape 149">
                <svg:title/>
                <svg:desc/>
                <draw:enhanced-geometry xmlns:dr3d="urn:oasis:names:tc:opendocument:xmlns:dr3d:1.0" draw:type="non-primitive" svg:viewBox="0 0 6350 104139" draw:enhanced-path="M 6108 104074 L 0 104074 0 0 6108 0 6108 104074 Z N" draw:text-areas="?f8 ?f10 ?f9 ?f11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6350"/>
                  <draw:equation draw:name="f7" draw:formula="?f4 / 104139"/>
                  <draw:equation draw:name="f8" draw:formula="0 / ?f6"/>
                  <draw:equation draw:name="f9" draw:formula="6350 / ?f6"/>
                  <draw:equation draw:name="f10" draw:formula="0 / ?f7"/>
                  <draw:equation draw:name="f11" draw:formula="104139 / ?f7"/>
                </draw:enhanced-geometry>
              </draw:custom-shape>
              <draw:custom-shape svg:x="1.08267in" svg:y="1.45131in" svg:width="3.97014in" svg:height="0.57222in" draw:id="id147" draw:style-name="a289" draw:name="Shape 150">
                <svg:title/>
                <svg:desc/>
                <draw:enhanced-geometry xmlns:dr3d="urn:oasis:names:tc:opendocument:xmlns:dr3d:1.0" draw:type="non-primitive" svg:viewBox="0 0 3630295 523240" draw:enhanced-path="M 98691 437375 L 0 437375 0 522947 98691 522947 98691 437375 Z N M 463359 136804 L 222618 136804 222618 248069 463359 248069 463359 136804 Z N M 485216 0 L 448576 0 448576 104076 485216 104076 485216 0 Z N M 3629990 7112 L 3620833 7112 3620833 92697 3629990 92697 3629990 7112 Z N" draw:text-areas="?f8 ?f10 ?f9 ?f11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3630295"/>
                  <draw:equation draw:name="f7" draw:formula="?f4 / 523240"/>
                  <draw:equation draw:name="f8" draw:formula="0 / ?f6"/>
                  <draw:equation draw:name="f9" draw:formula="3630295 / ?f6"/>
                  <draw:equation draw:name="f10" draw:formula="0 / ?f7"/>
                  <draw:equation draw:name="f11" draw:formula="523240 / ?f7"/>
                </draw:enhanced-geometry>
              </draw:custom-shape>
              <draw:custom-shape svg:x="1.23781in" svg:y="1.92962in" svg:width="0.03681in" svg:height="0.09375in" draw:id="id148" draw:style-name="a290" draw:name="Shape 151">
                <svg:title/>
                <svg:desc/>
                <draw:enhanced-geometry xmlns:dr3d="urn:oasis:names:tc:opendocument:xmlns:dr3d:1.0" draw:type="non-primitive" svg:viewBox="0 0 33655 85725" draw:enhanced-path="M 33595 85580 L 0 85580 0 0 33595 0 33595 85580 Z N" draw:text-areas="?f8 ?f10 ?f9 ?f11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33655"/>
                  <draw:equation draw:name="f7" draw:formula="?f4 / 85725"/>
                  <draw:equation draw:name="f8" draw:formula="0 / ?f6"/>
                  <draw:equation draw:name="f9" draw:formula="33655 / ?f6"/>
                  <draw:equation draw:name="f10" draw:formula="0 / ?f7"/>
                  <draw:equation draw:name="f11" draw:formula="85725 / ?f7"/>
                </draw:enhanced-geometry>
              </draw:custom-shape>
              <draw:custom-shape svg:x="1.27939in" svg:y="2.06813in" svg:width="4.29931in" svg:height="0.94444in" draw:id="id149" draw:style-name="a291" draw:name="Shape 152">
                <svg:title/>
                <svg:desc/>
                <draw:enhanced-geometry xmlns:dr3d="urn:oasis:names:tc:opendocument:xmlns:dr3d:1.0" draw:type="non-primitive" svg:viewBox="0 0 3931285 863600" draw:enhanced-path="M 233400 274129 L 48729 274129 48729 393941 233400 393941 233400 274129 Z N M 258292 0 L 53670 0 53670 112750 258292 112750 258292 0 Z N M 332282 692188 L 109943 692188 109943 595541 0 595541 0 699617 70396 699617 70396 863358 332282 863358 332282 692188 Z N M 1032370 436359 L 1023213 436359 1023213 547611 1032370 547611 1032370 436359 Z N M 1170774 3556 L 1158570 3556 1158570 106248 1170774 106248 1170774 3556 Z N M 3290697 526910 L 3266262 526910 3266262 706628 3290697 706628 3290697 526910 Z N M 3931259 595541 L 3842689 595541 3842689 698233 3931259 698233 3931259 595541 Z N" draw:text-areas="?f8 ?f10 ?f9 ?f11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3931285"/>
                  <draw:equation draw:name="f7" draw:formula="?f4 / 863600"/>
                  <draw:equation draw:name="f8" draw:formula="0 / ?f6"/>
                  <draw:equation draw:name="f9" draw:formula="3931285 / ?f6"/>
                  <draw:equation draw:name="f10" draw:formula="0 / ?f7"/>
                  <draw:equation draw:name="f11" draw:formula="863600 / ?f7"/>
                </draw:enhanced-geometry>
              </draw:custom-shape>
              <draw:custom-shape svg:x="3.7718in" svg:y="2.85736in" svg:width="0.01042in" svg:height="0.15208in" draw:id="id150" draw:style-name="a292" draw:name="Shape 153">
                <svg:title/>
                <svg:desc/>
                <draw:enhanced-geometry xmlns:dr3d="urn:oasis:names:tc:opendocument:xmlns:dr3d:1.0" draw:type="non-primitive" svg:viewBox="0 0 9525 139065" draw:enhanced-path="M 9162 138766 L 0 138766 0 0 9162 0 9162 138766 Z N" draw:text-areas="?f8 ?f10 ?f9 ?f11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9525"/>
                  <draw:equation draw:name="f7" draw:formula="?f4 / 139065"/>
                  <draw:equation draw:name="f8" draw:formula="0 / ?f6"/>
                  <draw:equation draw:name="f9" draw:formula="9525 / ?f6"/>
                  <draw:equation draw:name="f10" draw:formula="0 / ?f7"/>
                  <draw:equation draw:name="f11" draw:formula="139065 / ?f7"/>
                </draw:enhanced-geometry>
              </draw:custom-shape>
              <draw:custom-shape svg:x="1.29903in" svg:y="2.85737in" svg:width="3.77361in" svg:height="3.83194in" draw:id="id151" draw:style-name="a293" draw:name="Shape 154">
                <svg:title/>
                <svg:desc/>
                <draw:enhanced-geometry xmlns:dr3d="urn:oasis:names:tc:opendocument:xmlns:dr3d:1.0" draw:type="non-primitive" svg:viewBox="0 0 3450590 3503929" draw:enhanced-path="M 257238 441439 L 86677 441439 86677 545515 257238 545515 257238 441439 Z N M 273164 580796 L 108242 580796 108242 700608 273164 700608 273164 580796 Z N M 274866 746582 L 0 746582 0 850658 274866 850658 274866 746582 Z N M 330949 1039520 L 43548 1039520 43548 1143596 330949 1143596 330949 1039520 Z N M 351332 304126 L 19900 304126 19900 408190 351332 408190 351332 304126 Z N M 1134681 304126 L 1122464 304126 1122464 406819 1134681 406819 1134681 304126 Z N M 1155331 3382048 L 1140053 3382048 1140053 3503472 1155331 3503472 1155331 3382048 Z N M 1156119 168440 L 1137793 168440 1137793 261454 1156119 261454 1156119 168440 Z N M 1229106 3408476 L 1216888 3408476 1216888 3495205 1229106 3495205 1229106 3408476 Z N M 1292796 3408476 L 1277518 3408476 1277518 3495205 1292796 3495205 1292796 3408476 Z N M 1311757 587400 L 1290383 587400 1290383 698652 1311757 698652 1311757 587400 Z N M 1853780 310730 L 1835467 310730 1835467 406133 1853780 406133 1853780 310730 Z N M 2225103 2320137 L 2203729 2320137 2203729 2439949 2225103 2439949 2225103 2320137 Z N M 2554224 0 L 2343480 0 2343480 138772 2554224 138772 2554224 0 Z N M 3171533 1039520 L 3156254 1039520 3156254 1142225 3171533 1142225 3171533 1039520 Z N M 3267976 22885 L 3252698 22885 3252698 134137 3267976 134137 3267976 22885 Z N M 3450132 1039520 L 3425710 1039520 3425710 1142225 3450132 1142225 3450132 1039520 Z N" draw:text-areas="?f8 ?f10 ?f9 ?f11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3450590"/>
                  <draw:equation draw:name="f7" draw:formula="?f4 / 3503929"/>
                  <draw:equation draw:name="f8" draw:formula="0 / ?f6"/>
                  <draw:equation draw:name="f9" draw:formula="3450590 / ?f6"/>
                  <draw:equation draw:name="f10" draw:formula="0 / ?f7"/>
                  <draw:equation draw:name="f11" draw:formula="3503929 / ?f7"/>
                </draw:enhanced-geometry>
              </draw:custom-shape>
              <draw:custom-shape svg:x="2.84319in" svg:y="6.62745in" svg:width="0.17847in" svg:height="0in" draw:id="id152" draw:style-name="a295" draw:name="Shape 155">
                <svg:title/>
                <svg:desc/>
                <draw:enhanced-geometry xmlns:dr3d="urn:oasis:names:tc:opendocument:xmlns:dr3d:1.0" draw:type="non-primitive" svg:viewBox="0 0 163195 0" draw:enhanced-path="M 0 0 L 162639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163195"/>
                  <draw:equation draw:name="f7" draw:formula="?f4 / 0"/>
                  <draw:equation draw:name="f8" draw:formula="0 / ?f6"/>
                  <draw:equation draw:name="f9" draw:formula="163195 / ?f6"/>
                  <draw:equation draw:name="f10" draw:formula="0 / ?f7"/>
                </draw:enhanced-geometry>
              </draw:custom-shape>
              <draw:custom-shape svg:x="3.03554in" svg:y="6.62836in" svg:width="0.07222in" svg:height="0in" draw:id="id153" draw:style-name="a297" draw:name="Shape 156">
                <svg:title/>
                <svg:desc/>
                <draw:enhanced-geometry xmlns:dr3d="urn:oasis:names:tc:opendocument:xmlns:dr3d:1.0" draw:type="non-primitive" svg:viewBox="0 0 66040 0" draw:enhanced-path="M 0 0 L 65767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66040"/>
                  <draw:equation draw:name="f7" draw:formula="?f4 / 0"/>
                  <draw:equation draw:name="f8" draw:formula="0 / ?f6"/>
                  <draw:equation draw:name="f9" draw:formula="66040 / ?f6"/>
                  <draw:equation draw:name="f10" draw:formula="0 / ?f7"/>
                </draw:enhanced-geometry>
              </draw:custom-shape>
              <draw:custom-shape svg:x="3.14656in" svg:y="6.62432in" svg:width="0.10069in" svg:height="0in" draw:id="id154" draw:style-name="a299" draw:name="Shape 157">
                <svg:title/>
                <svg:desc/>
                <draw:enhanced-geometry xmlns:dr3d="urn:oasis:names:tc:opendocument:xmlns:dr3d:1.0" draw:type="non-primitive" svg:viewBox="0 0 92075 0" draw:enhanced-path="M 0 0 L 91659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92075"/>
                  <draw:equation draw:name="f7" draw:formula="?f4 / 0"/>
                  <draw:equation draw:name="f8" draw:formula="0 / ?f6"/>
                  <draw:equation draw:name="f9" draw:formula="92075 / ?f6"/>
                  <draw:equation draw:name="f10" draw:formula="0 / ?f7"/>
                </draw:enhanced-geometry>
              </draw:custom-shape>
              <draw:custom-shape svg:x="3.32483in" svg:y="6.61755in" svg:width="0.12847in" svg:height="0in" draw:id="id155" draw:style-name="a301" draw:name="Shape 158">
                <svg:title/>
                <svg:desc/>
                <draw:enhanced-geometry xmlns:dr3d="urn:oasis:names:tc:opendocument:xmlns:dr3d:1.0" draw:type="non-primitive" svg:viewBox="0 0 117475 0" draw:enhanced-path="M 0 0 L 117466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117475"/>
                  <draw:equation draw:name="f7" draw:formula="?f4 / 0"/>
                  <draw:equation draw:name="f8" draw:formula="0 / ?f6"/>
                  <draw:equation draw:name="f9" draw:formula="117475 / ?f6"/>
                  <draw:equation draw:name="f10" draw:formula="0 / ?f7"/>
                </draw:enhanced-geometry>
              </draw:custom-shape>
              <draw:custom-shape svg:x="3.52399in" svg:y="6.62432in" svg:width="0.08194in" svg:height="0in" draw:id="id156" draw:style-name="a303" draw:name="Shape 159">
                <svg:title/>
                <svg:desc/>
                <draw:enhanced-geometry xmlns:dr3d="urn:oasis:names:tc:opendocument:xmlns:dr3d:1.0" draw:type="non-primitive" svg:viewBox="0 0 74930 0" draw:enhanced-path="M 0 0 L 74751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74930"/>
                  <draw:equation draw:name="f7" draw:formula="?f4 / 0"/>
                  <draw:equation draw:name="f8" draw:formula="0 / ?f6"/>
                  <draw:equation draw:name="f9" draw:formula="74930 / ?f6"/>
                  <draw:equation draw:name="f10" draw:formula="0 / ?f7"/>
                </draw:enhanced-geometry>
              </draw:custom-shape>
              <draw:custom-shape svg:x="3.36479in" svg:y="6.81965in" svg:width="0.05347in" svg:height="0.13333in" draw:id="id157" draw:style-name="a304" draw:name="Shape 160">
                <svg:title/>
                <svg:desc/>
                <draw:enhanced-geometry xmlns:dr3d="urn:oasis:names:tc:opendocument:xmlns:dr3d:1.0" draw:type="non-primitive" svg:viewBox="0 0 48895 121920" draw:enhanced-path="M 48866 121420 L 0 121420 0 0 48866 0 48866 121420 Z N" draw:text-areas="?f8 ?f10 ?f9 ?f11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48895"/>
                  <draw:equation draw:name="f7" draw:formula="?f4 / 121920"/>
                  <draw:equation draw:name="f8" draw:formula="0 / ?f6"/>
                  <draw:equation draw:name="f9" draw:formula="48895 / ?f6"/>
                  <draw:equation draw:name="f10" draw:formula="0 / ?f7"/>
                  <draw:equation draw:name="f11" draw:formula="121920 / ?f7"/>
                </draw:enhanced-geometry>
              </draw:custom-shape>
              <draw:custom-shape svg:x="3.42785in" svg:y="6.81965in" svg:width="0.02361in" svg:height="0.13333in" draw:id="id158" draw:style-name="a305" draw:name="Shape 161">
                <svg:title/>
                <svg:desc/>
                <draw:enhanced-geometry xmlns:dr3d="urn:oasis:names:tc:opendocument:xmlns:dr3d:1.0" draw:type="non-primitive" svg:viewBox="0 0 21590 121920" draw:enhanced-path="M 21378 121420 L 0 121420 0 0 21378 0 21378 121420 Z N" draw:text-areas="?f8 ?f10 ?f9 ?f11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21590"/>
                  <draw:equation draw:name="f7" draw:formula="?f4 / 121920"/>
                  <draw:equation draw:name="f8" draw:formula="0 / ?f6"/>
                  <draw:equation draw:name="f9" draw:formula="21590 / ?f6"/>
                  <draw:equation draw:name="f10" draw:formula="0 / ?f7"/>
                  <draw:equation draw:name="f11" draw:formula="121920 / ?f7"/>
                </draw:enhanced-geometry>
              </draw:custom-shape>
              <draw:custom-shape svg:x="3.45408in" svg:y="6.81965in" svg:width="0.11389in" svg:height="0.13333in" draw:id="id159" draw:style-name="a306" draw:name="Shape 162">
                <svg:title/>
                <svg:desc/>
                <draw:enhanced-geometry xmlns:dr3d="urn:oasis:names:tc:opendocument:xmlns:dr3d:1.0" draw:type="non-primitive" svg:viewBox="0 0 104139 121920" draw:enhanced-path="M 103840 121420 L 0 121420 0 0 103840 0 103840 121420 Z N" draw:text-areas="?f8 ?f10 ?f9 ?f11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104139"/>
                  <draw:equation draw:name="f7" draw:formula="?f4 / 121920"/>
                  <draw:equation draw:name="f8" draw:formula="0 / ?f6"/>
                  <draw:equation draw:name="f9" draw:formula="104139 / ?f6"/>
                  <draw:equation draw:name="f10" draw:formula="0 / ?f7"/>
                  <draw:equation draw:name="f11" draw:formula="121920 / ?f7"/>
                </draw:enhanced-geometry>
              </draw:custom-shape>
              <draw:frame draw:id="id160" draw:style-name="a330" draw:name="Textbox 163" svg:x="1.91218in" svg:y="0.17367in" svg:width="3.16944in" svg:height="0.35694in">
                <draw:text-box>
                  <text:p text:style-name="a318" text:class-names="" text:cond-style-name=""><text:span text:style-name="a307" text:class-names="">ANEX</text:span><text:span text:style-name="a308" text:class-names="">O</text:span><text:span text:style-name="a309" text:class-names=""><text:s text:c="1"/></text:span><text:span text:style-name="a310" text:class-names="">IV- <text:s text:c="1"/></text:span><text:span text:style-name="a311" text:class-names=""><text:s text:c="1"/></text:span><text:span text:style-name="a312" text:class-names="">"EDUCAÇÃ</text:span><text:span text:style-name="a313" text:class-names="">O</text:span><text:span text:style-name="a314" text:class-names=""><text:s text:c="1"/></text:span><text:span text:style-name="a315" text:class-names="">INFANTIL-</text:span><text:span text:style-name="a316" text:class-names=""><text:s text:c="1"/></text:span><text:span text:style-name="a317" text:class-names="">CBECBE</text:span></text:p>
                  <text:p text:style-name="a329" text:class-names="" text:cond-style-name=""><text:span text:style-name="a319" text:class-names="">Quadro</text:span><text:span text:style-name="a320" text:class-names=""><text:s text:c="1"/></text:span><text:span text:style-name="a321" text:class-names="">dt<text:s text:c="1"/></text:span><text:span text:style-name="a322" text:class-names=""><text:s text:c="1"/></text:span><text:span text:style-name="a323" text:class-names="">Reoino</text:span><text:span text:style-name="a324" text:class-names="">s</text:span><text:span text:style-name="a325" text:class-names=""><text:s text:c="1"/></text:span><text:span text:style-name="a326" text:class-names="">Humanos-</text:span><text:span text:style-name="a327" text:class-names=""><text:s text:c="1"/></text:span><text:span text:style-name="a328" text:class-names="">2026</text:span></text:p>
                </draw:text-box>
                <svg:title/>
                <svg:desc/>
              </draw:frame>
              <draw:frame draw:id="id161" draw:style-name="a340" draw:name="Textbox 164" svg:x="0.3299in" svg:y="0.66421in" svg:width="1.10972in" svg:height="0.11597in">
                <draw:text-box>
                  <text:p text:style-name="a339" text:class-names="" text:cond-style-name=""><text:span text:style-name="a331" text:class-names="">Eltli.dtltJe</text:span><text:span text:style-name="a332" text:class-names="">:</text:span><text:span text:style-name="a333" text:class-names=""><text:s text:c="9"/></text:span><text:span text:style-name="a334" text:class-names=""><text:s text:c="1"/></text:span><text:span text:style-name="a335" text:class-names="">ASS</text:span><text:span text:style-name="a336" text:class-names="">O</text:span><text:span text:style-name="a337" text:class-names="">C</text:span><text:span text:style-name="a338" text:class-names="">ln</text:span></text:p>
                </draw:text-box>
                <svg:title/>
                <svg:desc/>
              </draw:frame>
              <draw:frame draw:id="id162" draw:style-name="a372" draw:name="Textbox 165" svg:x="1.81154in" svg:y="0.66421in" svg:width="4.09722in" svg:height="0.11597in">
                <draw:text-box>
                  <text:p text:style-name="a371" text:class-names="" text:cond-style-name=""><text:span text:style-name="a341" text:class-names="">RI</text:span><text:span text:style-name="a342" text:class-names="">TAT</text:span><text:span text:style-name="a343" text:class-names="">I</text:span><text:span text:style-name="a344" text:class-names="">VA</text:span><text:span text:style-name="a345" text:class-names=""><text:s text:c="1"/></text:span><text:span text:style-name="a346" text:class-names="">D</text:span><text:span text:style-name="a347" text:class-names="">A</text:span><text:span text:style-name="a348" text:class-names=""><text:s text:c="1"/></text:span><text:span text:style-name="a349" text:class-names="">PAROQUJ</text:span><text:span text:style-name="a350" text:class-names="">A</text:span><text:span text:style-name="a351" text:class-names=""><text:s text:c="1"/></text:span><text:span text:style-name="a352" text:class-names="">NOSS</text:span><text:span text:style-name="a353" text:class-names="">A</text:span><text:span text:style-name="a354" text:class-names=""><text:s text:c="1"/></text:span><text:span text:style-name="a355" text:class-names="">SENHOR</text:span><text:span text:style-name="a356" text:class-names="">A</text:span><text:span text:style-name="a357" text:class-names=""><text:s text:c="1"/></text:span><text:span text:style-name="a358" text:class-names="">D</text:span><text:span text:style-name="a359" text:class-names="">E</text:span><text:span text:style-name="a360" text:class-names=""><text:s text:c="1"/></text:span><text:span text:style-name="a361" text:class-names="">FATlM</text:span><text:span text:style-name="a362" text:class-names="">A<text:s text:c="1"/></text:span><text:span text:style-name="a363" text:class-names=""><text:s text:c="1"/></text:span><text:span text:style-name="a364" text:class-names="">•</text:span><text:span text:style-name="a365" text:class-names=""><text:s text:c="1"/></text:span><text:span text:style-name="a366" text:class-names="">MARÇ</text:span><text:span text:style-name="a367" text:class-names="">O<text:s text:c="1"/></text:span><text:span text:style-name="a368" text:class-names=""><text:s text:c="1"/></text:span><text:span text:style-name="a369" text:class-names="">2026 <text:s text:c="25"/></text:span><text:span text:style-name="a370" text:class-names=""><text:s text:c="1"/></text:span></text:p>
                </draw:text-box>
                <svg:title/>
                <svg:desc/>
              </draw:frame>
              <draw:frame draw:id="id163" draw:style-name="a375" draw:name="Textbox 166" svg:x="0.17827in" svg:y="0.84207in" svg:width="0.59444in" svg:height="0.23889in">
                <draw:text-box>
                  <text:p text:style-name="a374" text:class-names="" text:cond-style-name=""><text:span text:style-name="a373" text:class-names="">1�!ua1tt.ll</text:span></text:p>
                </draw:text-box>
                <svg:title/>
                <svg:desc/>
              </draw:frame>
              <draw:frame draw:id="id164" draw:style-name="a378" draw:name="Textbox 167" svg:x="1.31252in" svg:y="0.93524in" svg:width="0.225in" svg:height="0.09375in">
                <draw:text-box>
                  <text:p text:style-name="a377" text:class-names="" text:cond-style-name=""><text:span text:style-name="a376" text:class-names="">Naiw,</text:span></text:p>
                </draw:text-box>
                <svg:title/>
                <svg:desc/>
              </draw:frame>
              <draw:frame draw:id="id165" draw:style-name="a381" draw:name="Textbox 168" svg:x="2.03787in" svg:y="0.87125in" svg:width="0.10139in" svg:height="0.21806in">
                <draw:text-box>
                  <text:p text:style-name="a380" text:class-names="" text:cond-style-name=""><text:span text:style-name="a379" text:class-names="">li</text:span></text:p>
                </draw:text-box>
                <svg:title/>
                <svg:desc/>
              </draw:frame>
              <draw:frame draw:id="id166" draw:style-name="a384" draw:name="Textbox 169" svg:x="2.43453in" svg:y="0.94191in" svg:width="0.19167in" svg:height="0.09375in">
                <draw:text-box>
                  <text:p text:style-name="a383" text:class-names="" text:cond-style-name=""><text:span text:style-name="a382" text:class-names="">11.G.</text:span></text:p>
                </draw:text-box>
                <svg:title/>
                <svg:desc/>
              </draw:frame>
              <draw:frame draw:id="id167" draw:style-name="a387" draw:name="Textbox 170" svg:x="2.8996in" svg:y="0.86791in" svg:width="0.08958in" svg:height="0.21806in">
                <draw:text-box>
                  <text:p text:style-name="a386" text:class-names="" text:cond-style-name=""><text:span text:style-name="a385" text:class-names="">li</text:span></text:p>
                </draw:text-box>
                <svg:title/>
                <svg:desc/>
              </draw:frame>
              <draw:frame draw:id="id168" draw:style-name="a400" draw:name="Textbox 171" svg:x="0.24994in" svg:y="1.13093in" svg:width="0.14167in" svg:height="0.74028in">
                <draw:text-box>
                  <text:p text:style-name="a389" text:class-names="" text:cond-style-name=""><text:span text:style-name="a388" text:class-names="">IJl</text:span></text:p>
                  <text:p text:style-name="a391" text:class-names="" text:cond-style-name=""><text:span text:style-name="a390" text:class-names="">112</text:span></text:p>
                  <text:p text:style-name="a393" text:class-names="" text:cond-style-name=""><text:span text:style-name="a392" text:class-names="">83</text:span></text:p>
                  <text:p text:style-name="a395" text:class-names="" text:cond-style-name=""><text:span text:style-name="a394" text:class-names="">1,1</text:span></text:p>
                  <text:p text:style-name="a397" text:class-names="" text:cond-style-name=""><text:span text:style-name="a396" text:class-names=""/></text:p>
                  <text:p text:style-name="a399" text:class-names="" text:cond-style-name=""><text:span text:style-name="a398" text:class-names="">{il/</text:span></text:p>
                </draw:text-box>
                <svg:title/>
                <svg:desc/>
              </draw:frame>
              <draw:frame draw:id="id169" draw:style-name="a529" draw:name="Textbox 172" svg:x="0.73752in" svg:y="1.1276in" svg:width="1.02986in" svg:height="2.97153in">
                <draw:text-box>
                  <text:p text:style-name="a434" text:class-names="" text:cond-style-name=""><text:span text:style-name="a401" text:class-names="">8eotti</text:span><text:span text:style-name="a402" text:class-names="">z</text:span><text:span text:style-name="a403" text:class-names="">SoamJ</text:span><text:span text:style-name="a404" text:class-names="">.Jelc9i:.<text:s text:c="1"/></text:span><text:span text:style-name="a405" text:class-names="">CWolimZu!nuro</text:span><text:span text:style-name="a406" text:class-names=""><text:s text:c="1"/></text:span><text:span text:style-name="a407" text:class-names="">L</text:span><text:span text:style-name="a408" text:class-names=""><text:s text:c="1"/></text:span><text:span text:style-name="a409" text:class-names="">daC&lt;,,b<text:s text:c="1"/></text:span><text:span text:style-name="a410" text:class-names="">"'-'"</text:span><text:span text:style-name="a411" text:class-names="">'</text:span><text:span text:style-name="a412" text:class-names="">Bari,ag</text:span><text:span text:style-name="a413" text:class-names="">,</text:span><text:span text:style-name="a414" text:class-names="">d</text:span><text:span text:style-name="a415" text:class-names="">.</text:span><text:span text:style-name="a416" text:class-names="">S</text:span><text:span text:style-name="a417" text:class-names="">il-</text:span><text:span text:style-name="a418" text:class-names="">.</text:span><text:span text:style-name="a419" text:class-names="">a<text:s text:c="1"/></text:span><text:span text:style-name="a420" text:class-names="">ll3mbia</text:span><text:span text:style-name="a421" text:class-names=""><text:s text:c="1"/></text:span><text:span text:style-name="a422" text:class-names="">Du:ut</text:span><text:span text:style-name="a423" text:class-names="">e</text:span><text:span text:style-name="a424" text:class-names=""><text:s text:c="1"/></text:span><text:span text:style-name="a425" text:class-names="">d</text:span><text:span text:style-name="a426" text:class-names="">&amp;</text:span><text:span text:style-name="a427" text:class-names=""><text:s text:c="1"/></text:span><text:span text:style-name="a428" text:class-names="">Cnu:<text:s text:c="1"/></text:span><text:span text:style-name="a429" text:class-names="">Er�Cristín.</text:span><text:span text:style-name="a430" text:class-names="">s</text:span><text:span text:style-name="a431" text:class-names=""><text:s text:c="1"/></text:span><text:span text:style-name="a432" text:class-names="">7\</text:span><text:span text:style-name="a433" text:class-names="">..-ri,:•�</text:span></text:p>
                  <text:p text:style-name="a440" text:class-names="" text:cond-style-name=""><text:span text:style-name="a435" text:class-names="">:�</text:span><text:span text:style-name="a436" text:class-names="">.Yari</text:span><text:span text:style-name="a437" text:class-names="">a</text:span><text:span text:style-name="a438" text:class-names="">Pt.1</text:span><text:span text:style-name="a439" text:class-names="">1r.:</text:span></text:p>
                  <text:p text:style-name="a445" text:class-names="" text:cond-style-name=""><text:span text:style-name="a441" text:class-names="">lr-Josedo</text:span><text:span text:style-name="a442" text:class-names="">s</text:span><text:span text:style-name="a443" text:class-names=""><text:s text:c="1"/></text:span><text:span text:style-name="a444" text:class-names="">S:ia.i&amp;</text:span></text:p>
                  <text:p text:style-name="a449" text:class-names="" text:cond-style-name=""><text:span text:style-name="a446" text:class-names="">Daial&gt;eSoom</text:span><text:span text:style-name="a447" text:class-names=""><text:s text:c="1"/></text:span><text:span text:style-name="a448" text:class-names="">rum.mr,</text:span></text:p>
                  <text:p text:style-name="a459" text:class-names="" text:cond-style-name=""><text:span text:style-name="a450" text:class-names="">,,_,,..,</text:span><text:span text:style-name="a451" text:class-names=""><text:s text:c="1"/></text:span><text:span text:style-name="a452" text:class-names="">Mello</text:span><text:span text:style-name="a453" text:class-names=""><text:s text:c="1"/></text:span><text:span text:style-name="a454" text:class-names="">B</text:span><text:span text:style-name="a455" text:class-names="">.S</text:span><text:span text:style-name="a456" text:class-names="">il</text:span><text:span text:style-name="a457" text:class-names="">,a<text:s text:c="1"/></text:span><text:span text:style-name="a458" text:class-names="">JlllialleA!lhleB.J3Sil,�</text:span></text:p>
                  <text:p text:style-name="a466" text:class-names="" text:cond-style-name=""><text:span text:style-name="a460" text:class-names="">�</text:span><text:span text:style-name="a461" text:class-names="">C</text:span><text:span text:style-name="a462" text:class-names="">l</text:span><text:span text:style-name="a463" text:class-names="">-istin</text:span><text:span text:style-name="a464" text:class-names="">a</text:span><text:span text:style-name="a465" text:class-names="">!iall</text:span></text:p>
                  <text:p text:style-name="a472" text:class-names="" text:cond-style-name=""><text:span text:style-name="a467" text:class-names="">� <text:s text:c="2"/></text:span><text:span text:style-name="a468" text:class-names=""><text:s text:c="1"/></text:span><text:span text:style-name="a469" text:class-names="">n,ruos</text:span><text:span text:style-name="a470" text:class-names="">o</text:span><text:span text:style-name="a471" text:class-names="">��</text:span></text:p>
                  <text:p text:style-name="a478" text:class-names="" text:cond-style-name=""><text:span text:style-name="a473" text:class-names="">Pila</text:span><text:span text:style-name="a474" text:class-names="">r</text:span><text:span text:style-name="a475" text:class-names="">�i$r</text:span><text:span text:style-name="a476" text:class-names="">i</text:span><text:span text:style-name="a477" text:class-names="">TI</text:span></text:p>
                  <text:p text:style-name="a497" text:class-names="" text:cond-style-name=""><text:span text:style-name="a479" text:class-names="">Selita</text:span><text:span text:style-name="a480" text:class-names="">a</text:span><text:span text:style-name="a481" text:class-names="">T-Ta,</text:span><text:span text:style-name="a482" text:class-names="">-</text:span><text:span text:style-name="a483" text:class-names="">.�s</text:span><text:span text:style-name="a484" text:class-names="">Si</text:span><text:span text:style-name="a485" text:class-names="">l</text:span><text:span text:style-name="a486" text:class-names="">,a</text:span><text:span text:style-name="a487" text:class-names=""><text:s text:c="1"/></text:span><text:span text:style-name="a488" text:class-names="">T</text:span><text:span text:style-name="a489" text:class-names="">ai!</text:span><text:span text:style-name="a490" text:class-names="">.</text:span><text:span text:style-name="a491" text:class-names="">.io</text:span><text:span text:style-name="a492" text:class-names="">.5'lllllls</text:span><text:span text:style-name="a493" text:class-names="">d</text:span><text:span text:style-name="a494" text:class-names="">a</text:span><text:span text:style-name="a495" text:class-names="">r</text:span><text:span text:style-name="a496" text:class-names="">&lt;&gt;du</text:span></text:p>
                  <text:p text:style-name="a505" text:class-names="" text:cond-style-name=""><text:span text:style-name="a498" text:class-names="">,""1lrad</text:span><text:span text:style-name="a499" text:class-names="">e</text:span><text:span text:style-name="a500" text:class-names=""><text:s text:c="1"/></text:span><text:span text:style-name="a501" text:class-names="">Loudc</text:span><text:span text:style-name="a502" text:class-names="">s</text:span><text:span text:style-name="a503" text:class-names=""><text:s text:c="1"/></text:span><text:span text:style-name="a504" text:class-names="">Dini,</text:span></text:p>
                  <text:p text:style-name="a510" text:class-names="" text:cond-style-name=""><text:span text:style-name="a506" text:class-names="">Sabrilll</text:span><text:span text:style-name="a507" text:class-names="">l</text:span><text:span text:style-name="a508" text:class-names="">�</text:span><text:span text:style-name="a509" text:class-names="">�</text:span></text:p>
                  <text:p text:style-name="a519" text:class-names="" text:cond-style-name=""><text:span text:style-name="a511" text:class-names="">:</text:span><text:span text:style-name="a512" text:class-names="">\lllCbudi:</text:span><text:span text:style-name="a513" text:class-names="">I<text:s text:c="1"/></text:span><text:span text:style-name="a514" text:class-names=""><text:s text:c="1"/></text:span><text:span text:style-name="a515" text:class-names="">dt</text:span><text:span text:style-name="a516" text:class-names="">O</text:span><text:span text:style-name="a517" text:class-names=""><text:s text:c="1"/></text:span><text:span text:style-name="a518" text:class-names="">Sih,</text:span></text:p>
                  <text:p text:style-name="a528" text:class-names="" text:cond-style-name=""><text:span text:style-name="a520" text:class-names="">Mwa</text:span><text:span text:style-name="a521" text:class-names="">n</text:span><text:span text:style-name="a522" text:class-names="">Rmat</text:span><text:span text:style-name="a523" text:class-names="">a</text:span><text:span text:style-name="a524" text:class-names="">S</text:span><text:span text:style-name="a525" text:class-names="">.</text:span><text:span text:style-name="a526" text:class-names=""><text:s text:c="1"/></text:span><text:span text:style-name="a527" text:class-names="">Ter.cim</text:span></text:p>
                </draw:text-box>
                <svg:title/>
                <svg:desc/>
              </draw:frame>
              <draw:frame draw:id="id170" draw:style-name="a581" draw:name="Textbox 173" svg:x="2.12945in" svg:y="1.13213in" svg:width="0.65208in" svg:height="2.30278in">
                <draw:text-box>
                  <text:p text:style-name="a531" text:class-names="" text:cond-style-name=""><text:span text:style-name="a530" text:class-names="">37j63�?!�5</text:span></text:p>
                  <text:p text:style-name="a533" text:class-names="" text:cond-style-name=""><text:span text:style-name="a532" text:class-names="">�.7.:!5-I</text:span></text:p>
                  <text:p text:style-name="a537" text:class-names="" text:cond-style-name=""><text:span text:style-name="a534" text:class-names="">2</text:span><text:span text:style-name="a535" text:class-names="">&gt;</text:span><text:span text:style-name="a536" text:class-names="">.-13:not;.t;</text:span></text:p>
                  <text:p text:style-name="a539" text:class-names="" text:cond-style-name=""><text:span text:style-name="a538" text:class-names="">34312.3164</text:span></text:p>
                  <text:p text:style-name="a544" text:class-names="" text:cond-style-name=""><text:span text:style-name="a540" text:class-names="">.H7tT.</text:span><text:span text:style-name="a541" text:class-names="">!</text:span><text:span text:style-name="a542" text:class-names="">.l9</text:span><text:span text:style-name="a543" text:class-names="">-0</text:span></text:p>
                  <text:p text:style-name="a546" text:class-names="" text:cond-style-name=""><text:span text:style-name="a545" text:class-names="">572693&amp;74</text:span></text:p>
                  <text:p text:style-name="a551" text:class-names="" text:cond-style-name=""><text:span text:style-name="a547" text:class-names="">10.51-.</text:span><text:span text:style-name="a548" text:class-names="">1</text:span><text:span text:style-name="a549" text:class-names="">.</text:span><text:span text:style-name="a550" text:class-names="">cr!I-X</text:span></text:p>
                  <text:p text:style-name="a553" text:class-names="" text:cond-style-name=""><text:span text:style-name="a552" text:class-names="">38&lt;l20666-0</text:span></text:p>
                  <text:p text:style-name="a555" text:class-names="" text:cond-style-name=""><text:span text:style-name="a554" text:class-names="">30.95903�2</text:span></text:p>
                  <text:p text:style-name="a564" text:class-names="" text:cond-style-name=""><text:span text:style-name="a556" text:class-names="">Ji</text:span><text:span text:style-name="a557" text:class-names="">J</text:span><text:span text:style-name="a558" text:class-names="">.</text:span><text:span text:style-name="a559" text:class-names="">-1</text:span><text:span text:style-name="a560" text:class-names="">5</text:span><text:span text:style-name="a561" text:class-names="">530</text:span><text:span text:style-name="a562" text:class-names="">'</text:span><text:span text:style-name="a563" text:class-names="">,-2</text:span></text:p>
                  <text:p text:style-name="a566" text:class-names="" text:cond-style-name=""><text:span text:style-name="a565" text:class-names="">-tl.!l.'.!ll.47!&gt;-X</text:span></text:p>
                  <text:p text:style-name="a568" text:class-names="" text:cond-style-name=""><text:span text:style-name="a567" text:class-names="">41.191-460-9</text:span></text:p>
                  <text:p text:style-name="a572" text:class-names="" text:cond-style-name=""><text:span text:style-name="a569" text:class-names="">34.-063</text:span><text:span text:style-name="a570" text:class-names="">.</text:span><text:span text:style-name="a571" text:class-names="">660-9</text:span></text:p>
                  <text:p text:style-name="a578" text:class-names="" text:cond-style-name=""><text:span text:style-name="a573" text:class-names="">I</text:span><text:span text:style-name="a574" text:class-names="">S.</text:span><text:span text:style-name="a575" text:class-names="">llr.!</text:span><text:span text:style-name="a576" text:class-names="">.</text:span><text:span text:style-name="a577" text:class-names="">2'6--6</text:span></text:p>
                  <text:p text:style-name="a580" text:class-names="" text:cond-style-name=""><text:span text:style-name="a579" text:class-names="">35-!T.!.636-,:</text:span></text:p>
                </draw:text-box>
                <svg:title/>
                <svg:desc/>
              </draw:frame>
              <draw:frame draw:id="id171" draw:style-name="a604" draw:name="Textbox 174" svg:x="2.98027in" svg:y="0.94024in" svg:width="0.67361in" svg:height="1.22222in">
                <draw:text-box>
                  <text:p text:style-name="a585" text:class-names="" text:cond-style-name=""><text:span text:style-name="a582" text:class-names="">F</text:span><text:span text:style-name="a583" text:class-names="">� <text:s text:c="4"/></text:span><text:span text:style-name="a584" text:class-names=""><text:s text:c="1"/></text:span></text:p>
                  <text:p text:style-name="a587" text:class-names="" text:cond-style-name=""><text:span text:style-name="a586" text:class-names="">l'rutcs:oor-</text:span></text:p>
                  <text:p text:style-name="a589" text:class-names="" text:cond-style-name=""><text:span text:style-name="a588" text:class-names="">l'roft:m-r</text:span></text:p>
                  <text:p text:style-name="a598" text:class-names="" text:cond-style-name=""><text:span text:style-name="a590" text:class-names="">p..,r. <text:s text:c="1"/></text:span><text:span text:style-name="a591" text:class-names=""><text:s text:c="1"/></text:span><text:span text:style-name="a592" text:class-names="">_..<text:s text:c="1"/></text:span><text:span text:style-name="a593" text:class-names="">Coonl-</text:span><text:span text:style-name="a594" text:class-names="">Au.'1</text:span><text:span text:style-name="a595" text:class-names="">,</text:span><text:span text:style-name="a596" text:class-names=""><text:s text:c="1"/></text:span><text:span text:style-name="a597" text:class-names="">Ca,wmo.</text:span></text:p>
                  <text:p text:style-name="a600" text:class-names="" text:cond-style-name=""><text:span text:style-name="a599" text:class-names="">CtlVllheira</text:span></text:p>
                  <text:p text:style-name="a603" text:class-names="" text:cond-style-name=""><text:span text:style-name="a601" text:class-names="">l..</text:span><text:span text:style-name="a602" text:class-names="">lttiu</text:span></text:p>
                </draw:text-box>
                <svg:title/>
                <svg:desc/>
              </draw:frame>
              <draw:frame draw:id="id172" draw:style-name="a617" draw:name="Textbox 175" svg:x="3.71076in" svg:y="0.86447in" svg:width="0.65694in" svg:height="0.67222in">
                <draw:text-box>
                  <text:p text:style-name="a610" text:class-names="" text:cond-style-name=""><text:span text:style-name="a605" text:class-names="">l</text:span><text:span text:style-name="a606" text:class-names="">i</text:span><text:span text:style-name="a607" text:class-names="">,</text:span><text:span text:style-name="a608" text:class-names="">�</text:span><text:span text:style-name="a609" text:class-names="">llab!Mteda</text:span></text:p>
                  <text:p text:style-name="a612" text:class-names="" text:cond-style-name=""><text:span text:style-name="a611" text:class-names="">�</text:span></text:p>
                  <text:p text:style-name="a616" text:class-names="" text:cond-style-name=""><text:span text:style-name="a613" text:class-names="">irt..1. <text:s text:c="4"/></text:span><text:span text:style-name="a614" text:class-names=""><text:s text:c="1"/></text:span><text:span text:style-name="a615" text:class-names="">;�</text:span></text:p>
                </draw:text-box>
                <svg:title/>
                <svg:desc/>
              </draw:frame>
              <draw:frame draw:id="id173" draw:style-name="a620" draw:name="Textbox 176" svg:x="4.5057in" svg:y="0.86781in" svg:width="0.09722in" svg:height="0.22361in">
                <draw:text-box>
                  <text:p text:style-name="a619" text:class-names="" text:cond-style-name=""><text:span text:style-name="a618" text:class-names="">li</text:span></text:p>
                </draw:text-box>
                <svg:title/>
                <svg:desc/>
              </draw:frame>
              <draw:frame draw:id="id174" draw:style-name="a623" draw:name="Textbox 177" svg:x="4.78776in" svg:y="0.94977in" svg:width="0.30278in" svg:height="0.09306in">
                <draw:text-box>
                  <text:p text:style-name="a622" text:class-names="" text:cond-style-name=""><text:span text:style-name="a621" text:class-names="">H&amp;ritlo</text:span></text:p>
                </draw:text-box>
                <svg:title/>
                <svg:desc/>
              </draw:frame>
              <draw:frame draw:id="id175" draw:style-name="a626" draw:name="Textbox 178" svg:x="5.24134in" svg:y="0.89347in" svg:width="0.06875in" svg:height="0.19444in">
                <draw:text-box>
                  <text:p text:style-name="a625" text:class-names="" text:cond-style-name=""><text:span text:style-name="a624" text:class-names="">1</text:span></text:p>
                </draw:text-box>
                <svg:title/>
                <svg:desc/>
              </draw:frame>
              <draw:frame draw:id="id176" draw:style-name="a634" draw:name="Textbox 179" svg:x="5.48006in" svg:y="0.94024in" svg:width="0.77639in" svg:height="0.10556in">
                <draw:text-box>
                  <text:p text:style-name="a633" text:class-names="" text:cond-style-name=""><text:span text:style-name="a627" text:class-names="">Sa!irl</text:span><text:span text:style-name="a628" text:class-names="">o <text:s text:c="6"/></text:span><text:span text:style-name="a629" text:class-names=""><text:s text:c="1"/></text:span><text:span text:style-name="a630" text:class-names="">Coma!</text:span><text:span text:style-name="a631" text:class-names="">\</text:span><text:span text:style-name="a632" text:class-names="">•</text:span></text:p>
                </draw:text-box>
                <svg:title/>
                <svg:desc/>
              </draw:frame>
              <draw:frame draw:id="id177" draw:style-name="a660" draw:name="Textbox 180" svg:x="0.54097in" svg:y="1.1062in" svg:width="0.06806in" svg:height="2.31458in">
                <draw:text-box>
                  <text:p text:style-name="a636" text:class-names="" text:cond-style-name=""><text:span text:style-name="a635" text:class-names="">J</text:span></text:p>
                  <text:p text:style-name="a640" text:class-names="" text:cond-style-name=""><text:span text:style-name="a637" text:class-names="">l<text:s text:c="1"/></text:span><text:span text:style-name="a638" text:class-names="">l<text:s text:c="1"/></text:span><text:span text:style-name="a639" text:class-names="">1</text:span></text:p>
                  <text:p text:style-name="a642" text:class-names="" text:cond-style-name=""><text:span text:style-name="a641" text:class-names="">l</text:span></text:p>
                  <text:p text:style-name="a644" text:class-names="" text:cond-style-name=""><text:span text:style-name="a643" text:class-names="">1</text:span></text:p>
                  <text:p text:style-name="a649" text:class-names="" text:cond-style-name=""><text:span text:style-name="a645" text:class-names="">l<text:s text:c="1"/></text:span><text:span text:style-name="a646" text:class-names="">r<text:s text:c="1"/></text:span><text:span text:style-name="a647" text:class-names="">1<text:s text:c="1"/></text:span><text:span text:style-name="a648" text:class-names="">I</text:span></text:p>
                  <text:p text:style-name="a651" text:class-names="" text:cond-style-name=""><text:span text:style-name="a650" text:class-names="">f</text:span></text:p>
                  <text:p text:style-name="a653" text:class-names="" text:cond-style-name=""><text:span text:style-name="a652" text:class-names="">1</text:span></text:p>
                  <text:p text:style-name="a655" text:class-names="" text:cond-style-name=""><text:span text:style-name="a654" text:class-names="">l</text:span></text:p>
                  <text:p text:style-name="a657" text:class-names="" text:cond-style-name=""><text:span text:style-name="a656" text:class-names="">1</text:span></text:p>
                  <text:p text:style-name="a659" text:class-names="" text:cond-style-name=""><text:span text:style-name="a658" text:class-names="">(</text:span></text:p>
                </draw:text-box>
                <svg:title/>
                <svg:desc/>
              </draw:frame>
              <draw:frame draw:id="id178" draw:style-name="a678" draw:name="Textbox 181" svg:x="4.69771in" svg:y="1.13951in" svg:width="0.47431in" svg:height="0.40694in">
                <draw:text-box>
                  <text:p text:style-name="a662" text:class-names="" text:cond-style-name=""><text:span text:style-name="a661" text:class-names="">7,00�1,ro</text:span></text:p>
                  <text:p text:style-name="a669" text:class-names="" text:cond-style-name=""><text:span text:style-name="a663" text:class-names="">1</text:span><text:span text:style-name="a664" text:class-names="">m <text:s text:c="1"/></text:span><text:span text:style-name="a665" text:class-names=""><text:s text:c="1"/></text:span><text:span text:style-name="a666" text:class-names="">...<text:s text:c="1"/></text:span><text:span text:style-name="a667" text:class-names=""><text:s text:c="1"/></text:span><text:span text:style-name="a668" text:class-names="">n:00</text:span></text:p>
                  <text:p text:style-name="a677" text:class-names="" text:cond-style-name=""><text:span text:style-name="a670" text:class-names="">-,.</text:span><text:span text:style-name="a671" text:class-names="">..O</text:span><text:span text:style-name="a672" text:class-names="">O</text:span><text:span text:style-name="a673" text:class-names="">=</text:span><text:span text:style-name="a674" text:class-names="">sl"1</text:span><text:span text:style-name="a675" text:class-names="">·</text:span><text:span text:style-name="a676" text:class-names="">00</text:span></text:p>
                </draw:text-box>
                <svg:title/>
                <svg:desc/>
              </draw:frame>
              <draw:frame draw:id="id179" draw:style-name="a690" draw:name="Textbox 182" svg:x="5.47862in" svg:y="1.15238in" svg:width="0.425in" svg:height="0.39653in">
                <draw:text-box>
                  <text:p text:style-name="a683" text:class-names="" text:cond-style-name=""><text:span text:style-name="a679" text:class-names="">RS:</text:span><text:span text:style-name="a680" text:class-names="">l</text:span><text:span text:style-name="a681" text:class-names=""><text:s text:c="1"/></text:span><text:span text:style-name="a682" text:class-names="">106,13</text:span></text:p>
                  <text:p text:style-name="a685" text:class-names="" text:cond-style-name=""><text:span text:style-name="a684" text:class-names=""/></text:p>
                  <text:p text:style-name="a687" text:class-names="" text:cond-style-name=""><text:span text:style-name="a686" text:class-names="">RU.199,31</text:span></text:p>
                  <text:p text:style-name="a689" text:class-names="" text:cond-style-name=""><text:span text:style-name="a688" text:class-names="">lt$:J.199.,31</text:span></text:p>
                </draw:text-box>
                <svg:title/>
                <svg:desc/>
              </draw:frame>
              <draw:frame draw:id="id180" draw:style-name="a695" draw:name="Textbox 183" svg:x="3.77785in" svg:y="1.61306in" svg:width="0.39306in" svg:height="0.23819in">
                <draw:text-box>
                  <text:p text:style-name="a692" text:class-names="" text:cond-style-name=""><text:span text:style-name="a691" text:class-names="">i-</text:span></text:p>
                  <text:p text:style-name="a694" text:class-names="" text:cond-style-name=""><text:span text:style-name="a693" text:class-names="">p_,_,.,.</text:span></text:p>
                </draw:text-box>
                <svg:title/>
                <svg:desc/>
              </draw:frame>
              <draw:frame draw:id="id181" draw:style-name="a719" draw:name="Textbox 184" svg:x="0.25072in" svg:y="1.92878in" svg:width="0.14792in" svg:height="2.01597in">
                <draw:text-box>
                  <text:p text:style-name="a700" text:class-names="" text:cond-style-name=""><text:span text:style-name="a696" text:class-names="">OII<text:s text:c="1"/></text:span><text:span text:style-name="a697" text:class-names="">117<text:s text:c="1"/></text:span><text:span text:style-name="a698" text:class-names="">OI<text:s text:c="1"/></text:span><text:span text:style-name="a699" text:class-names="">8'</text:span></text:p>
                  <text:p text:style-name="a702" text:class-names="" text:cond-style-name=""><text:span text:style-name="a701" text:class-names="">Ili</text:span></text:p>
                  <text:p text:style-name="a704" text:class-names="" text:cond-style-name=""><text:span text:style-name="a703" text:class-names="">n</text:span></text:p>
                  <text:p text:style-name="a706" text:class-names="" text:cond-style-name=""><text:span text:style-name="a705" text:class-names="">u</text:span></text:p>
                  <text:p text:style-name="a708" text:class-names="" text:cond-style-name=""><text:span text:style-name="a707" text:class-names="">13</text:span></text:p>
                  <text:p text:style-name="a710" text:class-names="" text:cond-style-name=""><text:span text:style-name="a709" text:class-names="">14</text:span></text:p>
                  <text:p text:style-name="a712" text:class-names="" text:cond-style-name=""><text:span text:style-name="a711" text:class-names="">15</text:span></text:p>
                  <text:p text:style-name="a714" text:class-names="" text:cond-style-name=""><text:span text:style-name="a713" text:class-names="">16</text:span></text:p>
                  <text:p text:style-name="a716" text:class-names="" text:cond-style-name=""><text:span text:style-name="a715" text:class-names="">17</text:span></text:p>
                  <text:p text:style-name="a718" text:class-names="" text:cond-style-name=""><text:span text:style-name="a717" text:class-names="">13</text:span></text:p>
                </draw:text-box>
                <svg:title/>
                <svg:desc/>
              </draw:frame>
              <draw:frame draw:id="id182" draw:style-name="a722" draw:name="Textbox 185" svg:x="3.78406in" svg:y="1.92939in" svg:width="0.50625in" svg:height="0.10486in">
                <draw:text-box>
                  <text:p text:style-name="a721" text:class-names="" text:cond-style-name=""><text:span text:style-name="a720" text:class-names="">&amp;lsiuo.M;;dro</text:span></text:p>
                </draw:text-box>
                <svg:title/>
                <svg:desc/>
              </draw:frame>
              <draw:frame draw:id="id183" draw:style-name="a727" draw:name="Textbox 186" svg:x="3.7803in" svg:y="2.07858in" svg:width="0.51667in" svg:height="0.10556in">
                <draw:text-box>
                  <text:p text:style-name="a726" text:class-names="" text:cond-style-name=""><text:span text:style-name="a723" text:class-names="">&amp;,mo</text:span><text:span text:style-name="a724" text:class-names="">)</text:span><text:span text:style-name="a725" text:class-names="">.!&amp;l,o</text:span></text:p>
                </draw:text-box>
                <svg:title/>
                <svg:desc/>
              </draw:frame>
              <draw:frame draw:id="id184" draw:style-name="a733" draw:name="Textbox 187" svg:x="2.98107in" svg:y="2.22687in" svg:width="0.51875in" svg:height="0.1125in">
                <draw:text-box>
                  <text:p text:style-name="a732" text:class-names="" text:cond-style-name=""><text:span text:style-name="a728" text:class-names="">Au,</text:span><text:span text:style-name="a729" text:class-names="">c<text:s text:c="1"/></text:span><text:span text:style-name="a730" text:class-names=""><text:s text:c="1"/></text:span><text:span text:style-name="a731" text:class-names="">l..mmn2</text:span></text:p>
                </draw:text-box>
                <svg:title/>
                <svg:desc/>
              </draw:frame>
              <draw:frame draw:id="id185" draw:style-name="a748" draw:name="Textbox 188" svg:x="2.97478in" svg:y="2.39087in" svg:width="0.37083in" svg:height="0.89375in">
                <draw:text-box>
                  <text:p text:style-name="a737" text:class-names="" text:cond-style-name=""><text:span text:style-name="a734" text:class-names="">Pror. <text:s text:c="1"/></text:span><text:span text:style-name="a735" text:class-names=""><text:s text:c="1"/></text:span><text:span text:style-name="a736" text:class-names="">..-</text:span></text:p>
                  <text:p text:style-name="a739" text:class-names="" text:cond-style-name=""><text:span text:style-name="a738" text:class-names="">l'lOfeu,,r</text:span></text:p>
                  <text:p text:style-name="a743" text:class-names="" text:cond-style-name=""><text:span text:style-name="a740" text:class-names="">Pn,f.<text:s text:c="1"/></text:span><text:span text:style-name="a741" text:class-names=""><text:s text:c="1"/></text:span><text:span text:style-name="a742" text:class-names="">..-</text:span></text:p>
                  <text:p text:style-name="a745" text:class-names="" text:cond-style-name=""><text:span text:style-name="a744" text:class-names="">Pnesoi-</text:span></text:p>
                  <text:p text:style-name="a747" text:class-names="" text:cond-style-name=""><text:span text:style-name="a746" text:class-names="">""'"'""'</text:span></text:p>
                </draw:text-box>
                <svg:title/>
                <svg:desc/>
              </draw:frame>
              <draw:frame draw:id="id186" draw:style-name="a753" draw:name="Textbox 189" svg:x="0.53754in" svg:y="3.47402in" svg:width="0.07708in" svg:height="0.27778in">
                <draw:text-box>
                  <text:p text:style-name="a750" text:class-names="" text:cond-style-name=""><text:span text:style-name="a749" text:class-names="">t</text:span></text:p>
                  <text:p text:style-name="a752" text:class-names="" text:cond-style-name=""><text:span text:style-name="a751" text:class-names="">(</text:span></text:p>
                </draw:text-box>
                <svg:title/>
                <svg:desc/>
              </draw:frame>
              <draw:frame draw:id="id187" draw:style-name="a767" draw:name="Textbox 190" svg:x="2.97579in" svg:y="3.19356in" svg:width="0.39931in" svg:height="0.74097in">
                <draw:text-box>
                  <text:p text:style-name="a760" text:class-names="" text:cond-style-name=""><text:span text:style-name="a754" text:class-names="">Dire</text:span><text:span text:style-name="a755" text:class-names="">t</text:span><text:span text:style-name="a756" text:class-names="">or(o</text:span><text:span text:style-name="a757" text:class-names="">J<text:s text:c="1"/></text:span><text:span text:style-name="a758" text:class-names="">Prof-en:or<text:s text:c="1"/></text:span><text:span text:style-name="a759" text:class-names="">Prof..,....</text:span></text:p>
                  <text:p text:style-name="a762" text:class-names="" text:cond-style-name=""><text:span text:style-name="a761" text:class-names="">Professor</text:span></text:p>
                  <text:p text:style-name="a766" text:class-names="" text:cond-style-name=""><text:span text:style-name="a763" text:class-names="">Pro</text:span><text:span text:style-name="a764" text:class-names="">(</text:span><text:span text:style-name="a765" text:class-names="">cno,:</text:span></text:p>
                </draw:text-box>
                <svg:title/>
                <svg:desc/>
              </draw:frame>
              <draw:frame draw:id="id188" draw:style-name="a792" draw:name="Textbox 191" svg:x="0.23547in" svg:y="3.99889in" svg:width="0.16736in" svg:height="1.97708in">
                <draw:text-box>
                  <text:p text:style-name="a769" text:class-names="" text:cond-style-name=""><text:span text:style-name="a768" text:class-names="">UI</text:span></text:p>
                  <text:p text:style-name="a771" text:class-names="" text:cond-style-name=""><text:span text:style-name="a770" text:class-names="">211</text:span></text:p>
                  <text:p text:style-name="a773" text:class-names="" text:cond-style-name=""><text:span text:style-name="a772" text:class-names="">n</text:span></text:p>
                  <text:p text:style-name="a775" text:class-names="" text:cond-style-name=""><text:span text:style-name="a774" text:class-names="">:n</text:span></text:p>
                  <text:p text:style-name="a777" text:class-names="" text:cond-style-name=""><text:span text:style-name="a776" text:class-names="">�</text:span></text:p>
                  <text:p text:style-name="a779" text:class-names="" text:cond-style-name=""><text:span text:style-name="a778" text:class-names="">l"</text:span></text:p>
                  <text:p text:style-name="a781" text:class-names="" text:cond-style-name=""><text:span text:style-name="a780" text:class-names="">Z5</text:span></text:p>
                  <text:p text:style-name="a783" text:class-names="" text:cond-style-name=""><text:span text:style-name="a782" text:class-names="">lfi</text:span></text:p>
                  <text:p text:style-name="a785" text:class-names="" text:cond-style-name=""><text:span text:style-name="a784" text:class-names="">n</text:span></text:p>
                  <text:p text:style-name="a787" text:class-names="" text:cond-style-name=""><text:span text:style-name="a786" text:class-names="">23</text:span></text:p>
                  <text:p text:style-name="a789" text:class-names="" text:cond-style-name=""><text:span text:style-name="a788" text:class-names="">D</text:span></text:p>
                  <text:p text:style-name="a791" text:class-names="" text:cond-style-name=""><text:span text:style-name="a790" text:class-names="">""</text:span></text:p>
                </draw:text-box>
                <svg:title/>
                <svg:desc/>
              </draw:frame>
              <draw:frame draw:id="id189" draw:style-name="a805" draw:name="Textbox 192" svg:x="2.11461in" svg:y="3.49928in" svg:width="0.67083in" svg:height="0.61042in">
                <draw:text-box>
                  <text:p text:style-name="a796" text:class-names="" text:cond-style-name=""><text:span text:style-name="a793" text:class-names="">li</text:span><text:span text:style-name="a794" text:class-names="">6'6'J.IO.</text:span><text:span text:style-name="a795" text:class-names="">l</text:span></text:p>
                  <text:p text:style-name="a798" text:class-names="" text:cond-style-name=""><text:span text:style-name="a797" text:class-names="">5!1.913.971-8</text:span></text:p>
                  <text:p text:style-name="a802" text:class-names="" text:cond-style-name=""><text:span text:style-name="a799" text:class-names="">-1</text:span><text:span text:style-name="a800" text:class-names="">6</text:span><text:span text:style-name="a801" text:class-names="">;;t,D..3l!tl-6</text:span></text:p>
                  <text:p text:style-name="a804" text:class-names="" text:cond-style-name=""><text:span text:style-name="a803" text:class-names="">:W.9.sL."73-6</text:span></text:p>
                </draw:text-box>
                <svg:title/>
                <svg:desc/>
              </draw:frame>
              <draw:frame draw:id="id190" draw:style-name="a808" draw:name="Textbox 193" svg:x="2.98391in" svg:y="4.00175in" svg:width="0.35069in" svg:height="0.10486in">
                <draw:text-box>
                  <text:p text:style-name="a807" text:class-names="" text:cond-style-name=""><text:span text:style-name="a806" text:class-names="">Pml'C&lt;50&lt;</text:span></text:p>
                </draw:text-box>
                <svg:title/>
                <svg:desc/>
              </draw:frame>
              <draw:frame draw:id="id191" draw:style-name="a838" draw:name="Textbox 194" svg:x="3.75791in" svg:y="2.23355in" svg:width="0.51458in" svg:height="1.8743in">
                <draw:text-box>
                  <text:p text:style-name="a812" text:class-names="" text:cond-style-name=""><text:span text:style-name="a809" text:class-names="">.Ensino</text:span><text:span text:style-name="a810" text:class-names=""><text:s text:c="1"/></text:span><text:span text:style-name="a811" text:class-names="">Fund.</text:span></text:p>
                  <text:p text:style-name="a814" text:class-names="" text:cond-style-name=""><text:span text:style-name="a813" text:class-names="">i1&gt;w1o-,;,</text:span></text:p>
                  <text:p text:style-name="a816" text:class-names="" text:cond-style-name=""><text:span text:style-name="a815" text:class-names="">�</text:span></text:p>
                  <text:p text:style-name="a818" text:class-names="" text:cond-style-name=""><text:span text:style-name="a817" text:class-names="">�</text:span></text:p>
                  <text:p text:style-name="a823" text:class-names="" text:cond-style-name=""><text:span text:style-name="a819" text:class-names="">1</text:span><text:span text:style-name="a820" text:class-names="">-</text:span><text:span text:style-name="a821" text:class-names="">.</text:span><text:span text:style-name="a822" text:class-names="">'!"'</text:span></text:p>
                  <text:p text:style-name="a825" text:class-names="" text:cond-style-name=""><text:span text:style-name="a824" text:class-names="">�</text:span></text:p>
                  <text:p text:style-name="a827" text:class-names="" text:cond-style-name=""><text:span text:style-name="a826" text:class-names="">iP&lt;dHoma</text:span></text:p>
                  <text:p text:style-name="a829" text:class-names="" text:cond-style-name=""><text:span text:style-name="a828" text:class-names="">-._,..</text:span></text:p>
                  <text:p text:style-name="a831" text:class-names="" text:cond-style-name=""><text:span text:style-name="a830" text:class-names="">�</text:span></text:p>
                  <text:p text:style-name="a833" text:class-names="" text:cond-style-name=""><text:span text:style-name="a832" text:class-names="">�</text:span></text:p>
                  <text:p text:style-name="a835" text:class-names="" text:cond-style-name=""><text:span text:style-name="a834" text:class-names="">�</text:span></text:p>
                  <text:p text:style-name="a837" text:class-names="" text:cond-style-name=""><text:span text:style-name="a836" text:class-names="">IPedauoma</text:span></text:p>
                </draw:text-box>
                <svg:title/>
                <svg:desc/>
              </draw:frame>
              <draw:frame draw:id="id192" draw:style-name="a911" draw:name="Textbox 195" svg:x="4.68182in" svg:y="1.61768in" svg:width="0.50972in" svg:height="2.48194in">
                <draw:text-box>
                  <text:p text:style-name="a843" text:class-names="" text:cond-style-name=""><text:span text:style-name="a839" text:class-names="">7:W:I</text:span><text:span text:style-name="a840" text:class-names="">S</text:span><text:span text:style-name="a841" text:class-names=""><text:s text:c="1"/></text:span><text:span text:style-name="a842" text:class-names="">17:00</text:span></text:p>
                  <text:p text:style-name="a848" text:class-names="" text:cond-style-name=""><text:span text:style-name="a844" text:class-names="">7:ma</text:span><text:span text:style-name="a845" text:class-names="">s</text:span><text:span text:style-name="a846" text:class-names=""><text:s text:c="1"/></text:span><text:span text:style-name="a847" text:class-names="">n«i</text:span></text:p>
                  <text:p text:style-name="a850" text:class-names="" text:cond-style-name=""><text:span text:style-name="a849" text:class-names="">"1:00al7"10</text:span></text:p>
                  <text:p text:style-name="a852" text:class-names="" text:cond-style-name=""><text:span text:style-name="a851" text:class-names="">lc-00.'\Sn:JO</text:span></text:p>
                  <text:p text:style-name="a858" text:class-names="" text:cond-style-name=""><text:span text:style-name="a853" text:class-names="">7'1X</text:span><text:span text:style-name="a854" text:class-names="">I</text:span><text:span text:style-name="a855" text:class-names="">.A</text:span><text:span text:style-name="a856" text:class-names="">S</text:span><text:span text:style-name="a857" text:class-names="">lr.00</text:span></text:p>
                  <text:p text:style-name="a863" text:class-names="" text:cond-style-name=""><text:span text:style-name="a859" text:class-names="">7JJ0a</text:span><text:span text:style-name="a860" text:class-names="">s</text:span><text:span text:style-name="a861" text:class-names=""><text:s text:c="1"/></text:span><text:span text:style-name="a862" text:class-names="">IHJO</text:span></text:p>
                  <text:p text:style-name="a868" text:class-names="" text:cond-style-name=""><text:span text:style-name="a864" text:class-names="">71l0..\</text:span><text:span text:style-name="a865" text:class-names="">S</text:span><text:span text:style-name="a866" text:class-names=""><text:s text:c="1"/></text:span><text:span text:style-name="a867" text:class-names="">17:0I&gt;</text:span></text:p>
                  <text:p text:style-name="a876" text:class-names="" text:cond-style-name=""><text:span text:style-name="a869" text:class-names="">1:0</text:span><text:span text:style-name="a870" text:class-names="">0</text:span><text:span text:style-name="a871" text:class-names="">,</text:span><text:span text:style-name="a872" text:class-names="">,s</text:span><text:span text:style-name="a873" text:class-names=""><text:s text:c="1"/></text:span><text:span text:style-name="a874" text:class-names="">17:Q</text:span><text:span text:style-name="a875" text:class-names="">)</text:span></text:p>
                  <text:p text:style-name="a886" text:class-names="" text:cond-style-name=""><text:span text:style-name="a877" text:class-names="">1:0</text:span><text:span text:style-name="a878" text:class-names="">0</text:span><text:span text:style-name="a879" text:class-names="">.</text:span><text:span text:style-name="a880" text:class-names="">.</text:span><text:span text:style-name="a881" text:class-names="">\</text:span><text:span text:style-name="a882" text:class-names="">S</text:span><text:span text:style-name="a883" text:class-names="">1</text:span><text:span text:style-name="a884" text:class-names="">1</text:span><text:span text:style-name="a885" text:class-names="">t'JO</text:span></text:p>
                  <text:p text:style-name="a888" text:class-names="" text:cond-style-name=""><text:span text:style-name="a887" text:class-names="">1'110asl7:I'.»</text:span></text:p>
                  <text:p text:style-name="a890" text:class-names="" text:cond-style-name=""><text:span text:style-name="a889" text:class-names="">7:00ASI7:00</text:span></text:p>
                  <text:p text:style-name="a892" text:class-names="" text:cond-style-name=""><text:span text:style-name="a891" text:class-names="">7:00asti;OO</text:span></text:p>
                  <text:p text:style-name="a899" text:class-names="" text:cond-style-name=""><text:span text:style-name="a893" text:class-names="">1.0</text:span><text:span text:style-name="a894" text:class-names="">0</text:span><text:span text:style-name="a895" text:class-names="">.. <text:s text:c="1"/></text:span><text:span text:style-name="a896" text:class-names=""><text:s text:c="1"/></text:span><text:span text:style-name="a897" text:class-names="">n</text:span><text:span text:style-name="a898" text:class-names="">.ao</text:span></text:p>
                  <text:p text:style-name="a901" text:class-names="" text:cond-style-name=""><text:span text:style-name="a900" text:class-names="">°?:003!111-00</text:span></text:p>
                  <text:p text:style-name="a910" text:class-names="" text:cond-style-name=""><text:span text:style-name="a902" text:class-names="">7.00,sli�<text:s text:c="1"/></text:span><text:span text:style-name="a903" text:class-names="">7</text:span><text:span text:style-name="a904" text:class-names="">:</text:span><text:span text:style-name="a905" text:class-names="">00ao</text:span><text:span text:style-name="a906" text:class-names=""><text:s text:c="1"/></text:span><text:span text:style-name="a907" text:class-names="">17</text:span><text:span text:style-name="a908" text:class-names="">.</text:span><text:span text:style-name="a909" text:class-names="">00</text:span></text:p>
                </draw:text-box>
                <svg:title/>
                <svg:desc/>
              </draw:frame>
              <draw:frame draw:id="id193" draw:style-name="a966" draw:name="Textbox 196" svg:x="5.46836in" svg:y="1.62101in" svg:width="0.44514in" svg:height="2.47847in">
                <draw:text-box>
                  <text:p text:style-name="a924" text:class-names="" text:cond-style-name=""><text:span text:style-name="a912" text:class-names="">R$4.IH</text:span><text:span text:style-name="a913" text:class-names="">.</text:span><text:span text:style-name="a914" text:class-names="">S</text:span><text:span text:style-name="a915" text:class-names="">0<text:s text:c="1"/></text:span><text:span text:style-name="a916" text:class-names="">R'I.</text:span><text:span text:style-name="a917" text:class-names=""><text:s text:c="1"/></text:span><text:span text:style-name="a918" text:class-names="">\<text:s text:c="1"/></text:span><text:span text:style-name="a919" text:class-names=""><text:s text:c="1"/></text:span><text:span text:style-name="a920" text:class-names="">$8</text:span><text:span text:style-name="a921" text:class-names="">\</text:span><text:span text:style-name="a922" text:class-names="">00<text:s text:c="1"/></text:span><text:span text:style-name="a923" text:class-names="">RSH'H.18</text:span></text:p>
                  <text:p text:style-name="a930" text:class-names="" text:cond-style-name=""><text:span text:style-name="a925" text:class-names="">:</text:span><text:span text:style-name="a926" text:class-names="">U</text:span><text:span text:style-name="a927" text:class-names="">3.70</text:span><text:span text:style-name="a928" text:class-names="">0</text:span><text:span text:style-name="a929" text:class-names="">,00</text:span></text:p>
                  <text:p text:style-name="a932" text:class-names="" text:cond-style-name=""><text:span text:style-name="a931" text:class-names="">as,�ooz.oo</text:span></text:p>
                  <text:p text:style-name="a941" text:class-names="" text:cond-style-name=""><text:span text:style-name="a933" text:class-names="">RS.3199,:31<text:s text:c="1"/></text:span><text:span text:style-name="a934" text:class-names="">JU:3106,11<text:s text:c="1"/></text:span><text:span text:style-name="a935" text:class-names="">Il</text:span><text:span text:style-name="a936" text:class-names="">i<text:s text:c="1"/></text:span><text:span text:style-name="a937" text:class-names=""><text:s text:c="1"/></text:span><text:span text:style-name="a938" text:class-names="">31</text:span><text:span text:style-name="a939" text:class-names="">(</text:span><text:span text:style-name="a940" text:class-names="">16,13</text:span></text:p>
                  <text:p text:style-name="a951" text:class-names="" text:cond-style-name=""><text:span text:style-name="a942" text:class-names="">.n:</text:span><text:span text:style-name="a943" text:class-names="">;</text:span><text:span text:style-name="a944" text:class-names="">1</text:span><text:span text:style-name="a945" text:class-names="">06</text:span><text:span text:style-name="a946" text:class-names="">.</text:span><text:span text:style-name="a947" text:class-names="">1</text:span><text:span text:style-name="a948" text:class-names="">3<text:s text:c="1"/></text:span><text:span text:style-name="a949" text:class-names="">lt$.3199,31<text:s text:c="1"/></text:span><text:span text:style-name="a950" text:class-names="">1556:?:l,43</text:span></text:p>
                  <text:p text:style-name="a954" text:class-names="" text:cond-style-name=""><text:span text:style-name="a952" text:class-names="">M-3.106,</text:span><text:span text:style-name="a953" text:class-names="">13</text:span></text:p>
                  <text:p text:style-name="a961" text:class-names="" text:cond-style-name=""><text:span text:style-name="a955" text:class-names="">RS3.106,13<text:s text:c="1"/></text:span><text:span text:style-name="a956" text:class-names="">RSl.106,13<text:s text:c="1"/></text:span><text:span text:style-name="a957" text:class-names="">R</text:span><text:span text:style-name="a958" text:class-names="">S</text:span><text:span text:style-name="a959" text:class-names="">�.Hl6,</text:span><text:span text:style-name="a960" text:class-names="">13</text:span></text:p>
                  <text:p text:style-name="a965" text:class-names="" text:cond-style-name=""><text:span text:style-name="a962" text:class-names="">RS</text:span><text:span text:style-name="a963" text:class-names="">3</text:span><text:span text:style-name="a964" text:class-names="">.106,13</text:span></text:p>
                </draw:text-box>
                <svg:title/>
                <svg:desc/>
              </draw:frame>
              <draw:frame draw:id="id194" draw:style-name="a969" draw:name="Textbox 197" svg:x="3.69517in" svg:y="5.39525in" svg:width="0.09236in" svg:height="0.13611in">
                <draw:text-box>
                  <text:p text:style-name="a968" text:class-names="" text:cond-style-name=""><text:span text:style-name="a967" text:class-names="">1</text:span></text:p>
                </draw:text-box>
                <svg:title/>
                <svg:desc/>
              </draw:frame>
              <draw:frame draw:id="id195" draw:style-name="a978" draw:name="Textbox 198" svg:x="5.05251in" svg:y="5.85245in" svg:width="0.81736in" svg:height="0.18958in">
                <draw:text-box>
                  <text:p text:style-name="a977" text:class-names="" text:cond-style-name=""><text:span text:style-name="a970" text:class-names="">Ttlllll</text:span><text:span text:style-name="a971" text:class-names="">l<text:s text:c="1"/></text:span><text:span text:style-name="a972" text:class-names=""><text:s text:c="1"/></text:span><text:span text:style-name="a973" text:class-names="">.</text:span><text:span text:style-name="a974" text:class-names="">a</text:span><text:span text:style-name="a975" text:class-names=""><text:s text:c="1"/></text:span><text:span text:style-name="a976" text:class-names="">611.nu,32</text:span></text:p>
                </draw:text-box>
                <svg:title/>
                <svg:desc/>
              </draw:frame>
              <draw:frame draw:id="id196" draw:style-name="a981" draw:name="Textbox 199" svg:x="2.32218in" svg:y="6.1468in" svg:width="0.19375in" svg:height="0.31528in">
                <draw:text-box>
                  <text:p text:style-name="a980" text:class-names="" text:cond-style-name=""><text:span text:style-name="a979" text:class-names="">g</text:span></text:p>
                </draw:text-box>
                <svg:title/>
                <svg:desc/>
              </draw:frame>
              <draw:frame draw:id="id197" draw:style-name="a1011" draw:name="Textbox 200" svg:x="2.53193in" svg:y="6.06273in" svg:width="1.68958in" svg:height="0.64792in">
                <draw:text-box>
                  <text:p text:style-name="a986" text:class-names="" text:cond-style-name=""><text:span text:style-name="a982" text:class-names="">oocumwrt</text:span><text:span text:style-name="a983" text:class-names="">o</text:span><text:span text:style-name="a984" text:class-names=""><text:s text:c="1"/></text:span><text:span text:style-name="a985" text:class-names="">assinado�n!</text:span></text:p>
                  <text:p text:style-name="a996" text:class-names="" text:cond-style-name=""><text:span text:style-name="a987" text:class-names="">.JOStRóllll!T</text:span><text:span text:style-name="a988" text:class-names="">O</text:span><text:span text:style-name="a989" text:class-names="">til:�<text:s text:c="1"/></text:span><text:span text:style-name="a990" text:class-names="">r..to:.MJIWIIMt</text:span><text:span text:style-name="a991" text:class-names="">l</text:span><text:span text:style-name="a992" text:class-names="">iUli\</text:span><text:span text:style-name="a993" text:class-names="">·MM<text:s text:c="1"/></text:span><text:span text:style-name="a994" text:class-names="">ve,1nqq•omtt-</text:span><text:span text:style-name="a995" text:class-names="">tv�«1.,,Jtl.J&lt;1'{,t,r</text:span></text:p>
                  <text:p text:style-name="a1010" text:class-names="" text:cond-style-name=""><text:span text:style-name="a997" text:class-names="">.</text:span><text:span text:style-name="a998" text:class-names=""><text:s text:c="1"/></text:span><text:span text:style-name="a999" text:class-names="">-</text:span><text:span text:style-name="a1000" text:class-names="">·</text:span><text:span text:style-name="a1001" text:class-names="">-</text:span><text:span text:style-name="a1002" text:class-names=""><text:s text:c="1"/></text:span><text:span text:style-name="a1003" text:class-names="">-<text:s text:c="1"/></text:span><text:span text:style-name="a1004" text:class-names=""><text:s text:c="1"/></text:span><text:span text:style-name="a1005" text:class-names="">- <text:s text:c="11"/></text:span><text:span text:style-name="a1006" text:class-names=""><text:s text:c="1"/></text:span><text:span text:style-name="a1007" text:class-names="">- <text:s text:c="2"/></text:span><text:span text:style-name="a1008" text:class-names=""><text:s text:c="1"/></text:span><text:span text:style-name="a1009" text:class-names="">.....</text:span></text:p>
                </draw:text-box>
                <svg:title/>
                <svg:desc/>
              </draw:frame>
              <draw:frame draw:id="id198" draw:style-name="a1022" draw:name="Textbox 201" svg:x="2.55982in" svg:y="6.81883in" svg:width="1.03472in" svg:height="0.13681in">
                <draw:text-box>
                  <text:p text:style-name="a1021" text:class-names="" text:cond-style-name=""><text:span text:style-name="a1012" text:class-names="">RO</text:span><text:span text:style-name="a1013" text:class-names="">:</text:span><text:span text:style-name="a1014" text:class-names="">14</text:span><text:span text:style-name="a1015" text:class-names="">.</text:span><text:span text:style-name="a1016" text:class-names="">258</text:span><text:span text:style-name="a1017" text:class-names="">2&amp;4/S</text:span><text:span text:style-name="a1018" text:class-names="">S</text:span><text:span text:style-name="a1019" text:class-names="">P</text:span><text:span text:style-name="a1020" text:class-names="">:!U'</text:span></text:p>
                </draw:text-box>
                <svg:title/>
                <svg:desc/>
              </draw:frame>
            </draw:g>
          </table:covered-table-cell>
          <table:covered-table-cell/>
          <table:table-cell office:value-type="string" table:number-columns-spanned="4" table:number-rows-spanned="1" table:style-name="ce63">
            <text:p><text:span text:style-name="T75">,OPlllRC&amp;SUiIh..r</text:span></text:p>
          </table:table-cell>
          <table:covered-table-cell table:number-columns-repeated="3"/>
          <table:table-cell table:number-columns-spanned="5" table:number-rows-spanned="1" table:style-name="ce58"/>
          <table:covered-table-cell table:number-columns-repeated="4"/>
          <table:table-cell table:style-name="ce6"/>
          <table:table-cell table:number-columns-spanned="9" table:number-rows-spanned="1" table:style-name="ce58"/>
          <table:covered-table-cell table:number-columns-repeated="8"/>
          <table:table-cell table:number-columns-repeated="16360"/>
        </table:table-row>
        <table:table-row table:style-name="ro27">
          <table:table-cell table:number-columns-repeated="16384" table:style-name="ce1"/>
        </table:table-row>
        <table:table-row table:style-name="ro28">
          <table:table-cell table:number-columns-repeated="16384" table:style-name="ce1"/>
        </table:table-row>
        <table:table-row table:style-name="ro29">
          <table:table-cell office:value-type="string" table:number-columns-spanned="23" table:number-rows-spanned="1" table:style-name="ce64">
            <text:p><text:span text:style-name="T76">.</text:span><text:span text:style-name="T77">.</text:span></text:p>
          </table:table-cell>
          <table:covered-table-cell table:number-columns-repeated="2"/>
          <table:covered-table-cell>
            <draw:custom-shape svg:x="0.24343in" svg:y="0.04015in" svg:width="0.01042in" svg:height="0.25278in" draw:z-index="218" draw:id="id217" draw:style-name="a1141" draw:name="Shape 219">
              <svg:title/>
              <svg:desc/>
              <draw:enhanced-geometry xmlns:dr3d="urn:oasis:names:tc:opendocument:xmlns:dr3d:1.0" draw:type="non-primitive" svg:viewBox="0 0 9525 231140" draw:enhanced-path="M 9162 231067 L 0 231067 0 0 9162 0 9162 231067 Z N" draw:text-areas="?f8 ?f10 ?f9 ?f11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9525"/>
                <draw:equation draw:name="f7" draw:formula="?f4 / 231140"/>
                <draw:equation draw:name="f8" draw:formula="0 / ?f6"/>
                <draw:equation draw:name="f9" draw:formula="9525 / ?f6"/>
                <draw:equation draw:name="f10" draw:formula="0 / ?f7"/>
                <draw:equation draw:name="f11" draw:formula="231140 / ?f7"/>
              </draw:enhanced-geometry>
            </draw:custom-shape>
          </table:covered-table-cell>
          <table:covered-table-cell table:number-columns-repeated="19"/>
          <table:table-cell table:number-columns-repeated="16361"/>
        </table:table-row>
        <table:table-row table:style-name="ro30">
          <table:table-cell table:number-columns-spanned="1" table:number-rows-spanned="7" table:style-name="ce65"/>
          <table:table-cell office:value-type="string" table:number-columns-spanned="10" table:number-rows-spanned="6" table:style-name="ce14">
            <text:p><text:span text:style-name="T78">Auoeiaião Car Nosaa Senh</text:span></text:p>
            <text:p><text:span text:style-name="T79">lbllmdl.-Km,21</text:span></text:p>
            <text:p><text:span text:style-name="T80">--</text:span><text:span text:style-name="T81">-</text:span><text:span text:style-name="T80">Si&lt;</text:span></text:p>
            <text:p><text:span text:style-name="T82">OIPJ:</text:span></text:p>
            <text:p><text:span text:style-name="T83">ANEXO<text:s/></text:span><text:span text:style-name="T84">III<text:s/></text:span><text:span text:style-name="T85">-</text:span></text:p>
            <text:p><text:span text:style-name="T86">Quad,</text:span><text:span text:style-name="T87">o de C</text:span><text:span text:style-name="T86">lasses  e Docada- 21126</text:span></text:p>
            <text:p><text:span text:style-name="T88">l'altialk<text:s/></text:span><text:span text:style-name="T89">I;<text:s text:c="12"/></text:span><text:span text:style-name="T90">ASSOCL'\Ç</text:span><text:span text:style-name="T91">ÃO </text:span><text:span text:style-name="T92">CARITATIVA </text:span><text:span text:style-name="T91">OA PARO</text:span></text:p>
            <text:p><text:span text:style-name="T93">Eiukrtftn<text:s text:c="11"/></text:span><text:span text:style-name="T94">RL'ASOROC</text:span><text:span text:style-name="T95">ABA212JARDlMBELA </text:span><text:span text:style-name="T96">VI</text:span></text:p>
          </table:table-cell>
          <table:covered-table-cell table:number-columns-repeated="2"/>
          <table:covered-table-cell>
            <draw:frame draw:z-index="201" draw:id="id200" draw:style-name="a1023" draw:name="image4.jpeg" svg:x="0.18733in" svg:y="0.05985in" svg:width="0.37408in" svg:height="0.76087in" style:rel-width="scale" style:rel-height="scale">
              <draw:image xlink:href="media/image4.jpeg" xlink:type="simple" xlink:show="embed" xlink:actuate="onLoad"/>
              <svg:title/>
              <svg:desc/>
            </draw:frame>
          </table:covered-table-cell>
          <table:covered-table-cell table:number-columns-repeated="6"/>
          <table:table-cell table:style-name="ce6"/>
          <table:table-cell table:number-columns-spanned="5" table:number-rows-spanned="1" table:style-name="ce58"/>
          <table:covered-table-cell table:number-columns-repeated="4"/>
          <table:table-cell table:number-columns-spanned="6" table:number-rows-spanned="1" table:style-name="ce58"/>
          <table:covered-table-cell>
            <draw:custom-shape svg:x="0.76594in" svg:y="0.02701in" svg:width="1.90069in" svg:height="0in" draw:z-index="217" draw:id="id216" draw:style-name="a1140" draw:name="Shape 218">
              <svg:title/>
              <svg:desc/>
              <draw:enhanced-geometry xmlns:dr3d="urn:oasis:names:tc:opendocument:xmlns:dr3d:1.0" draw:type="non-primitive" svg:viewBox="0 0 1737995 0" draw:enhanced-path="M 0 0 L 1737804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1737995"/>
                <draw:equation draw:name="f7" draw:formula="?f4 / 0"/>
                <draw:equation draw:name="f8" draw:formula="0 / ?f6"/>
                <draw:equation draw:name="f9" draw:formula="1737995 / ?f6"/>
                <draw:equation draw:name="f10" draw:formula="0 / ?f7"/>
              </draw:enhanced-geometry>
            </draw:custom-shape>
          </table:covered-table-cell>
          <table:covered-table-cell table:number-columns-repeated="4"/>
          <table:table-cell table:number-columns-repeated="16361"/>
        </table:table-row>
        <table:table-row table:style-name="ro5">
          <table:covered-table-cell/>
          <table:covered-table-cell/>
          <table:covered-table-cell table:number-columns-repeated="9"/>
          <table:table-cell office:value-type="string" table:number-columns-spanned="12" table:number-rows-spanned="1" table:style-name="ce67">
            <text:p><text:span text:style-name="T78">itativa da i&gt;ar6quia</text:span></text:p>
          </table:table-cell>
          <table:covered-table-cell table:number-columns-repeated="11"/>
          <table:table-cell table:number-columns-repeated="16361"/>
        </table:table-row>
        <table:table-row table:style-name="ro5">
          <table:covered-table-cell/>
          <table:covered-table-cell/>
          <table:covered-table-cell table:number-columns-repeated="9"/>
          <table:table-cell table:style-name="ce11"/>
          <table:table-cell office:value-type="string" table:number-columns-spanned="5" table:number-rows-spanned="1" table:style-name="ce67">
            <text:p><text:span text:style-name="T78">ora de Fftlm•</text:span></text:p>
            <draw:custom-shape svg:x="0.1058in" svg:y="0.19971in" svg:width="0.02708in" svg:height="0.1125in" draw:z-index="219" draw:id="id218" draw:style-name="a1142" draw:name="Shape 220">
              <svg:title/>
              <svg:desc/>
              <draw:enhanced-geometry xmlns:dr3d="urn:oasis:names:tc:opendocument:xmlns:dr3d:1.0" draw:type="non-primitive" svg:viewBox="0 0 24765 102870" draw:enhanced-path="M 24433 102696 L 0 102696 0 0 24433 0 24433 102696 Z N" draw:text-areas="?f8 ?f10 ?f9 ?f11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24765"/>
                <draw:equation draw:name="f7" draw:formula="?f4 / 102870"/>
                <draw:equation draw:name="f8" draw:formula="0 / ?f6"/>
                <draw:equation draw:name="f9" draw:formula="24765 / ?f6"/>
                <draw:equation draw:name="f10" draw:formula="0 / ?f7"/>
                <draw:equation draw:name="f11" draw:formula="102870 / ?f7"/>
              </draw:enhanced-geometry>
            </draw:custom-shape>
          </table:table-cell>
          <table:covered-table-cell table:number-columns-repeated="4"/>
          <table:table-cell table:number-columns-spanned="6" table:number-rows-spanned="1" table:style-name="ce62"/>
          <table:covered-table-cell table:number-columns-repeated="5"/>
          <table:table-cell table:number-columns-repeated="16361"/>
        </table:table-row>
        <table:table-row table:style-name="ro31">
          <table:covered-table-cell/>
          <table:covered-table-cell/>
          <table:covered-table-cell table:number-columns-repeated="9"/>
          <table:table-cell office:value-type="string" table:number-columns-spanned="12" table:number-rows-spanned="1" table:style-name="ce14">
            <text:p><text:span text:style-name="T79">16</text:span><text:span text:style-name="T97">-<text:s text:c="6"/></text:span><text:span text:style-name="T98">•<text:s text:c="11"/></text:span><text:span text:style-name="T99">t.J:l</text:span><text:span text:style-name="T100">a</text:span></text:p>
            <text:p><text:span text:style-name="T80">l-</text:span><text:span text:style-name="T101">·f <text:s text:c="3"/>-. <text:s/>:iu</text:span><text:span text:style-name="T102">-</text:span><text:span text:style-name="T101">tm</text:span></text:p>
            <text:p><text:span text:style-name="T103">41.�.0</text:span></text:p>
          </table:table-cell>
          <table:covered-table-cell table:number-columns-repeated="11"/>
          <table:table-cell table:number-columns-repeated="16361"/>
        </table:table-row>
        <table:table-row table:style-name="ro27">
          <table:covered-table-cell/>
          <table:covered-table-cell/>
          <table:covered-table-cell table:number-columns-repeated="9"/>
          <table:table-cell table:number-columns-spanned="1" table:number-rows-spanned="2" table:style-name="ce14"/>
          <table:table-cell table:number-columns-spanned="5" table:number-rows-spanned="2" table:style-name="ce14"/>
          <table:covered-table-cell table:number-columns-repeated="3"/>
          <table:covered-table-cell>
            <draw:frame draw:z-index="202" draw:id="id201" draw:style-name="a1024" draw:name="image5.jpeg" svg:x="0.32741in" svg:y="0.6126in" svg:width="1.89715in" svg:height="0.18688in" style:rel-width="scale" style:rel-height="scale">
              <draw:image xlink:href="media/image5.jpeg" xlink:type="simple" xlink:show="embed" xlink:actuate="onLoad"/>
              <svg:title/>
              <svg:desc/>
            </draw:frame>
          </table:covered-table-cell>
          <table:table-cell table:number-columns-spanned="6" table:number-rows-spanned="2" table:style-name="ce14"/>
          <table:covered-table-cell table:number-columns-repeated="5"/>
          <table:table-cell table:number-columns-repeated="16361"/>
        </table:table-row>
        <table:table-row table:style-name="ro32">
          <table:covered-table-cell/>
          <table:covered-table-cell/>
          <table:covered-table-cell table:number-columns-repeated="9"/>
          <table:covered-table-cell/>
          <table:covered-table-cell/>
          <table:covered-table-cell table:number-columns-repeated="4"/>
          <table:covered-table-cell/>
          <table:covered-table-cell table:number-columns-repeated="5"/>
          <table:table-cell table:number-columns-repeated="16361"/>
        </table:table-row>
        <table:table-row table:style-name="ro30">
          <table:covered-table-cell/>
          <table:table-cell office:value-type="string" table:number-columns-spanned="2" table:number-rows-spanned="1" table:style-name="ce69">
            <text:p><text:span text:style-name="T104">IIC</text:span><text:span text:style-name="T105">.</text:span></text:p>
          </table:table-cell>
          <table:covered-table-cell/>
          <table:table-cell office:value-type="string" table:style-name="ce13">
            <text:p><text:span text:style-name="T106">1--</text:span><text:span text:style-name="T107">1</text:span><text:span text:style-name="T106">8</text:span><text:span text:style-name="T108">.</text:span><text:span text:style-name="T109">.J91</text:span></text:p>
          </table:table-cell>
          <table:table-cell office:value-type="string" table:number-columns-spanned="7" table:number-rows-spanned="1" table:style-name="ce70">
            <text:p><text:span text:style-name="T110">l:ffi-f</text:span><text:span text:style-name="T111">,</text:span></text:p>
          </table:table-cell>
          <table:covered-table-cell table:number-columns-repeated="6"/>
          <table:table-cell table:style-name="ce6"/>
          <table:table-cell table:number-columns-spanned="5" table:number-rows-spanned="1" table:style-name="ce58"/>
          <table:covered-table-cell table:number-columns-repeated="4"/>
          <table:table-cell table:number-columns-spanned="6" table:number-rows-spanned="1" table:style-name="ce58"/>
          <table:covered-table-cell table:number-columns-repeated="5"/>
          <table:table-cell table:number-columns-repeated="16361"/>
        </table:table-row>
        <table:table-row table:style-name="ro27">
          <table:table-cell table:number-columns-repeated="4" table:style-name="ce1"/>
          <table:table-cell table:style-name="ce1">
            <draw:g draw:z-index="203" draw:name="Group 204" draw:id="id215">
              <svg:title/>
              <svg:desc/>
              <draw:frame draw:id="id202" draw:style-name="a1025" draw:name="image6.jpeg" svg:x="0.11924in" svg:y="1.17467in" svg:width="6.65337in" svg:height="5.64643in" style:rel-width="scale" style:rel-height="scale">
                <draw:image xlink:href="media/image6.jpeg" xlink:type="simple" xlink:show="embed" xlink:actuate="onLoad"/>
                <svg:title/>
                <svg:desc/>
              </draw:frame>
              <draw:frame draw:id="id203" draw:style-name="a1026" draw:name="image7.jpeg" svg:x="4.30097in" svg:y="5.92675in" svg:width="0.50769in" svg:height="0.08009in" style:rel-width="scale" style:rel-height="scale">
                <draw:image xlink:href="media/image7.jpeg" xlink:type="simple" xlink:show="embed" xlink:actuate="onLoad"/>
                <svg:title/>
                <svg:desc/>
              </draw:frame>
              <draw:custom-shape svg:x="6.73253in" svg:y="0in" svg:width="0.01042in" svg:height="6.99514in" draw:id="id204" draw:style-name="a1027" draw:name="Shape 207">
                <svg:title/>
                <svg:desc/>
                <draw:enhanced-geometry xmlns:dr3d="urn:oasis:names:tc:opendocument:xmlns:dr3d:1.0" draw:type="non-primitive" svg:viewBox="0 0 9525 6396355" draw:enhanced-path="M 9162 6395891 L 9162 4540594 N M 0 1074119 L 0 0 N" draw:text-areas="?f8 ?f10 ?f9 ?f11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9525"/>
                  <draw:equation draw:name="f7" draw:formula="?f4 / 6396355"/>
                  <draw:equation draw:name="f8" draw:formula="0 / ?f6"/>
                  <draw:equation draw:name="f9" draw:formula="9525 / ?f6"/>
                  <draw:equation draw:name="f10" draw:formula="0 / ?f7"/>
                  <draw:equation draw:name="f11" draw:formula="6396355 / ?f7"/>
                </draw:enhanced-geometry>
              </draw:custom-shape>
              <draw:custom-shape svg:x="0.1326in" svg:y="0.14683in" svg:width="5.72153in" svg:height="5.99722in" draw:id="id205" draw:style-name="a1028" draw:name="Shape 208">
                <svg:title/>
                <svg:desc/>
                <draw:enhanced-geometry xmlns:dr3d="urn:oasis:names:tc:opendocument:xmlns:dr3d:1.0" draw:type="non-primitive" svg:viewBox="0 0 5231765 5483860" draw:enhanced-path="M 0 0 L 5222577 0 N M 2834240 5135631 L 5231739 5135631 N M 2834240 5483500 L 5231739 5483500 N" draw:text-areas="?f8 ?f10 ?f9 ?f11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5231765"/>
                  <draw:equation draw:name="f7" draw:formula="?f4 / 5483860"/>
                  <draw:equation draw:name="f8" draw:formula="0 / ?f6"/>
                  <draw:equation draw:name="f9" draw:formula="5231765 / ?f6"/>
                  <draw:equation draw:name="f10" draw:formula="0 / ?f7"/>
                  <draw:equation draw:name="f11" draw:formula="5483860 / ?f7"/>
                </draw:enhanced-geometry>
              </draw:custom-shape>
              <draw:custom-shape svg:x="3.23216in" svg:y="6.53744in" svg:width="2.62569in" svg:height="0in" draw:id="id206" draw:style-name="a1029" draw:name="Shape 209">
                <svg:title/>
                <svg:desc/>
                <draw:enhanced-geometry xmlns:dr3d="urn:oasis:names:tc:opendocument:xmlns:dr3d:1.0" draw:type="non-primitive" svg:viewBox="0 0 2400935 0" draw:enhanced-path="M 0 0 L 2400553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2400935"/>
                  <draw:equation draw:name="f7" draw:formula="?f4 / 0"/>
                  <draw:equation draw:name="f8" draw:formula="0 / ?f6"/>
                  <draw:equation draw:name="f9" draw:formula="2400935 / ?f6"/>
                  <draw:equation draw:name="f10" draw:formula="0 / ?f7"/>
                </draw:enhanced-geometry>
              </draw:custom-shape>
              <draw:frame draw:id="id207" draw:style-name="a1042" draw:name="Textbox 210" svg:x="2.77869in" svg:y="0.18067in" svg:width="2.30625in" svg:height="0.20486in">
                <draw:text-box>
                  <text:p text:style-name="a1041" text:class-names="" text:cond-style-name=""><text:span text:style-name="a1030" text:class-names="">ED</text:span><text:span text:style-name="a1031" text:class-names="">U</text:span><text:span text:style-name="a1032" text:class-names="">C</text:span><text:span text:style-name="a1033" text:class-names="">A</text:span><text:span text:style-name="a1034" text:class-names="">Ç</text:span><text:span text:style-name="a1035" text:class-names="">Ã</text:span><text:span text:style-name="a1036" text:class-names="">O</text:span><text:span text:style-name="a1037" text:class-names=""><text:s text:c="1"/></text:span><text:span text:style-name="a1038" text:class-names="">INFANTIL-</text:span><text:span text:style-name="a1039" text:class-names=""><text:s text:c="1"/></text:span><text:span text:style-name="a1040" text:class-names="">CRECHE</text:span></text:p>
                </draw:text-box>
                <svg:title/>
                <svg:desc/>
              </draw:frame>
              <draw:frame draw:id="id208" draw:style-name="a1070" draw:name="Textbox 211" svg:x="2.74147in" svg:y="0.74129in" svg:width="2.78611in" svg:height="0.30625in">
                <draw:text-box>
                  <text:p text:style-name="a1067" text:class-names="" text:cond-style-name=""><text:span text:style-name="a1043" text:class-names="">QUI</text:span><text:span text:style-name="a1044" text:class-names="">A<text:s text:c="1"/></text:span><text:span text:style-name="a1045" text:class-names=""><text:s text:c="1"/></text:span><text:span text:style-name="a1046" text:class-names="">NO</text:span><text:span text:style-name="a1047" text:class-names="">S</text:span><text:span text:style-name="a1048" text:class-names="">S</text:span><text:span text:style-name="a1049" text:class-names="">A</text:span><text:span text:style-name="a1050" text:class-names=""><text:s text:c="1"/></text:span><text:span text:style-name="a1051" text:class-names="">SENHOR</text:span><text:span text:style-name="a1052" text:class-names="">A</text:span><text:span text:style-name="a1053" text:class-names=""><text:s text:c="1"/></text:span><text:span text:style-name="a1054" text:class-names="">D</text:span><text:span text:style-name="a1055" text:class-names="">E</text:span><text:span text:style-name="a1056" text:class-names=""><text:s text:c="1"/></text:span><text:span text:style-name="a1057" text:class-names="">fATIMA-CRECH</text:span><text:span text:style-name="a1058" text:class-names="">E</text:span><text:span text:style-name="a1059" text:class-names=""><text:s text:c="1"/></text:span><text:span text:style-name="a1060" text:class-names="">SÃ</text:span><text:span text:style-name="a1061" text:class-names="">O</text:span><text:span text:style-name="a1062" text:class-names=""><text:s text:c="1"/></text:span><text:span text:style-name="a1063" text:class-names="">J</text:span><text:span text:style-name="a1064" text:class-names="">O</text:span><text:span text:style-name="a1065" text:class-names="">S</text:span><text:span text:style-name="a1066" text:class-names="">E</text:span></text:p>
                  <text:p text:style-name="a1069" text:class-names="" text:cond-style-name=""><text:span text:style-name="a1068" text:class-names="">STA</text:span></text:p>
                </draw:text-box>
                <svg:title/>
                <svg:desc/>
              </draw:frame>
              <draw:frame draw:id="id209" draw:style-name="a1073" draw:name="Textbox 212" svg:x="3.5806in" svg:y="5.24742in" svg:width="0.18958in" svg:height="0.32847in">
                <draw:text-box>
                  <text:p text:style-name="a1072" text:class-names="" text:cond-style-name=""><text:span text:style-name="a1071" text:class-names="">9</text:span></text:p>
                </draw:text-box>
                <svg:title/>
                <svg:desc/>
              </draw:frame>
              <draw:frame draw:id="id210" draw:style-name="a1103" draw:name="Textbox 213" svg:x="4.17477in" svg:y="5.14057in" svg:width="1.2in" svg:height="0.43333in">
                <draw:text-box>
                  <text:p text:style-name="a1088" text:class-names="" text:cond-style-name=""><text:span text:style-name="a1074" text:class-names="">Doc:umPf</text:span><text:span text:style-name="a1075" text:class-names="">t</text:span><text:span text:style-name="a1076" text:class-names="">l</text:span><text:span text:style-name="a1077" text:class-names="">))</text:span><text:span text:style-name="a1078" text:class-names="">a,</text:span><text:span text:style-name="a1079" text:class-names="">;sín.,</text:span><text:span text:style-name="a1080" text:class-names="">d</text:span><text:span text:style-name="a1081" text:class-names="">,:,o,1</text:span><text:span text:style-name="a1082" text:class-names="">j</text:span><text:span text:style-name="a1083" text:class-names="">ta</text:span><text:span text:style-name="a1084" text:class-names="">lt</text:span><text:span text:style-name="a1085" text:class-names="">n</text:span><text:span text:style-name="a1086" text:class-names="">en</text:span><text:span text:style-name="a1087" text:class-names="">te</text:span></text:p>
                  <text:p text:style-name="a1090" text:class-names="" text:cond-style-name=""><text:span text:style-name="a1089" text:class-names="">JOSEII08ERfOOf;�</text:span></text:p>
                  <text:p text:style-name="a1095" text:class-names="" text:cond-style-name=""><text:span text:style-name="a1091" text:class-names="">1»s;ll6;W102</text:span><text:span text:style-name="a1092" text:class-names="">ô</text:span><text:span text:style-name="a1093" text:class-names=""><text:s text:c="1"/></text:span><text:span text:style-name="a1094" text:class-names="">U.113:13-G30ll</text:span></text:p>
                  <text:p text:style-name="a1102" text:class-names="" text:cond-style-name=""><text:span text:style-name="a1096" text:class-names="">.,.,.._,. <text:s text:c="6"/></text:span><text:span text:style-name="a1097" text:class-names=""><text:s text:c="1"/></text:span><text:span text:style-name="a1098" text:class-names="">titq,s:</text:span><text:span text:style-name="a1099" text:class-names="">J</text:span><text:span text:style-name="a1100" text:class-names="">,</text:span><text:span text:style-name="a1101" text:class-names="">-�</text:span></text:p>
                </draw:text-box>
                <svg:title/>
                <svg:desc/>
              </draw:frame>
              <draw:frame draw:id="id211" draw:style-name="a1106" draw:name="Textbox 214" svg:x="3.5584in" svg:y="5.91051in" svg:width="0.50417in" svg:height="0.15139in">
                <draw:text-box>
                  <text:p text:style-name="a1105" text:class-names="" text:cond-style-name=""><text:span text:style-name="a1104" text:class-names="">Guarulhos..</text:span></text:p>
                </draw:text-box>
                <svg:title/>
                <svg:desc/>
              </draw:frame>
              <draw:frame draw:id="id212" draw:style-name="a1109" draw:name="Textbox 215" svg:x="0.85512in" svg:y="6.86183in" svg:width="0.06736in" svg:height="0.12153in">
                <draw:text-box>
                  <text:p text:style-name="a1108" text:class-names="" text:cond-style-name=""><text:span text:style-name="a1107" text:class-names="">.</text:span></text:p>
                </draw:text-box>
                <svg:title/>
                <svg:desc/>
              </draw:frame>
              <draw:frame draw:id="id213" draw:style-name="a1135" draw:name="Textbox 216" svg:x="4.02848in" svg:y="6.67352in" svg:width="1.06944in" svg:height="0.30556in">
                <draw:text-box>
                  <text:p text:style-name="a1116" text:class-names="" text:cond-style-name=""><text:span text:style-name="a1110" text:class-names="">� <text:s text:c="2"/></text:span><text:span text:style-name="a1111" text:class-names=""><text:s text:c="1"/></text:span><text:span text:style-name="a1112" text:class-names="">Rolltrt</text:span><text:span text:style-name="a1113" text:class-names="">o</text:span><text:span text:style-name="a1114" text:class-names=""><text:s text:c="1"/></text:span><text:span text:style-name="a1115" text:class-names="">det.llwars</text:span></text:p>
                  <text:p text:style-name="a1134" text:class-names="" text:cond-style-name=""><text:span text:style-name="a1117" text:class-names="">R</text:span><text:span text:style-name="a1118" text:class-names="">G</text:span><text:span text:style-name="a1119" text:class-names="">.</text:span><text:span text:style-name="a1120" text:class-names="">.</text:span><text:span text:style-name="a1121" text:class-names="">1</text:span><text:span text:style-name="a1122" text:class-names="">:</text:span><text:span text:style-name="a1123" text:class-names=""><text:s text:c="1"/></text:span><text:span text:style-name="a1124" text:class-names="">4.</text:span><text:span text:style-name="a1125" text:class-names="">2</text:span><text:span text:style-name="a1126" text:class-names="">58.</text:span><text:span text:style-name="a1127" text:class-names="">2</text:span><text:span text:style-name="a1128" text:class-names="">84/</text:span><text:span text:style-name="a1129" text:class-names="">S</text:span><text:span text:style-name="a1130" text:class-names="">SP</text:span><text:span text:style-name="a1131" text:class-names="">;</text:span><text:span text:style-name="a1132" text:class-names="">�</text:span><text:span text:style-name="a1133" text:class-names="">p</text:span></text:p>
                </draw:text-box>
                <svg:title/>
                <svg:desc/>
              </draw:frame>
              <draw:frame draw:id="id214" draw:style-name="a1139" draw:name="Textbox 217" svg:x="5.87695in" svg:y="6.81249in" svg:width="0.94514in" svg:height="0.16667in">
                <draw:text-box>
                  <text:p text:style-name="a1138" text:class-names="" text:cond-style-name=""><text:span text:style-name="a1136" text:class-names=""><text:s text:c="28"/></text:span><text:span text:style-name="a1137" text:class-names=""><text:s text:c="1"/></text:span></text:p>
                </draw:text-box>
                <svg:title/>
                <svg:desc/>
              </draw:frame>
            </draw:g>
          </table:table-cell>
          <table:table-cell table:number-columns-repeated="16379" table:style-name="ce1"/>
        </table:table-row>
        <table:table-row table:style-name="ro33">
          <table:table-cell table:number-columns-repeated="16384" table:style-name="ce1"/>
        </table:table-row>
        <table:table-row table:number-rows-repeated="1048533" table:style-name="ro3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Times New Roman" svg:font-family="&quot;Times New Roman&quot;"/>
    <style:font-face style:name="Arial" svg:font-family="Arial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  <draw:stroke-dash draw:name="a296" draw:display-name="Dash" draw:style="rect" draw:dots1="1" draw:dots1-length="0.02939in" draw:dots2="0" draw:dots2-length="0in" draw:distance="0.02939in"/>
    <draw:stroke-dash draw:name="a298" draw:display-name="Dash" draw:style="rect" draw:dots1="1" draw:dots1-length="0.03244in" draw:dots2="0" draw:dots2-length="0in" draw:distance="0.03244in"/>
    <draw:stroke-dash draw:name="a300" draw:display-name="Dash" draw:style="rect" draw:dots1="1" draw:dots1-length="0.04041in" draw:dots2="0" draw:dots2-length="0in" draw:distance="0.04041in"/>
    <draw:stroke-dash draw:name="a302" draw:display-name="Dash" draw:style="rect" draw:dots1="1" draw:dots1-length="0.03244in" draw:dots2="0" draw:dots2-length="0in" draw:distance="0.03244in"/>
    <draw:stroke-dash draw:name="a294" draw:display-name="Dash" draw:style="rect" draw:dots1="1" draw:dots1-length="0.02935in" draw:dots2="0" draw:dots2-length="0in" draw:distance="0.02935in"/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30228</meta:generator>
    <meta:initial-creator>Roger</meta:initial-creator>
    <dc:creator>Roger Chagas</dc:creator>
    <meta:creation-date>2026-08-05T20:04:26Z</meta:creation-date>
    <dc:date>2026-08-05T20:04:38Z</dc:date>
    <meta:user-defined meta:name="Created" meta:value-type="date">2026-08-05T00:00:00Z</meta:user-defined>
    <meta:user-defined meta:name="Producer">Adobe Acrobat (64-bit) 26 Paper Capture Plug-in</meta:user-defined>
    <meta:user-defined meta:name="LastSaved" meta:value-type="date">2026-08-05T00:00:00Z</meta:user-defined>
  </office:meta>
</office:document-meta>
</file>